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標號-cjk" style:master-page-name="MP0" style:family="paragraph">
      <style:paragraph-properties fo:break-before="page" fo:text-align="center" fo:margin-top="0in" fo:margin-bottom="0in" style:line-height-at-least="0in" fo:margin-left="0.2062in" fo:text-indent="-0.0194in">
        <style:tab-stops/>
      </style:paragraph-properties>
    </style:style>
    <style:style style:name="T3" style:parent-style-name="預設段落字型" style:family="text">
      <style:text-properties style:font-name="Times New Roma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P5" style:parent-style-name="內文" style:family="paragraph">
      <style:paragraph-properties fo:line-height="115%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" style:parent-style-name="內文Web" style:family="paragraph">
      <style:paragraph-properties fo:text-align="justify" fo:margin-top="0in" style:line-height-at-least="0.1666in" fo:text-indent="0.3347in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8" style:parent-style-name="內文Web" style:family="paragraph">
      <style:paragraph-properties fo:text-align="justify" fo:margin-top="0in" style:line-height-at-least="0.1666in" fo:text-indent="0.3347in"/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內文Web" style:family="paragraph">
      <style:paragraph-properties fo:text-align="justify" fo:margin-top="0in" style:line-height-at-least="0.1666in" fo:text-indent="0.3347in"/>
      <style:text-properties style:font-name="Times New Roman" style:font-name-asian="標楷體" style:font-name-complex="Times New Roman" fo:font-size="14pt" style:font-size-asian="14pt" style:font-size-complex="14pt"/>
    </style:style>
    <style:style style:name="P20" style:parent-style-name="內文Web" style:family="paragraph">
      <style:paragraph-properties fo:text-align="justify" fo:margin-top="0in" style:line-height-at-least="0.1666in" fo:text-indent="0.3347in"/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內文" style:family="paragraph">
      <style:paragraph-properties style:snap-to-layout-grid="false" fo:text-align="justify" fo:line-height="115%"/>
      <style:text-properties style:font-name="Times New Roman" style:font-name-asian="標楷體" style:letter-kerning="false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15%"/>
    </style:style>
    <style:style style:name="T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line-height="115%"/>
      <style:text-properties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line-height="115%"/>
    </style:style>
    <style:style style:name="P29" style:parent-style-name="內文" style:family="paragraph">
      <style:paragraph-properties style:snap-to-layout-grid="false" fo:line-height="115%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31" style:parent-style-name="內文" style:family="paragraph">
      <style:paragraph-properties style:snap-to-layout-grid="false" fo:text-align="end" fo:line-height="115%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33" style:parent-style-name="正副本-cjk" style:family="paragraph">
      <style:paragraph-properties fo:text-align="center" fo:margin-top="0in" fo:line-height="115%" fo:margin-left="0in" fo:text-indent="0in">
        <style:tab-stops/>
      </style:paragraph-properties>
    </style:style>
    <style:style style:name="T34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6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7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8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9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0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1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2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3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4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5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6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7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3">全民健康保險資料研究利用</text:span><text:span text:style-name="T4">使用資料結案切結書</text:span></text:p>
      <text:p text:style-name="P5"><text:bookmark-start text:name="_Hlk236924618"/><text:span text:style-name="T6">日期：</text:span><text:span text:style-name="T7">　 <text:s/></text:span><text:span text:style-name="T8">年</text:span><text:span text:style-name="T9">　 <text:s/></text:span><text:span text:style-name="T10">月</text:span><text:span text:style-name="T11">　 <text:s/></text:span><text:span text:style-name="T12">日 <text:s text:c="18"/>受理序號：</text:span><text:span text:style-name="T13"><text:s text:c="11"/>(由保險人填寫)</text:span></text:p>
      <text:p text:style-name="P14"><text:bookmark-end text:name="_Hlk236924618"/><text:span text:style-name="T15">全民健康保險保險人資訊整合應用服務中心依「全民健康保險資料管理條例」、「全民健康保險資料特定目的外利用管理辦法」等相關規定，於申請案件結案或到期後即清除帳號及檔案，案件到期日即為案件結案日，相關檔案及資料保存至結案日後</text:span><text:span text:style-name="T16">1</text:span><text:span text:style-name="T17">個月刪除。</text:span></text:p>
      <text:p text:style-name="P18">結案日後1個月內，申請者得預約時間備份資料及申請攜出，並以1次為限，攜出資料須符合攜出規定，並以統計結果資料為原則。</text:p>
      <text:p text:style-name="P19">相關備份工作完成繳交結案切結書，本案進行檔案刪除事宜；如未於期限內申請預約時，本案將於期限後視為自動結案並刪除檔案。</text:p>
      <text:p text:style-name="P20">受理序號：<text:s text:c="39"/>(帳號<text:s text:c="2"/>: <text:s text:c="8"/>- <text:s text:c="9"/>、資料夾<text:s text:c="2"/>: <text:s text:c="16"/>)已到使用期限並結案，相關檔案刪除。</text:p>
      <text:p text:style-name="P21"/>
      <text:p text:style-name="P22"><text:span text:style-name="T23">         </text:span><text:span text:style-name="T24">此</text:span><text:span text:style-name="T25"><text:s text:c="3"/></text:span><text:span text:style-name="T26">致</text:span></text:p>
      <text:p text:style-name="P27"><text:tab/><text:tab/>衛生福利部中央健康保險署</text:p>
      <text:p text:style-name="P28"/>
      <text:p text:style-name="P29"><text:span text:style-name="T30">計畫執行人員（IRB主持/協同之一)/ 執行研究利用人員:<text:s/></text:span></text:p>
      <text:p text:style-name="P31"><text:span text:style-name="T32"><text:s text:c="13"/>(請簽章)<text:s/></text:span></text:p>
      <text:p text:style-name="P33"><text:bookmark-start text:name="_Hlk236927064"/><text:span text:style-name="T34">中　　</text:span><text:span text:style-name="T35"><text:s/></text:span><text:span text:style-name="T36">華　　</text:span><text:span text:style-name="T37"><text:s/></text:span><text:span text:style-name="T38">民</text:span><text:span text:style-name="T39"><text:s/></text:span><text:span text:style-name="T40">　　國　</text:span><text:span text:style-name="T41"><text:s text:c="6"/></text:span><text:span text:style-name="T42">　年　</text:span><text:span text:style-name="T43"><text:s text:c="3"/></text:span><text:span text:style-name="T44">　月　</text:span><text:span text:style-name="T45"><text:s/></text:span><text:span text:style-name="T46">　</text:span><text:span text:style-name="T47"><text:s text:c="2"/></text:span><text:span text:style-name="T48">日</text:span><text:bookmark-end text:name="_Hlk2369270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號-cjk" style:display-name="標號-cjk" style:family="paragraph" style:parent-style-name="內文">
      <style:paragraph-properties fo:widows="2" fo:orphans="2" fo:margin-top="0.0826in" fo:margin-bottom="0.0826in"/>
      <style:text-properties style:font-name="標楷體" style:font-name-asian="標楷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/>
      <style:text-properties style:font-name="新細明體" style:font-name-complex="新細明體" style:letter-kerning="false" style:font-size-complex="12pt" fo:hyphenate="false"/>
    </style:style>
    <style:style style:name="正副本-cjk" style:display-name="正副本-cjk" style:family="paragraph" style:parent-style-name="內文">
      <style:paragraph-properties fo:widows="2" fo:orphans="2" fo:text-align="justify" fo:margin-top="0.0694in" fo:margin-left="0.5in" fo:text-indent="-0.5in">
        <style:tab-stops/>
      </style:paragraph-properties>
      <style:text-properties style:font-name="標楷體" style:font-name-asian="標楷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</style:style>
  </office:automatic-styles>
  <office:master-styles>
    <style:master-page style:name="MP0" style:page-layout-name="PL0">
      <style:header>
        <text:p text:style-name="P2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章素華</meta:initial-creator>
    <dc:creator>章素華</dc:creator>
    <meta:creation-date>2026-08-07T04:04:00Z</meta:creation-date>
    <dc:date>2026-08-21T05:10:00Z</dc:date>
    <meta:print-date>2019-03-20T02:11:00Z</meta:print-date>
    <meta:template xlink:href="Normal" xlink:type="simple"/>
    <meta:editing-cycles>10</meta:editing-cycles>
    <meta:editing-duration>PT480S</meta:editing-duration>
    <meta:document-statistic meta:page-count="1" meta:paragraph-count="1" meta:word-count="81" meta:character-count="545" meta:row-count="3" meta:non-whitespace-character-count="465"/>
  </office:meta>
</office:document-meta>
</file>