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_21315__20998__20301__32_2" style:data-style-name="N49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1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_30334__20998__27604__32_2" style:data-style-name="N14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_30334__20998__27604__32_2" style:data-style-name="N5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_30334__20998__27604__32_2" style:data-style-name="N14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" style:family="table-cell" style:parent-style-name="_30334__20998__27604__32_2" style:data-style-name="N51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_21315__20998__20301__32_2" style:data-style-name="N52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9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fo:font-size="12pt" style:font-size-asian="12pt" style:font-size-complex="12pt" style:font-family-generic="roman"/>
    </style:style>
    <style:style style:name="ce20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1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_19968__33324__32_2" style:data-style-name="N5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6" style:family="table-cell" style:parent-style-name="_21315__20998__20301__32_2" style:data-style-name="N49"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7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8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_21315__20998__20301__32_2" style:data-style-name="N49">
      <style:table-cell-properties fo:border-top="thin solid #000000" fo:border-bottom="none" fo:border-left="none" fo:border-right="non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_19968__33324__32_2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_30334__20998__27604__32_2" style:data-style-name="N14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_19968__33324__32_2" style:data-style-name="N1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_30334__20998__27604__32_2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_30334__20998__27604__32_2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_30334__20998__27604__32_2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_30334__20998__27604__32_2" style:data-style-name="N14">
      <style:table-cell-properties fo:border-top="thin solid #000000" fo:border-bottom="none" fo:border-left="none" fo:border-right="non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0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1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C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_19968__33324__32_2" style:data-style-name="N1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_19968__33324__32_2" style:data-style-name="N17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_21315__20998__20301__32_2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5" style:family="table-cell" style:parent-style-name="_21315__20998__20301__32_2" style:data-style-name="N53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_21315__20998__20301__32_2" style:data-style-name="N4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_21315__20998__20301__32_2" style:data-style-name="N48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_30334__20998__27604__32_2" style:data-style-name="N0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_19968__33324__32_2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_19968__33324__32_2" style:data-style-name="N1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_19968__33324__32_2" style:data-style-name="N17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_19968__33324__32_2" style:data-style-name="N53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_21315__20998__20301__32_2" style:data-style-name="N49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_21315__20998__20301__32_2" style:data-style-name="N2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7" style:family="table-cell" style:parent-style-name="_19968__33324__32_2" style:data-style-name="N54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8" style:family="table-cell" style:parent-style-name="_19968__33324__32_2" style:data-style-name="N54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9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0" style:family="table-cell" style:parent-style-name="_19968__33324__32_2" style:data-style-name="N2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1" style:family="table-cell" style:parent-style-name="_21315__20998__20301__32_2" style:data-style-name="N49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2" style:family="table-cell" style:parent-style-name="_30334__20998__27604__32_2" style:data-style-name="N51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3" style:family="table-cell" style:parent-style-name="_21315__20998__20301__32_2" style:data-style-name="N52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4" style:family="table-cell" style:parent-style-name="_30334__20998__27604__32_2" style:data-style-name="N14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5" style:family="table-cell" style:parent-style-name="_30334__20998__27604__32_2" style:data-style-name="N5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6" style:family="table-cell" style:parent-style-name="_30334__20998__27604__32_2" style:data-style-name="N14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7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fo:font-size="12pt" style:font-size-asian="12pt" style:font-size-complex="12pt" fo:font-weight="bold" style:font-weight-asian="bold" style:font-weight-complex="bold" style:font-family-generic="roman"/>
    </style:style>
    <style:style style:name="ce68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fo:font-size="12pt" style:font-size-asian="12pt" style:font-size-complex="12pt" style:font-family-generic="roman"/>
    </style:style>
    <style:style style:name="ce69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0" style:family="table-cell" style:parent-style-name="_19968__33324__32_2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5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6" style:family="table-cell" style:parent-style-name="_21315__20998__20301__32_2" style:data-style-name="N0">
      <style:table-cell-properties fo:border-top="thin solid #000000" fo:border-bottom="thin solid #000000" fo:border-left="none" fo:border-right="none" style:vertical-align="middle" fo:wrap-option="wrap" fo:background-color="#DDD9C4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7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#DDD9C4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EEECE1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#EEECE1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1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2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7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8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9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#DDD9C4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#DDD9C4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1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#DDD9C4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2" style:family="table-cell" style:parent-style-name="_19968__33324__32_2" style:data-style-name="N5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_19968__33324__32_2" style:data-style-name="N5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_19968__33324__32_2" style:data-style-name="N5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_19968__33324__32_2" style:data-style-name="N5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6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_21315__20998__20301__32_2" style:data-style-name="N0">
      <style:table-cell-properties fo:border-top="thin solid #000000" fo:border-bottom="thin solid #000000" fo:border-left="none" fo:border-right="none" style:vertical-align="middle" fo:wrap-option="wrap" fo:background-color="#DDD9C4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8" style:family="table-cell" style:parent-style-name="_21315__20998__20301__32_2" style:data-style-name="N0">
      <style:table-cell-properties fo:border-top="thin solid #000000" fo:border-bottom="thin solid #000000" fo:border-left="none" fo:border-right="none" style:vertical-align="middle" fo:wrap-option="wrap" fo:background-color="#DDD9C4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9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0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1" style:family="table-cell" style:parent-style-name="_21315__20998__20301__32_2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2" style:family="table-cell" style:parent-style-name="_21315__20998__20301__32_2" style:data-style-name="N53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3" style:family="table-cell" style:parent-style-name="_21315__20998__20301__32_2" style:data-style-name="N4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4" style:family="table-cell" style:parent-style-name="_21315__20998__20301__32_2" style:data-style-name="N48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5" style:family="table-cell" style:parent-style-name="_21315__20998__20301__32_2" style:data-style-name="N2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6" style:family="table-cell" style:parent-style-name="_19968__33324__32_2" style:data-style-name="N2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7" style:family="table-cell" style:parent-style-name="_19968__33324__32_2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8" style:family="table-cell" style:parent-style-name="_19968__33324__32_2" style:data-style-name="N1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09" style:family="table-cell" style:parent-style-name="_30334__20998__27604__32_2" style:data-style-name="N0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0" style:family="table-cell" style:parent-style-name="_19968__33324__32_2" style:data-style-name="N17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1" style:family="table-cell" style:parent-style-name="_30334__20998__27604__32_2" style:data-style-name="N14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2" style:family="table-cell" style:parent-style-name="_19968__33324__32_2" style:data-style-name="N1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13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#DDD9C4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4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5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6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7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#DDD9C4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8" style:family="table-cell" style:parent-style-name="_19968__33324__32_2" style:data-style-name="N5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9" style:family="table-cell" style:parent-style-name="_19968__33324__32_2" style:data-style-name="N5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0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1" style:family="table-cell" style:parent-style-name="_21315__20998__20301__32_2" style:data-style-name="N0">
      <style:table-cell-properties fo:border-top="thin solid #000000" fo:border-bottom="thin solid #000000" fo:border-left="none" fo:border-right="none" style:vertical-align="middle" fo:wrap-option="wrap" fo:background-color="#DDD9C4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449791666666667cm"/>
    </style:style>
    <style:style style:name="co2" style:family="table-column">
      <style:table-column-properties fo:break-before="auto" style:column-width="0.396875cm"/>
    </style:style>
    <style:style style:name="co3" style:family="table-column">
      <style:table-column-properties fo:break-before="auto" style:column-width="0.608541666666667cm"/>
    </style:style>
    <style:style style:name="co4" style:family="table-column">
      <style:table-column-properties fo:break-before="auto" style:column-width="1.905cm" style:use-optimal-column-width="true"/>
    </style:style>
    <style:style style:name="co5" style:family="table-column">
      <style:table-column-properties fo:break-before="auto" style:column-width="1.27cm" style:use-optimal-column-width="true"/>
    </style:style>
    <style:style style:name="co6" style:family="table-column">
      <style:table-column-properties fo:break-before="auto" style:column-width="2.01083333333333cm" style:use-optimal-column-width="true"/>
    </style:style>
    <style:style style:name="co7" style:family="table-column">
      <style:table-column-properties fo:break-before="auto" style:column-width="1.64041666666667cm"/>
    </style:style>
    <style:style style:name="co8" style:family="table-column">
      <style:table-column-properties fo:break-before="auto" style:column-width="1.71979166666667cm"/>
    </style:style>
    <style:style style:name="co9" style:family="table-column">
      <style:table-column-properties fo:break-before="auto" style:column-width="2.19604166666667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0.343958333333333cm"/>
    </style:style>
    <style:style style:name="co12" style:family="table-column">
      <style:table-column-properties fo:break-before="auto" style:column-width="2.51354166666667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87854166666667cm" style:use-optimal-column-width="true"/>
    </style:style>
    <style:style style:name="co15" style:family="table-column">
      <style:table-column-properties fo:break-before="auto" style:column-width="1.79916666666667cm" style:use-optimal-column-width="true"/>
    </style:style>
    <style:style style:name="co16" style:family="table-column">
      <style:table-column-properties fo:break-before="auto" style:column-width="1.666875cm"/>
    </style:style>
    <style:style style:name="co17" style:family="table-column">
      <style:table-column-properties fo:break-before="auto" style:column-width="2.72520833333333cm"/>
    </style:style>
    <style:style style:name="co18" style:family="table-column">
      <style:table-column-properties fo:break-before="auto" style:column-width="0.132291666666667cm"/>
    </style:style>
    <style:style style:name="co19" style:family="table-column">
      <style:table-column-properties fo:break-before="auto" style:column-width="1.48166666666667cm"/>
    </style:style>
    <style:style style:name="co20" style:family="table-column">
      <style:table-column-properties fo:break-before="auto" style:column-width="1.37583333333333cm" style:use-optimal-column-width="true"/>
    </style:style>
    <style:style style:name="co21" style:family="table-column">
      <style:table-column-properties fo:break-before="auto" style:column-width="2.09020833333333cm"/>
    </style:style>
    <style:style style:name="co22" style:family="table-column">
      <style:table-column-properties fo:break-before="auto" style:column-width="0.502708333333333cm"/>
    </style:style>
    <style:style style:name="co23" style:family="table-column">
      <style:table-column-properties fo:break-before="auto" style:column-width="2.143125cm"/>
    </style:style>
    <style:style style:name="co24" style:family="table-column">
      <style:table-column-properties fo:break-before="auto" style:column-width="2.11666666666667cm"/>
    </style:style>
    <style:style style:name="co25" style:family="table-column">
      <style:table-column-properties fo:break-before="auto" style:column-width="2.56645833333333cm"/>
    </style:style>
    <style:style style:name="co26" style:family="table-column">
      <style:table-column-properties fo:break-before="auto" style:column-width="0.291041666666667cm"/>
    </style:style>
    <style:style style:name="co27" style:family="table-column">
      <style:table-column-properties fo:break-before="auto" style:column-width="0.423333333333333cm"/>
    </style:style>
    <style:style style:name="co28" style:family="table-column">
      <style:table-column-properties fo:break-before="auto" style:column-width="1.93145833333333cm" style:use-optimal-column-width="true"/>
    </style:style>
    <style:style style:name="co29" style:family="table-column">
      <style:table-column-properties fo:break-before="auto" style:column-width="2.06375cm"/>
    </style:style>
    <style:style style:name="co30" style:family="table-column">
      <style:table-column-properties fo:break-before="auto" style:column-width="0.3175cm"/>
    </style:style>
    <style:style style:name="co31" style:family="table-column">
      <style:table-column-properties fo:break-before="auto" style:column-width="0.238125cm"/>
    </style:style>
    <style:style style:name="co32" style:family="table-column">
      <style:table-column-properties fo:break-before="auto" style:column-width="2.01083333333333cm"/>
    </style:style>
    <style:style style:name="co33" style:family="table-column">
      <style:table-column-properties fo:break-before="auto" style:column-width="1.95791666666667cm"/>
    </style:style>
    <style:style style:name="co34" style:family="table-column">
      <style:table-column-properties fo:break-before="auto" style:column-width="0.555625cm"/>
    </style:style>
    <style:style style:name="co35" style:family="table-column">
      <style:table-column-properties fo:break-before="auto" style:column-width="1.79916666666667cm"/>
    </style:style>
    <style:style style:name="co36" style:family="table-column">
      <style:table-column-properties fo:break-before="auto" style:column-width="1.77270833333333cm" style:use-optimal-column-width="true"/>
    </style:style>
    <style:style style:name="co37" style:family="table-column">
      <style:table-column-properties fo:break-before="auto" style:column-width="2.56645833333333cm" style:use-optimal-column-width="true"/>
    </style:style>
    <style:style style:name="co38" style:family="table-column">
      <style:table-column-properties fo:break-before="auto" style:column-width="2.24895833333333cm"/>
    </style:style>
    <style:style style:name="co39" style:family="table-column">
      <style:table-column-properties fo:break-before="auto" style:column-width="2.83104166666667cm" style:use-optimal-column-width="true"/>
    </style:style>
    <style:style style:name="co40" style:family="table-column">
      <style:table-column-properties fo:break-before="auto" style:column-width="1.5875cm"/>
    </style:style>
    <style:style style:name="co41" style:family="table-column">
      <style:table-column-properties fo:break-before="auto" style:column-width="2.43416666666667cm"/>
    </style:style>
    <style:style style:name="co42" style:family="table-column">
      <style:table-column-properties fo:break-before="auto" style:column-width="1.87854166666667cm"/>
    </style:style>
    <style:style style:name="co43" style:family="table-column">
      <style:table-column-properties fo:break-before="auto" style:column-width="2.35479166666667cm" style:use-optimal-column-width="true"/>
    </style:style>
    <style:style style:name="co44" style:family="table-column">
      <style:table-column-properties fo:break-before="auto" style:column-width="1.5875cm" style:use-optimal-column-width="true"/>
    </style:style>
    <style:style style:name="co45" style:family="table-column">
      <style:table-column-properties fo:break-before="auto" style:column-width="2.35479166666667cm"/>
    </style:style>
    <style:style style:name="co46" style:family="table-column">
      <style:table-column-properties fo:break-before="auto" style:column-width="0.635cm"/>
    </style:style>
    <style:style style:name="co47" style:family="table-column">
      <style:table-column-properties fo:break-before="auto" style:column-width="1.93145833333333cm"/>
    </style:style>
    <style:style style:name="co48" style:family="table-column">
      <style:table-column-properties fo:break-before="auto" style:column-width="1.825625cm"/>
    </style:style>
    <style:style style:name="co49" style:family="table-column">
      <style:table-column-properties fo:break-before="auto" style:column-width="2.936875cm" style:use-optimal-column-width="true"/>
    </style:style>
    <style:style style:name="co50" style:family="table-column">
      <style:table-column-properties fo:break-before="auto" style:column-width="2.03729166666667cm"/>
    </style:style>
    <style:style style:name="co51" style:family="table-column">
      <style:table-column-properties fo:break-before="auto" style:column-width="2.8575cm"/>
    </style:style>
    <style:style style:name="co52" style:family="table-column">
      <style:table-column-properties fo:break-before="auto" style:column-width="2.32833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6.75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33pt" style:use-optimal-row-height="tru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4.25pt" style:use-optimal-row-height="true" fo:break-before="auto"/>
    </style:style>
    <style:style style:name="ro7" style:family="table-row">
      <style:table-row-properties style:row-height="33pt" style:use-optimal-row-height="false" fo:break-before="auto"/>
    </style:style>
    <style:style style:name="ro8" style:family="table-row">
      <style:table-row-properties style:row-height="39pt" style:use-optimal-row-height="false" fo:break-before="auto"/>
    </style:style>
    <style:style style:name="ro9" style:family="table-row">
      <style:table-row-properties style:row-height="33.75pt" style:use-optimal-row-height="false" fo:break-before="auto"/>
    </style:style>
    <style:style style:name="ro10" style:family="table-row">
      <style:table-row-properties style:row-height="16.35pt" style:use-optimal-row-height="false" fo:break-before="auto"/>
    </style:style>
    <style:style style:name="ro11" style:family="table-row">
      <style:table-row-properties style:row-height="32.25pt" style:use-optimal-row-height="true" fo:break-before="auto"/>
    </style:style>
    <style:style style:name="ro12" style:family="table-row">
      <style:table-row-properties style:row-height="19.5pt" style:use-optimal-row-height="true" fo:break-before="auto"/>
    </style:style>
    <style:style style:name="ro13" style:family="table-row">
      <style:table-row-properties style:row-height="13.3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ro15" style:family="table-row">
      <style:table-row-properties style:row-height="32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指標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3"/>
        <table:table-column table:style-name="co2" table:default-cell-style-name="ce3"/>
        <table:table-column table:style-name="co5" table:default-cell-style-name="ce4"/>
        <table:table-column table:style-name="co2" table:default-cell-style-name="ce3"/>
        <table:table-column table:style-name="co6" table:default-cell-style-name="ce3"/>
        <table:table-column table:style-name="co7" table:default-cell-style-name="ce3"/>
        <table:table-column table:style-name="co2" table:default-cell-style-name="ce3"/>
        <table:table-column table:style-name="co8" table:default-cell-style-name="ce5"/>
        <table:table-column table:style-name="co6" table:default-cell-style-name="ce5"/>
        <table:table-column table:style-name="co9" table:default-cell-style-name="ce3"/>
        <table:table-column table:style-name="co10" table:number-columns-repeated="2" table:default-cell-style-name="ce3"/>
        <table:table-column-group>
          <table:table-column table:style-name="co11" table:default-cell-style-name="ce3"/>
          <table:table-column table:style-name="co12" table:default-cell-style-name="ce3"/>
        </table:table-column-group>
        <table:table-column table:style-name="co10" table:default-cell-style-name="ce3"/>
        <table:table-column table:style-name="co13" table:number-columns-repeated="16366" table:default-cell-style-name="ce3"/>
        <table:table-row table:style-name="ro1">
          <table:table-cell office:value-type="string" table:style-name="ce1">
            <text:p>指標1、「牙醫基層」假日看診率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4" table:style-name="ce3"/>
          <table:table-cell table:number-columns-repeated="2" table:style-name="ce5"/>
          <table:table-cell table:number-columns-repeated="16372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1" table:style-name="ce113">
            <text:p>看診診所數</text:p>
          </table:table-cell>
          <table:covered-table-cell/>
          <table:table-cell table:style-name="ce7"/>
          <table:table-cell office:value-type="string" table:number-columns-spanned="7" table:number-rows-spanned="1" table:style-name="ce78">
            <text:p>看診率</text:p>
          </table:table-cell>
          <table:covered-table-cell table:number-columns-repeated="6"/>
          <table:table-cell table:number-columns-repeated="16367" table:style-name="ce3"/>
        </table:table-row>
        <table:table-row table:style-name="ro3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number-columns-spanned="1" table:number-rows-spanned="2" table:style-name="ce114">
            <text:p><text:span text:style-name="T2">值</text:span></text:p>
          </table:table-cell>
          <table:table-cell office:value-type="string" table:number-columns-spanned="1" table:number-rows-spanned="2" table:style-name="ce115">
            <text:p>成長率</text:p>
          </table:table-cell>
          <table:table-cell table:style-name="ce8"/>
          <table:table-cell office:value-type="string" table:number-columns-spanned="5" table:number-rows-spanned="1" table:style-name="ce84">
            <text:p>值</text:p>
          </table:table-cell>
          <table:covered-table-cell table:number-columns-repeated="4"/>
          <table:table-cell table:style-name="ce9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7" table:style-name="ce3"/>
        </table:table-row>
        <table:table-row table:style-name="ro4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8"/>
          <table:table-cell office:value-type="string" table:style-name="ce70">
            <text:p>平均值</text:p>
          </table:table-cell>
          <table:table-cell office:value-type="string" table:style-name="ce71">
            <text:p>(標準差)</text:p>
          </table:table-cell>
          <table:table-cell office:value-type="string" table:style-name="ce70">
            <text:p>去年同期</text:p>
            <text:p>增減值</text:p>
          </table:table-cell>
          <table:table-cell office:value-type="string" table:style-name="ce72">
            <text:p>最小值</text:p>
          </table:table-cell>
          <table:table-cell office:value-type="string" table:style-name="ce72">
            <text:p>最大值</text:p>
          </table:table-cell>
          <table:table-cell table:style-name="ce9"/>
          <table:covered-table-cell/>
          <table:table-cell table:number-columns-repeated="16367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13"/>
          <table:table-cell table:style-name="ce14"/>
          <table:table-cell table:number-columns-repeated="3" table:style-name="ce15"/>
          <table:table-cell table:style-name="ce3"/>
          <table:table-cell table:style-name="ce15"/>
          <table:table-cell table:number-columns-repeated="16367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5655" table:style-name="ce4">
              <text:p><text:s/>5,655<text:s/></text:p>
            </table:table-cell>
            <table:table-cell office:value-type="percentage" office:value="-5.5295689943200797E-2" table:style-name="ce16">
              <text:p>-5.5%</text:p>
            </table:table-cell>
            <table:table-cell table:style-name="ce17"/>
            <table:table-cell office:value-type="percentage" office:value="0.53870382869438105" table:style-name="ce13">
              <text:p>53.87%</text:p>
            </table:table-cell>
            <table:table-cell office:value-type="percentage" office:value="0.156838468024149" table:style-name="ce14">
              <text:p>(15.68%)</text:p>
            </table:table-cell>
            <table:table-cell office:value-type="percentage" office:value="-3.1097767031605199E-2" table:style-name="ce15">
              <text:p>-3.11%</text:p>
            </table:table-cell>
            <table:table-cell office:value-type="percentage" office:value="0.12899032211469" table:style-name="ce15">
              <text:p>12.90%</text:p>
            </table:table-cell>
            <table:table-cell office:value-type="percentage" office:value="0.67567567567567599" table:style-name="ce15">
              <text:p>67.57%</text:p>
            </table:table-cell>
            <table:table-cell table:style-name="ce3"/>
            <table:table-cell office:value-type="percentage" office:value="0.55270754785420595" table:style-name="ce15">
              <text:p>55.27%</text:p>
            </table:table-cell>
            <table:table-cell table:number-columns-repeated="16367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5229" table:style-name="ce4">
                    <text:p><text:s/>5,229<text:s/></text:p>
                  </table:table-cell>
                  <table:table-cell office:value-type="percentage" office:value="-2.6702269692924201E-3" table:style-name="ce16">
                    <text:p>-0.3%</text:p>
                  </table:table-cell>
                  <table:table-cell table:style-name="ce17"/>
                  <table:table-cell office:value-type="percentage" office:value="0.61422388920946303" table:style-name="ce13">
                    <text:p>61.42%</text:p>
                  </table:table-cell>
                  <table:table-cell office:value-type="percentage" office:value="1.8583441667099802E-2" table:style-name="ce14">
                    <text:p>(1.86%)</text:p>
                  </table:table-cell>
                  <table:table-cell office:value-type="percentage" office:value="-6.6324643816968497E-3" table:style-name="ce15">
                    <text:p>-0.66%</text:p>
                  </table:table-cell>
                  <table:table-cell office:value-type="percentage" office:value="0.58698788228505505" table:style-name="ce15">
                    <text:p>58.70%</text:p>
                  </table:table-cell>
                  <table:table-cell office:value-type="percentage" office:value="0.63387189844200797" table:style-name="ce15">
                    <text:p>63.39%</text:p>
                  </table:table-cell>
                  <table:table-cell table:style-name="ce3"/>
                  <table:table-cell office:value-type="percentage" office:value="0.60223066298342498" table:style-name="ce15">
                    <text:p>60.22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067" table:style-name="ce4">
                    <text:p><text:s/>5,067<text:s/></text:p>
                  </table:table-cell>
                  <table:table-cell office:value-type="percentage" office:value="-4.2517006802721101E-2" table:style-name="ce16">
                    <text:p>-4.3%</text:p>
                  </table:table-cell>
                  <table:table-cell table:style-name="ce17"/>
                  <table:table-cell office:value-type="percentage" office:value="0.39402370284723198" table:style-name="ce13">
                    <text:p>39.40%</text:p>
                  </table:table-cell>
                  <table:table-cell office:value-type="percentage" office:value="0.22885552432331099" table:style-name="ce14">
                    <text:p>(22.89%)</text:p>
                  </table:table-cell>
                  <table:table-cell office:value-type="percentage" office:value="-0.11309735513852601" table:style-name="ce15">
                    <text:p>-11.31%</text:p>
                  </table:table-cell>
                  <table:table-cell office:value-type="percentage" office:value="0.14438502673796799" table:style-name="ce15">
                    <text:p>14.44%</text:p>
                  </table:table-cell>
                  <table:table-cell office:value-type="percentage" office:value="0.67567567567567599" table:style-name="ce15">
                    <text:p>67.57%</text:p>
                  </table:table-cell>
                  <table:table-cell table:style-name="ce3"/>
                  <table:table-cell office:value-type="percentage" office:value="0.491907426246185" table:style-name="ce15">
                    <text:p>49.19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88" table:style-name="ce4">
                    <text:p><text:s/>5,188<text:s/></text:p>
                  </table:table-cell>
                  <table:table-cell office:value-type="percentage" office:value="-5.9398352174746503E-3" table:style-name="ce16">
                    <text:p>-0.6%</text:p>
                  </table:table-cell>
                  <table:table-cell table:style-name="ce17"/>
                  <table:table-cell office:value-type="percentage" office:value="0.60828048428942105" table:style-name="ce13">
                    <text:p>60.83%</text:p>
                  </table:table-cell>
                  <table:table-cell office:value-type="percentage" office:value="2.9051057506889601E-2" table:style-name="ce14">
                    <text:p>(2.91%)</text:p>
                  </table:table-cell>
                  <table:table-cell office:value-type="percentage" office:value="2.07641917477841E-2" table:style-name="ce15">
                    <text:p>2.08%</text:p>
                  </table:table-cell>
                  <table:table-cell office:value-type="percentage" office:value="0.58244450850389196" table:style-name="ce15">
                    <text:p>58.24%</text:p>
                  </table:table-cell>
                  <table:table-cell office:value-type="percentage" office:value="0.63663880080714896" table:style-name="ce15">
                    <text:p>63.66%</text:p>
                  </table:table-cell>
                  <table:table-cell table:style-name="ce3"/>
                  <table:table-cell office:value-type="percentage" office:value="0.56989080376538703" table:style-name="ce15">
                    <text:p>56.99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62" table:style-name="ce4">
                    <text:p><text:s/>5,162<text:s/></text:p>
                  </table:table-cell>
                  <table:table-cell office:value-type="percentage" office:value="-2.12642567175725E-3" table:style-name="ce16">
                    <text:p>-0.2%</text:p>
                  </table:table-cell>
                  <table:table-cell table:style-name="ce17"/>
                  <table:table-cell office:value-type="percentage" office:value="0.51786487656994395" table:style-name="ce13">
                    <text:p>51.79%</text:p>
                  </table:table-cell>
                  <table:table-cell office:value-type="percentage" office:value="0.22187748231542501" table:style-name="ce14">
                    <text:p>(22.19%)</text:p>
                  </table:table-cell>
                  <table:table-cell office:value-type="percentage" office:value="-1.56182369247656E-2" table:style-name="ce15">
                    <text:p>-1.56%</text:p>
                  </table:table-cell>
                  <table:table-cell office:value-type="percentage" office:value="0.185939078966363" table:style-name="ce15">
                    <text:p>18.59%</text:p>
                  </table:table-cell>
                  <table:table-cell office:value-type="percentage" office:value="0.65136422693806795" table:style-name="ce15">
                    <text:p>65.14%</text:p>
                  </table:table-cell>
                  <table:table-cell table:style-name="ce3"/>
                  <table:table-cell office:value-type="percentage" office:value="0.517478620089868" table:style-name="ce15">
                    <text:p>51.75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5195" table:style-name="ce4">
                    <text:p><text:s/>5,195<text:s/></text:p>
                  </table:table-cell>
                  <table:table-cell office:value-type="percentage" office:value="-6.6921606118547404E-3" table:style-name="ce16">
                    <text:p>-0.7%</text:p>
                  </table:table-cell>
                  <table:table-cell table:style-name="ce17"/>
                  <table:table-cell office:value-type="percentage" office:value="0.573437274433377" table:style-name="ce13">
                    <text:p>57.34%</text:p>
                  </table:table-cell>
                  <table:table-cell office:value-type="percentage" office:value="7.7091974105105904E-2" table:style-name="ce14">
                    <text:p>(7.71%)</text:p>
                  </table:table-cell>
                  <table:table-cell office:value-type="percentage" office:value="5.3200040236935101E-2" table:style-name="ce15">
                    <text:p>5.32%</text:p>
                  </table:table-cell>
                  <table:table-cell office:value-type="percentage" office:value="0.44045041143352098" table:style-name="ce15">
                    <text:p>44.05%</text:p>
                  </table:table-cell>
                  <table:table-cell office:value-type="percentage" office:value="0.63519561137577596" table:style-name="ce15">
                    <text:p>63.52%</text:p>
                  </table:table-cell>
                  <table:table-cell table:style-name="ce3"/>
                  <table:table-cell office:value-type="percentage" office:value="0.50463011717054795" table:style-name="ce15">
                    <text:p>50.46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15" table:style-name="ce4">
                    <text:p><text:s/>5,115<text:s/></text:p>
                  </table:table-cell>
                  <table:table-cell office:value-type="percentage" office:value="-1.59676798768758E-2" table:style-name="ce16">
                    <text:p>-1.6%</text:p>
                  </table:table-cell>
                  <table:table-cell table:style-name="ce17"/>
                  <table:table-cell office:value-type="percentage" office:value="0.54578886645514901" table:style-name="ce13">
                    <text:p>54.58%</text:p>
                  </table:table-cell>
                  <table:table-cell office:value-type="percentage" office:value="0.138967559638005" table:style-name="ce14">
                    <text:p>(13.90%)</text:p>
                  </table:table-cell>
                  <table:table-cell office:value-type="percentage" office:value="-7.1275486400961402E-2" table:style-name="ce15">
                    <text:p>-7.13%</text:p>
                  </table:table-cell>
                  <table:table-cell office:value-type="percentage" office:value="0.337467551197" table:style-name="ce15">
                    <text:p>33.75%</text:p>
                  </table:table-cell>
                  <table:table-cell office:value-type="percentage" office:value="0.62215171618113596" table:style-name="ce15">
                    <text:p>62.22%</text:p>
                  </table:table-cell>
                  <table:table-cell table:style-name="ce3"/>
                  <table:table-cell office:value-type="percentage" office:value="0.59855242227042704" table:style-name="ce15">
                    <text:p>59.86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057" table:style-name="ce61">
                    <text:p><text:s/>5,057<text:s/></text:p>
                  </table:table-cell>
                  <table:table-cell office:value-type="percentage" office:value="-2.2235112142304701E-2" table:style-name="ce62">
                    <text:p>-2.2%</text:p>
                  </table:table-cell>
                  <table:table-cell table:style-name="ce63"/>
                  <table:table-cell office:value-type="percentage" office:value="0.489744330492561" table:style-name="ce64">
                    <text:p>48.97%</text:p>
                  </table:table-cell>
                  <table:table-cell office:value-type="percentage" office:value="0.24065750790391899" table:style-name="ce65">
                    <text:p>(24.07%)</text:p>
                  </table:table-cell>
                  <table:table-cell office:value-type="percentage" office:value="-0.12055085110199799" table:style-name="ce66">
                    <text:p>-12.06%</text:p>
                  </table:table-cell>
                  <table:table-cell office:value-type="percentage" office:value="0.12899032211469" table:style-name="ce66">
                    <text:p>12.90%</text:p>
                  </table:table-cell>
                  <table:table-cell office:value-type="percentage" office:value="0.622129134768164" table:style-name="ce66">
                    <text:p>62.21%</text:p>
                  </table:table-cell>
                  <table:table-cell table:style-name="ce18"/>
                  <table:table-cell office:value-type="percentage" office:value="0.59198632614672297" table:style-name="ce66">
                    <text:p>59.20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0"/>
                  <table:table-cell table:style-name="ce1"/>
                  <table:table-cell table:style-name="ce10"/>
                  <table:table-cell office:value-type="float" office:value="11508" table:style-name="ce12">
                    <text:p>11508</text:p>
                  </table:table-cell>
                  <table:table-cell table:style-name="ce20"/>
                  <table:table-cell office:value-type="float" office:value="0" table:style-name="ce61">
                    <text:p><text:s/>-00<text:s/></text:p>
                  </table:table-cell>
                  <table:table-cell table:style-name="ce18"/>
                  <table:table-cell office:value-type="float" office:value="0" table:style-name="ce61">
                    <text:p><text:s/>-00<text:s/></text:p>
                  </table:table-cell>
                  <table:table-cell office:value-type="percentage" office:value="0" table:style-name="ce62">
                    <text:p>0.0%</text:p>
                  </table:table-cell>
                  <table:table-cell table:style-name="ce63"/>
                  <table:table-cell office:value-type="percentage" office:value="0" table:style-name="ce64">
                    <text:p>0.00%</text:p>
                  </table:table-cell>
                  <table:table-cell office:value-type="percentage" office:value="0" table:style-name="ce65">
                    <text:p>(0.00%)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table:style-name="ce18"/>
                  <table:table-cell office:value-type="percentage" office:value="0.58704989154012999" table:style-name="ce66">
                    <text:p>58.70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0"/>
                  <table:table-cell table:style-name="ce1"/>
                  <table:table-cell table:style-name="ce10"/>
                  <table:table-cell office:value-type="float" office:value="11509" table:style-name="ce12">
                    <text:p>11509</text:p>
                  </table:table-cell>
                  <table:table-cell table:style-name="ce20"/>
                  <table:table-cell office:value-type="float" office:value="0" table:style-name="ce61">
                    <text:p><text:s/>-00<text:s/></text:p>
                  </table:table-cell>
                  <table:table-cell table:style-name="ce18"/>
                  <table:table-cell office:value-type="float" office:value="0" table:style-name="ce61">
                    <text:p><text:s/>-00<text:s/></text:p>
                  </table:table-cell>
                  <table:table-cell office:value-type="percentage" office:value="0" table:style-name="ce62">
                    <text:p>0.0%</text:p>
                  </table:table-cell>
                  <table:table-cell table:style-name="ce63"/>
                  <table:table-cell office:value-type="percentage" office:value="0" table:style-name="ce64">
                    <text:p>0.00%</text:p>
                  </table:table-cell>
                  <table:table-cell office:value-type="percentage" office:value="0" table:style-name="ce65">
                    <text:p>(0.00%)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table:style-name="ce18"/>
                  <table:table-cell office:value-type="percentage" office:value="0.59246243317439695" table:style-name="ce66">
                    <text:p>59.25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0"/>
                  <table:table-cell table:style-name="ce1"/>
                  <table:table-cell table:style-name="ce10"/>
                  <table:table-cell office:value-type="float" office:value="11510" table:style-name="ce12">
                    <text:p>11510</text:p>
                  </table:table-cell>
                  <table:table-cell table:style-name="ce20"/>
                  <table:table-cell office:value-type="float" office:value="0" table:style-name="ce61">
                    <text:p><text:s/>-00<text:s/></text:p>
                  </table:table-cell>
                  <table:table-cell table:style-name="ce18"/>
                  <table:table-cell office:value-type="float" office:value="0" table:style-name="ce61">
                    <text:p><text:s/>-00<text:s/></text:p>
                  </table:table-cell>
                  <table:table-cell office:value-type="percentage" office:value="0" table:style-name="ce62">
                    <text:p>0.0%</text:p>
                  </table:table-cell>
                  <table:table-cell table:style-name="ce63"/>
                  <table:table-cell office:value-type="percentage" office:value="0" table:style-name="ce64">
                    <text:p>0.00%</text:p>
                  </table:table-cell>
                  <table:table-cell office:value-type="percentage" office:value="0" table:style-name="ce65">
                    <text:p>(0.00%)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table:style-name="ce18"/>
                  <table:table-cell office:value-type="percentage" office:value="0.46808628158844801" table:style-name="ce66">
                    <text:p>46.81%</text:p>
                  </table:table-cell>
                  <table:table-cell table:style-name="ce18"/>
                  <table:table-cell table:number-columns-repeated="16366" table:style-name="ce67"/>
                </table:table-row>
                <table:table-row table:style-name="ro5" table:visibility="collapse">
                  <table:table-cell table:style-name="ce10"/>
                  <table:table-cell table:style-name="ce1"/>
                  <table:table-cell table:style-name="ce10"/>
                  <table:table-cell office:value-type="float" office:value="11511" table:style-name="ce12">
                    <text:p>11511</text:p>
                  </table:table-cell>
                  <table:table-cell table:style-name="ce20"/>
                  <table:table-cell office:value-type="float" office:value="0" table:style-name="ce61">
                    <text:p><text:s/>-00<text:s/></text:p>
                  </table:table-cell>
                  <table:table-cell table:style-name="ce18"/>
                  <table:table-cell office:value-type="float" office:value="0" table:style-name="ce61">
                    <text:p><text:s/>-00<text:s/></text:p>
                  </table:table-cell>
                  <table:table-cell office:value-type="percentage" office:value="0" table:style-name="ce62">
                    <text:p>0.0%</text:p>
                  </table:table-cell>
                  <table:table-cell table:style-name="ce63"/>
                  <table:table-cell office:value-type="percentage" office:value="0" table:style-name="ce64">
                    <text:p>0.00%</text:p>
                  </table:table-cell>
                  <table:table-cell office:value-type="percentage" office:value="0" table:style-name="ce65">
                    <text:p>(0.00%)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table:style-name="ce18"/>
                  <table:table-cell office:value-type="percentage" office:value="0.59117813356411397" table:style-name="ce66">
                    <text:p>59.12%</text:p>
                  </table:table-cell>
                  <table:table-cell table:style-name="ce18"/>
                  <table:table-cell table:number-columns-repeated="16366" table:style-name="ce67"/>
                </table:table-row>
                <table:table-row table:style-name="ro5" table:visibility="collapse">
                  <table:table-cell table:style-name="ce10"/>
                  <table:table-cell table:style-name="ce1"/>
                  <table:table-cell table:style-name="ce10"/>
                  <table:table-cell office:value-type="float" office:value="11512" table:style-name="ce12">
                    <text:p>11512</text:p>
                  </table:table-cell>
                  <table:table-cell table:style-name="ce20"/>
                  <table:table-cell office:value-type="float" office:value="0" table:style-name="ce61">
                    <text:p><text:s/>-00<text:s/></text:p>
                  </table:table-cell>
                  <table:table-cell table:style-name="ce18"/>
                  <table:table-cell office:value-type="float" office:value="0" table:style-name="ce61">
                    <text:p><text:s/>-00<text:s/></text:p>
                  </table:table-cell>
                  <table:table-cell office:value-type="percentage" office:value="0" table:style-name="ce62">
                    <text:p>0.0%</text:p>
                  </table:table-cell>
                  <table:table-cell table:style-name="ce63"/>
                  <table:table-cell office:value-type="percentage" office:value="0" table:style-name="ce64">
                    <text:p>0.00%</text:p>
                  </table:table-cell>
                  <table:table-cell office:value-type="percentage" office:value="0" table:style-name="ce65">
                    <text:p>(0.00%)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table:style-name="ce18"/>
                  <table:table-cell office:value-type="percentage" office:value="0.59428592036930195" table:style-name="ce66">
                    <text:p>59.43%</text:p>
                  </table:table-cell>
                  <table:table-cell table:number-columns-repeated="16367" table:style-name="ce18"/>
                </table:table-row>
              </table:table-row-group>
            </table:table-row-group>
          </table:table-row-group>
        </table:table-row-group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13"/>
          <table:table-cell table:style-name="ce14"/>
          <table:table-cell table:number-columns-repeated="3" table:style-name="ce15"/>
          <table:table-cell table:style-name="ce3"/>
          <table:table-cell table:style-name="ce15"/>
          <table:table-cell table:style-name="ce3"/>
          <table:table-cell table:number-columns-repeated="16366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1042" table:style-name="ce4">
              <text:p><text:s/>1,042<text:s/></text:p>
            </table:table-cell>
            <table:table-cell office:value-type="percentage" office:value="-0.11694915254237299" table:style-name="ce16">
              <text:p>-11.7%</text:p>
            </table:table-cell>
            <table:table-cell table:style-name="ce17"/>
            <table:table-cell office:value-type="percentage" office:value="4.2287906792737098E-2" table:style-name="ce13">
              <text:p>4.23%</text:p>
            </table:table-cell>
            <table:table-cell office:value-type="percentage" office:value="4.5880034624549704E-3" table:style-name="ce14">
              <text:p>(0.46%)</text:p>
            </table:table-cell>
            <table:table-cell office:value-type="percentage" office:value="4.3825223671904497E-3" table:style-name="ce15">
              <text:p>0.44%</text:p>
            </table:table-cell>
            <table:table-cell office:value-type="percentage" office:value="2.5696549732929098E-2" table:style-name="ce15">
              <text:p>2.57%</text:p>
            </table:table-cell>
            <table:table-cell office:value-type="percentage" office:value="4.9544994944388299E-2" table:style-name="ce15">
              <text:p>4.95%</text:p>
            </table:table-cell>
            <table:table-cell table:style-name="ce3"/>
            <table:table-cell office:value-type="percentage" office:value="3.67682228927802E-2" table:style-name="ce15">
              <text:p>3.68%</text:p>
            </table:table-cell>
            <table:table-cell table:style-name="ce3"/>
            <table:table-cell table:number-columns-repeated="16366" table:style-name="ce19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438" table:style-name="ce4">
                    <text:p><text:s/>438<text:s/></text:p>
                  </table:table-cell>
                  <table:table-cell office:value-type="percentage" office:value="-0.13095238095238099" table:style-name="ce16">
                    <text:p>-13.1%</text:p>
                  </table:table-cell>
                  <table:table-cell table:style-name="ce17"/>
                  <table:table-cell office:value-type="percentage" office:value="4.0175995383727597E-2" table:style-name="ce13">
                    <text:p>4.02%</text:p>
                  </table:table-cell>
                  <table:table-cell office:value-type="percentage" office:value="1.01665582380583E-3" table:style-name="ce14">
                    <text:p>(0.10%)</text:p>
                  </table:table-cell>
                  <table:table-cell office:value-type="percentage" office:value="-1.1150776026056001E-3" table:style-name="ce15">
                    <text:p>-0.11%</text:p>
                  </table:table-cell>
                  <table:table-cell office:value-type="percentage" office:value="3.9094056549336398E-2" table:style-name="ce15">
                    <text:p>3.91%</text:p>
                  </table:table-cell>
                  <table:table-cell office:value-type="percentage" office:value="4.1113675706866699E-2" table:style-name="ce15">
                    <text:p>4.11%</text:p>
                  </table:table-cell>
                  <table:table-cell table:style-name="ce3"/>
                  <table:table-cell office:value-type="percentage" office:value="4.0052340796743198E-2" table:style-name="ce15">
                    <text:p>4.01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62" table:style-name="ce4">
                    <text:p><text:s/>562<text:s/></text:p>
                  </table:table-cell>
                  <table:table-cell office:value-type="percentage" office:value="0.17573221757322199" table:style-name="ce16">
                    <text:p>17.6%</text:p>
                  </table:table-cell>
                  <table:table-cell table:style-name="ce17"/>
                  <table:table-cell office:value-type="percentage" office:value="4.1335453100159E-2" table:style-name="ce13">
                    <text:p>4.13%</text:p>
                  </table:table-cell>
                  <table:table-cell office:value-type="percentage" office:value="3.40999920396712E-3" table:style-name="ce14">
                    <text:p>(0.34%)</text:p>
                  </table:table-cell>
                  <table:table-cell office:value-type="percentage" office:value="2.82360889146839E-3" table:style-name="ce15">
                    <text:p>0.28%</text:p>
                  </table:table-cell>
                  <table:table-cell office:value-type="percentage" office:value="3.6421448186154101E-2" table:style-name="ce15">
                    <text:p>3.64%</text:p>
                  </table:table-cell>
                  <table:table-cell office:value-type="percentage" office:value="4.4081514669750001E-2" table:style-name="ce15">
                    <text:p>4.41%</text:p>
                  </table:table-cell>
                  <table:table-cell table:style-name="ce3"/>
                  <table:table-cell office:value-type="percentage" office:value="3.73564888824299E-2" table:style-name="ce15">
                    <text:p>3.74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472" table:style-name="ce4">
                    <text:p><text:s/>472<text:s/></text:p>
                  </table:table-cell>
                  <table:table-cell office:value-type="percentage" office:value="4.4247787610619503E-2" table:style-name="ce16">
                    <text:p>4.4%</text:p>
                  </table:table-cell>
                  <table:table-cell table:style-name="ce17"/>
                  <table:table-cell office:value-type="percentage" office:value="3.9319688671086803E-2" table:style-name="ce13">
                    <text:p>3.93%</text:p>
                  </table:table-cell>
                  <table:table-cell office:value-type="percentage" office:value="9.7968552712403593E-4" table:style-name="ce14">
                    <text:p>(0.10%)</text:p>
                  </table:table-cell>
                  <table:table-cell office:value-type="percentage" office:value="3.34575673770517E-3" table:style-name="ce15">
                    <text:p>0.33%</text:p>
                  </table:table-cell>
                  <table:table-cell office:value-type="percentage" office:value="3.76189103488037E-2" table:style-name="ce15">
                    <text:p>3.76%</text:p>
                  </table:table-cell>
                  <table:table-cell office:value-type="percentage" office:value="3.9925050446814603E-2" table:style-name="ce15">
                    <text:p>3.99%</text:p>
                  </table:table-cell>
                  <table:table-cell table:style-name="ce3"/>
                  <table:table-cell office:value-type="percentage" office:value="3.4894713975380201E-2" table:style-name="ce15">
                    <text:p>3.49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492" table:style-name="ce4">
                    <text:p><text:s/>492<text:s/></text:p>
                  </table:table-cell>
                  <table:table-cell office:value-type="percentage" office:value="0.118181818181818" table:style-name="ce16">
                    <text:p>11.8%</text:p>
                  </table:table-cell>
                  <table:table-cell table:style-name="ce17"/>
                  <table:table-cell office:value-type="percentage" office:value="3.94831817525624E-2" table:style-name="ce13">
                    <text:p>3.95%</text:p>
                  </table:table-cell>
                  <table:table-cell office:value-type="percentage" office:value="9.2823418132903599E-3" table:style-name="ce14">
                    <text:p>(0.93%)</text:p>
                  </table:table-cell>
                  <table:table-cell office:value-type="percentage" office:value="1.7240862314724199E-3" table:style-name="ce15">
                    <text:p>0.17%</text:p>
                  </table:table-cell>
                  <table:table-cell office:value-type="percentage" office:value="2.5696549732929098E-2" table:style-name="ce15">
                    <text:p>2.57%</text:p>
                  </table:table-cell>
                  <table:table-cell office:value-type="percentage" office:value="4.5618593907896597E-2" table:style-name="ce15">
                    <text:p>4.56%</text:p>
                  </table:table-cell>
                  <table:table-cell table:style-name="ce3"/>
                  <table:table-cell office:value-type="percentage" office:value="3.6626322655457302E-2" table:style-name="ce15">
                    <text:p>3.66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535" table:style-name="ce4">
                    <text:p><text:s/>535<text:s/></text:p>
                  </table:table-cell>
                  <table:table-cell office:value-type="percentage" office:value="0.22706422018348599" table:style-name="ce16">
                    <text:p>22.7%</text:p>
                  </table:table-cell>
                  <table:table-cell table:style-name="ce17"/>
                  <table:table-cell office:value-type="percentage" office:value="4.3164429045763002E-2" table:style-name="ce13">
                    <text:p>4.32%</text:p>
                  </table:table-cell>
                  <table:table-cell office:value-type="percentage" office:value="1.8683671294275699E-3" table:style-name="ce14">
                    <text:p>(0.19%)</text:p>
                  </table:table-cell>
                  <table:table-cell office:value-type="percentage" office:value="5.6987846077476102E-3" table:style-name="ce15">
                    <text:p>0.57%</text:p>
                  </table:table-cell>
                  <table:table-cell office:value-type="percentage" office:value="4.0277176266782198E-2" table:style-name="ce15">
                    <text:p>4.03%</text:p>
                  </table:table-cell>
                  <table:table-cell office:value-type="percentage" office:value="4.51855059910495E-2" table:style-name="ce15">
                    <text:p>4.52%</text:p>
                  </table:table-cell>
                  <table:table-cell table:style-name="ce3"/>
                  <table:table-cell office:value-type="percentage" office:value="3.6341675104874897E-2" table:style-name="ce15">
                    <text:p>3.63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3" table:style-name="ce4">
                    <text:p><text:s/>513<text:s/></text:p>
                  </table:table-cell>
                  <table:table-cell office:value-type="percentage" office:value="9.3816631130063902E-2" table:style-name="ce16">
                    <text:p>9.4%</text:p>
                  </table:table-cell>
                  <table:table-cell table:style-name="ce17"/>
                  <table:table-cell office:value-type="percentage" office:value="4.5356215748485702E-2" table:style-name="ce13">
                    <text:p>4.54%</text:p>
                  </table:table-cell>
                  <table:table-cell office:value-type="percentage" office:value="3.1453394486983199E-3" table:style-name="ce14">
                    <text:p>(0.31%)</text:p>
                  </table:table-cell>
                  <table:table-cell office:value-type="percentage" office:value="8.3352468403150703E-3" table:style-name="ce15">
                    <text:p>0.83%</text:p>
                  </table:table-cell>
                  <table:table-cell office:value-type="percentage" office:value="4.0669166426305199E-2" table:style-name="ce15">
                    <text:p>4.07%</text:p>
                  </table:table-cell>
                  <table:table-cell office:value-type="percentage" office:value="4.7303143928468398E-2" table:style-name="ce15">
                    <text:p>4.73%</text:p>
                  </table:table-cell>
                  <table:table-cell table:style-name="ce3"/>
                  <table:table-cell office:value-type="percentage" office:value="3.5910339840925502E-2" table:style-name="ce15">
                    <text:p>3.59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33" table:style-name="ce61">
                    <text:p><text:s/>533<text:s/></text:p>
                  </table:table-cell>
                  <table:table-cell office:value-type="percentage" office:value="0.26904761904761898" table:style-name="ce62">
                    <text:p>26.9%</text:p>
                  </table:table-cell>
                  <table:table-cell table:style-name="ce63"/>
                  <table:table-cell office:value-type="percentage" office:value="4.7703307814531297E-2" table:style-name="ce64">
                    <text:p>4.77%</text:p>
                  </table:table-cell>
                  <table:table-cell office:value-type="percentage" office:value="1.8884168875765201E-3" table:style-name="ce65">
                    <text:p>(0.19%)</text:p>
                  </table:table-cell>
                  <table:table-cell office:value-type="percentage" office:value="9.6842078290009705E-3" table:style-name="ce66">
                    <text:p>0.97%</text:p>
                  </table:table-cell>
                  <table:table-cell office:value-type="percentage" office:value="4.5933843709374499E-2" table:style-name="ce66">
                    <text:p>4.59%</text:p>
                  </table:table-cell>
                  <table:table-cell office:value-type="percentage" office:value="4.9544994944388299E-2" table:style-name="ce66">
                    <text:p>4.95%</text:p>
                  </table:table-cell>
                  <table:table-cell table:style-name="ce18"/>
                  <table:table-cell office:value-type="percentage" office:value="3.6878526985964402E-2" table:style-name="ce66">
                    <text:p>3.69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3.8687780187997102E-2" table:style-name="ce15">
                    <text:p>3.87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3.6474859124403999E-2" table:style-name="ce15">
                    <text:p>3.65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3.7259205776173303E-2" table:style-name="ce15">
                    <text:p>3.73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3.8307514784364602E-2" table:style-name="ce15">
                    <text:p>3.83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2" table:style-name="ce12">
                    <text:p>11512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3.8166113675706902E-2" table:style-name="ce15">
                    <text:p>3.82%</text:p>
                  </table:table-cell>
                  <table:table-cell table:number-columns-repeated="16367" table:style-name="ce3"/>
                </table:table-row>
              </table:table-row-group>
            </table:table-row-group>
          </table:table-row-group>
        </table:table-row-group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2" table:style-name="ce21"/>
          <table:table-cell table:number-columns-repeated="7" table:style-name="ce22"/>
          <table:table-cell table:style-name="ce6"/>
          <table:table-cell table:style-name="ce23"/>
          <table:table-cell table:number-columns-repeated="5" table:style-name="ce22"/>
          <table:table-cell table:style-name="ce3"/>
          <table:table-cell table:number-columns-repeated="16366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4.成長率、增減值：與去年同期比較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5.日看診率＝該日看診院所數/該月總院所數(當月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日看診率/該月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日看診率/該年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6.假日看診率＝假日看診診所數/該月看診診所總數(當月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7.最大值、最小值、標準差：以日看診率計算該區間之分布情形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1__台北" table:style-name="ta2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4" table:default-cell-style-name="ce3"/>
        <table:table-column table:style-name="co2" table:default-cell-style-name="ce3"/>
        <table:table-column table:style-name="co5" table:default-cell-style-name="ce4"/>
        <table:table-column table:style-name="co2" table:default-cell-style-name="ce3"/>
        <table:table-column table:style-name="co15" table:default-cell-style-name="ce3"/>
        <table:table-column table:style-name="co16" table:default-cell-style-name="ce3"/>
        <table:table-column table:style-name="co2" table:default-cell-style-name="ce3"/>
        <table:table-column table:style-name="co8" table:default-cell-style-name="ce5"/>
        <table:table-column table:style-name="co6" table:default-cell-style-name="ce5"/>
        <table:table-column table:style-name="co9" table:default-cell-style-name="ce3"/>
        <table:table-column table:style-name="co10" table:number-columns-repeated="2" table:default-cell-style-name="ce3"/>
        <table:table-column-group>
          <table:table-column table:style-name="co11" table:default-cell-style-name="ce3"/>
          <table:table-column table:style-name="co17" table:default-cell-style-name="ce3"/>
        </table:table-column-group>
        <table:table-column table:style-name="co10" table:default-cell-style-name="ce3"/>
        <table:table-column table:style-name="co13" table:number-columns-repeated="16366" table:default-cell-style-name="ce3"/>
        <table:table-row table:style-name="ro1">
          <table:table-cell office:value-type="string" table:style-name="ce1">
            <text:p>指標1、臺北「牙醫基層」假日看診率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4" table:style-name="ce3"/>
          <table:table-cell table:number-columns-repeated="2" table:style-name="ce5"/>
          <table:table-cell table:number-columns-repeated="16372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1" table:style-name="ce113">
            <text:p>看診診所數</text:p>
          </table:table-cell>
          <table:covered-table-cell/>
          <table:table-cell table:style-name="ce7"/>
          <table:table-cell office:value-type="string" table:number-columns-spanned="7" table:number-rows-spanned="1" table:style-name="ce78">
            <text:p>看診率</text:p>
          </table:table-cell>
          <table:covered-table-cell table:number-columns-repeated="6"/>
          <table:table-cell table:number-columns-repeated="16367" table:style-name="ce3"/>
        </table:table-row>
        <table:table-row table:style-name="ro7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number-columns-spanned="1" table:number-rows-spanned="2" table:style-name="ce115">
            <text:p>值</text:p>
          </table:table-cell>
          <table:table-cell office:value-type="string" table:number-columns-spanned="1" table:number-rows-spanned="2" table:style-name="ce115">
            <text:p>成長率</text:p>
          </table:table-cell>
          <table:table-cell table:style-name="ce8"/>
          <table:table-cell office:value-type="string" table:number-columns-spanned="5" table:number-rows-spanned="1" table:style-name="ce84">
            <text:p>值</text:p>
          </table:table-cell>
          <table:covered-table-cell table:number-columns-repeated="4"/>
          <table:table-cell table:style-name="ce28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7" table:style-name="ce3"/>
        </table:table-row>
        <table:table-row table:style-name="ro4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8"/>
          <table:table-cell office:value-type="string" table:style-name="ce70">
            <text:p>平均值</text:p>
          </table:table-cell>
          <table:table-cell office:value-type="string" table:style-name="ce71">
            <text:p>(標準差)</text:p>
          </table:table-cell>
          <table:table-cell office:value-type="string" table:style-name="ce70">
            <text:p>去年同期</text:p>
            <text:p>增減值</text:p>
          </table:table-cell>
          <table:table-cell office:value-type="string" table:style-name="ce72">
            <text:p>最小值</text:p>
          </table:table-cell>
          <table:table-cell office:value-type="string" table:style-name="ce72">
            <text:p>最大值</text:p>
          </table:table-cell>
          <table:table-cell table:style-name="ce9"/>
          <table:covered-table-cell/>
          <table:table-cell table:number-columns-repeated="16367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number-columns-repeated="5"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17"/>
            <table:table-cell office:value-type="float" office:value="2115" table:style-name="ce4">
              <text:p><text:s/>2,115<text:s/></text:p>
            </table:table-cell>
            <table:table-cell office:value-type="percentage" office:value="-7.8029642545771605E-2" table:style-name="ce16">
              <text:p>-7.8%</text:p>
            </table:table-cell>
            <table:table-cell table:style-name="ce17"/>
            <table:table-cell office:value-type="percentage" office:value="0.50393297117212799" table:style-name="ce13">
              <text:p>50.39%</text:p>
            </table:table-cell>
            <table:table-cell office:value-type="percentage" office:value="0.16900510817511999" table:style-name="ce14">
              <text:p>(16.90%)</text:p>
            </table:table-cell>
            <table:table-cell office:value-type="percentage" office:value="-3.08336245418648E-2" table:style-name="ce15">
              <text:p>-3.08%</text:p>
            </table:table-cell>
            <table:table-cell office:value-type="percentage" office:value="3.3073206986250499E-2" table:style-name="ce15">
              <text:p>3.31%</text:p>
            </table:table-cell>
            <table:table-cell office:value-type="percentage" office:value="0.64402375649591703" table:style-name="ce15">
              <text:p>64.40%</text:p>
            </table:table-cell>
            <table:table-cell table:style-name="ce17"/>
            <table:table-cell office:value-type="percentage" office:value="0.51872359784257305" table:style-name="ce15">
              <text:p>51.87%</text:p>
            </table:table-cell>
            <table:table-cell table:number-columns-repeated="16367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945" table:style-name="ce4">
                    <text:p><text:s/>1,945<text:s/></text:p>
                  </table:table-cell>
                  <table:table-cell office:value-type="percentage" office:value="1.5447991761070601E-3" table:style-name="ce16">
                    <text:p>0.2%</text:p>
                  </table:table-cell>
                  <table:table-cell table:style-name="ce17"/>
                  <table:table-cell office:value-type="percentage" office:value="0.58140740740740704" table:style-name="ce13">
                    <text:p>58.14%</text:p>
                  </table:table-cell>
                  <table:table-cell office:value-type="percentage" office:value="1.77573184742639E-2" table:style-name="ce14">
                    <text:p>(1.78%)</text:p>
                  </table:table-cell>
                  <table:table-cell office:value-type="percentage" office:value="5.9197855019310604E-3" table:style-name="ce15">
                    <text:p>0.59%</text:p>
                  </table:table-cell>
                  <table:table-cell office:value-type="percentage" office:value="0.55407407407407405" table:style-name="ce15">
                    <text:p>55.41%</text:p>
                  </table:table-cell>
                  <table:table-cell office:value-type="percentage" office:value="0.59814814814814798" table:style-name="ce15">
                    <text:p>59.81%</text:p>
                  </table:table-cell>
                  <table:table-cell table:style-name="ce17"/>
                  <table:table-cell office:value-type="percentage" office:value="0.55822299324831204" table:style-name="ce15">
                    <text:p>55.82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868" table:style-name="ce4">
                    <text:p><text:s/>1,868<text:s/></text:p>
                  </table:table-cell>
                  <table:table-cell office:value-type="percentage" office:value="-5.8942065491183901E-2" table:style-name="ce16">
                    <text:p>-5.9%</text:p>
                  </table:table-cell>
                  <table:table-cell table:style-name="ce17"/>
                  <table:table-cell office:value-type="percentage" office:value="0.34187082405345198" table:style-name="ce13">
                    <text:p>34.19%</text:p>
                  </table:table-cell>
                  <table:table-cell office:value-type="percentage" office:value="0.23249488773332799" table:style-name="ce14">
                    <text:p>(23.25%)</text:p>
                  </table:table-cell>
                  <table:table-cell office:value-type="percentage" office:value="-0.136569370922176" table:style-name="ce15">
                    <text:p>-13.66%</text:p>
                  </table:table-cell>
                  <table:table-cell office:value-type="percentage" office:value="0.105419450631032" table:style-name="ce15">
                    <text:p>10.54%</text:p>
                  </table:table-cell>
                  <table:table-cell office:value-type="percentage" office:value="0.64402375649591703" table:style-name="ce15">
                    <text:p>64.40%</text:p>
                  </table:table-cell>
                  <table:table-cell table:style-name="ce17"/>
                  <table:table-cell office:value-type="percentage" office:value="0.46408698912635898" table:style-name="ce15">
                    <text:p>46.41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927" table:style-name="ce4">
                    <text:p><text:s/>1,927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.57608293224731599" table:style-name="ce13">
                    <text:p>57.61%</text:p>
                  </table:table-cell>
                  <table:table-cell office:value-type="percentage" office:value="4.84350372781059E-2" table:style-name="ce14">
                    <text:p>(4.84%)</text:p>
                  </table:table-cell>
                  <table:table-cell office:value-type="percentage" office:value="2.8529701018328101E-2" table:style-name="ce15">
                    <text:p>2.85%</text:p>
                  </table:table-cell>
                  <table:table-cell office:value-type="percentage" office:value="0.51610514624213299" table:style-name="ce15">
                    <text:p>51.61%</text:p>
                  </table:table-cell>
                  <table:table-cell office:value-type="percentage" office:value="0.624213254350241" table:style-name="ce15">
                    <text:p>62.42%</text:p>
                  </table:table-cell>
                  <table:table-cell table:style-name="ce17"/>
                  <table:table-cell office:value-type="percentage" office:value="0.53112663429211804" table:style-name="ce15">
                    <text:p>53.11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928" table:style-name="ce4">
                    <text:p><text:s/>1,928<text:s/></text:p>
                  </table:table-cell>
                  <table:table-cell office:value-type="percentage" office:value="8.8958660387232803E-3" table:style-name="ce16">
                    <text:p>0.9%</text:p>
                  </table:table-cell>
                  <table:table-cell table:style-name="ce17"/>
                  <table:table-cell office:value-type="percentage" office:value="0.48895284069810602" table:style-name="ce13">
                    <text:p>48.90%</text:p>
                  </table:table-cell>
                  <table:table-cell office:value-type="percentage" office:value="0.231234964399645" table:style-name="ce14">
                    <text:p>(23.12%)</text:p>
                  </table:table-cell>
                  <table:table-cell office:value-type="percentage" office:value="-1.41347341521931E-2" table:style-name="ce15">
                    <text:p>-1.41%</text:p>
                  </table:table-cell>
                  <table:table-cell office:value-type="percentage" office:value="0.143334571110286" table:style-name="ce15">
                    <text:p>14.33%</text:p>
                  </table:table-cell>
                  <table:table-cell office:value-type="percentage" office:value="0.63163757890828098" table:style-name="ce15">
                    <text:p>63.16%</text:p>
                  </table:table-cell>
                  <table:table-cell table:style-name="ce17"/>
                  <table:table-cell office:value-type="percentage" office:value="0.48799494760479001" table:style-name="ce15">
                    <text:p>48.80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938" table:style-name="ce4">
                    <text:p><text:s/>1,938<text:s/></text:p>
                  </table:table-cell>
                  <table:table-cell office:value-type="percentage" office:value="-3.08641975308643E-3" table:style-name="ce16">
                    <text:p>-0.3%</text:p>
                  </table:table-cell>
                  <table:table-cell table:style-name="ce17"/>
                  <table:table-cell office:value-type="percentage" office:value="0.54621099554234798" table:style-name="ce13">
                    <text:p>54.62%</text:p>
                  </table:table-cell>
                  <table:table-cell office:value-type="percentage" office:value="8.1607711933816204E-2" table:style-name="ce14">
                    <text:p>(8.16%)</text:p>
                  </table:table-cell>
                  <table:table-cell office:value-type="percentage" office:value="5.69905554080695E-2" table:style-name="ce15">
                    <text:p>5.70%</text:p>
                  </table:table-cell>
                  <table:table-cell office:value-type="percentage" office:value="0.40416047548291201" table:style-name="ce15">
                    <text:p>40.42%</text:p>
                  </table:table-cell>
                  <table:table-cell office:value-type="percentage" office:value="0.60995542347696896" table:style-name="ce15">
                    <text:p>61.00%</text:p>
                  </table:table-cell>
                  <table:table-cell table:style-name="ce17"/>
                  <table:table-cell office:value-type="percentage" office:value="0.47454382693024999" table:style-name="ce15">
                    <text:p>47.45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904" table:style-name="ce4">
                    <text:p><text:s/>1,904<text:s/></text:p>
                  </table:table-cell>
                  <table:table-cell office:value-type="percentage" office:value="-8.8495575221239093E-3" table:style-name="ce16">
                    <text:p>-0.9%</text:p>
                  </table:table-cell>
                  <table:table-cell table:style-name="ce17"/>
                  <table:table-cell office:value-type="percentage" office:value="0.51685809559095997" table:style-name="ce13">
                    <text:p>51.69%</text:p>
                  </table:table-cell>
                  <table:table-cell office:value-type="percentage" office:value="0.145137178157312" table:style-name="ce14">
                    <text:p>(14.51%)</text:p>
                  </table:table-cell>
                  <table:table-cell office:value-type="percentage" office:value="-6.8496382020980698E-2" table:style-name="ce15">
                    <text:p>-6.85%</text:p>
                  </table:table-cell>
                  <table:table-cell office:value-type="percentage" office:value="0.29937013708781002" table:style-name="ce15">
                    <text:p>29.94%</text:p>
                  </table:table-cell>
                  <table:table-cell office:value-type="percentage" office:value="0.59466469062615801" table:style-name="ce15">
                    <text:p>59.47%</text:p>
                  </table:table-cell>
                  <table:table-cell table:style-name="ce17"/>
                  <table:table-cell office:value-type="percentage" office:value="0.56779384328358196" table:style-name="ce15">
                    <text:p>56.78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1876" table:style-name="ce61">
                    <text:p><text:s/>1,876<text:s/></text:p>
                  </table:table-cell>
                  <table:table-cell office:value-type="percentage" office:value="-2.0876826722338301E-2" table:style-name="ce62">
                    <text:p>-2.1%</text:p>
                  </table:table-cell>
                  <table:table-cell table:style-name="ce63"/>
                  <table:table-cell office:value-type="percentage" office:value="0.44620958751393502" table:style-name="ce64">
                    <text:p>44.62%</text:p>
                  </table:table-cell>
                  <table:table-cell office:value-type="percentage" office:value="0.27561710756652602" table:style-name="ce65">
                    <text:p>(27.56%)</text:p>
                  </table:table-cell>
                  <table:table-cell office:value-type="percentage" office:value="-0.126202921793585" table:style-name="ce66">
                    <text:p>-12.62%</text:p>
                  </table:table-cell>
                  <table:table-cell office:value-type="percentage" office:value="3.3073206986250499E-2" table:style-name="ce66">
                    <text:p>3.31%</text:p>
                  </table:table-cell>
                  <table:table-cell office:value-type="percentage" office:value="0.59791898922333697" table:style-name="ce66">
                    <text:p>59.79%</text:p>
                  </table:table-cell>
                  <table:table-cell table:style-name="ce63"/>
                  <table:table-cell office:value-type="percentage" office:value="0.55524013402829497" table:style-name="ce66">
                    <text:p>55.52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6262891207153498" table:style-name="ce15">
                    <text:p>56.26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6017770748046203" table:style-name="ce15">
                    <text:p>56.02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42620119003347001" table:style-name="ce15">
                    <text:p>42.62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6134025974026003" table:style-name="ce15">
                    <text:p>56.13%</text:p>
                  </table:table-cell>
                  <table:table-cell table:number-columns-repeated="16367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0.56592334818114298" table:style-name="ce15">
            <text:p>56.59%</text:p>
          </table:table-cell>
          <table:table-cell table:number-columns-repeated="16367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17"/>
          <table:table-cell table:style-name="ce4"/>
          <table:table-cell table:style-name="ce5"/>
          <table:table-cell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style-name="ce3"/>
          <table:table-cell table:number-columns-repeated="16366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17"/>
            <table:table-cell office:value-type="float" office:value="373" table:style-name="ce4">
              <text:p><text:s/>373<text:s/></text:p>
            </table:table-cell>
            <table:table-cell office:value-type="percentage" office:value="-0.14252873563218399" table:style-name="ce16">
              <text:p>-14.3%</text:p>
            </table:table-cell>
            <table:table-cell table:style-name="ce17"/>
            <table:table-cell office:value-type="percentage" office:value="3.91359825739927E-2" table:style-name="ce13">
              <text:p>3.91%</text:p>
            </table:table-cell>
            <table:table-cell office:value-type="percentage" office:value="4.0975135981243301E-3" table:style-name="ce14">
              <text:p>(0.41%)</text:p>
            </table:table-cell>
            <table:table-cell office:value-type="percentage" office:value="2.6101375887543602E-3" table:style-name="ce15">
              <text:p>0.26%</text:p>
            </table:table-cell>
            <table:table-cell office:value-type="percentage" office:value="2.6735982176011901E-2" table:style-name="ce15">
              <text:p>2.67%</text:p>
            </table:table-cell>
            <table:table-cell office:value-type="percentage" office:value="4.7937569676700098E-2" table:style-name="ce15">
              <text:p>4.79%</text:p>
            </table:table-cell>
            <table:table-cell table:style-name="ce17"/>
            <table:table-cell office:value-type="percentage" office:value="3.5430069635681197E-2" table:style-name="ce15">
              <text:p>3.54%</text:p>
            </table:table-cell>
            <table:table-cell table:style-name="ce3"/>
            <table:table-cell table:number-columns-repeated="16366" table:style-name="ce19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52" table:style-name="ce4">
                    <text:p><text:s/>152<text:s/></text:p>
                  </table:table-cell>
                  <table:table-cell office:value-type="percentage" office:value="-0.16022099447513799" table:style-name="ce16">
                    <text:p>-16.0%</text:p>
                  </table:table-cell>
                  <table:table-cell table:style-name="ce17"/>
                  <table:table-cell office:value-type="percentage" office:value="3.8981481481481499E-2" table:style-name="ce13">
                    <text:p>3.90%</text:p>
                  </table:table-cell>
                  <table:table-cell office:value-type="percentage" office:value="1.58222291579954E-3" table:style-name="ce14">
                    <text:p>(0.16%)</text:p>
                  </table:table-cell>
                  <table:table-cell office:value-type="percentage" office:value="7.2191659025867805E-4" table:style-name="ce15">
                    <text:p>0.07%</text:p>
                  </table:table-cell>
                  <table:table-cell office:value-type="percentage" office:value="3.7777777777777799E-2" table:style-name="ce15">
                    <text:p>3.78%</text:p>
                  </table:table-cell>
                  <table:table-cell office:value-type="percentage" office:value="4.1111111111111098E-2" table:style-name="ce15">
                    <text:p>4.11%</text:p>
                  </table:table-cell>
                  <table:table-cell table:style-name="ce17"/>
                  <table:table-cell office:value-type="percentage" office:value="3.7111777944486099E-2" table:style-name="ce15">
                    <text:p>3.71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205" table:style-name="ce4">
                    <text:p><text:s/>205<text:s/></text:p>
                  </table:table-cell>
                  <table:table-cell office:value-type="percentage" office:value="0.21301775147929" table:style-name="ce16">
                    <text:p>21.3%</text:p>
                  </table:table-cell>
                  <table:table-cell table:style-name="ce17"/>
                  <table:table-cell office:value-type="percentage" office:value="3.8047512991833697E-2" table:style-name="ce13">
                    <text:p>3.80%</text:p>
                  </table:table-cell>
                  <table:table-cell office:value-type="percentage" office:value="5.40043376461153E-3" table:style-name="ce14">
                    <text:p>(0.54%)</text:p>
                  </table:table-cell>
                  <table:table-cell office:value-type="percentage" office:value="2.1457507121186601E-3" table:style-name="ce15">
                    <text:p>0.21%</text:p>
                  </table:table-cell>
                  <table:table-cell office:value-type="percentage" office:value="3.0809205642167801E-2" table:style-name="ce15">
                    <text:p>3.08%</text:p>
                  </table:table-cell>
                  <table:table-cell office:value-type="percentage" office:value="4.3429844097995503E-2" table:style-name="ce15">
                    <text:p>4.34%</text:p>
                  </table:table-cell>
                  <table:table-cell table:style-name="ce17"/>
                  <table:table-cell office:value-type="percentage" office:value="3.4824709411323602E-2" table:style-name="ce15">
                    <text:p>3.48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68" table:style-name="ce4">
                    <text:p><text:s/>168<text:s/></text:p>
                  </table:table-cell>
                  <table:table-cell office:value-type="percentage" office:value="0.05" table:style-name="ce16">
                    <text:p>5.0%</text:p>
                  </table:table-cell>
                  <table:table-cell table:style-name="ce17"/>
                  <table:table-cell office:value-type="percentage" office:value="3.80599777860052E-2" table:style-name="ce13">
                    <text:p>3.81%</text:p>
                  </table:table-cell>
                  <table:table-cell office:value-type="percentage" office:value="1.9309003791788701E-3" table:style-name="ce14">
                    <text:p>(0.19%)</text:p>
                  </table:table-cell>
                  <table:table-cell office:value-type="percentage" office:value="2.57249179422334E-3" table:style-name="ce15">
                    <text:p>0.26%</text:p>
                  </table:table-cell>
                  <table:table-cell office:value-type="percentage" office:value="3.5542391706775298E-2" table:style-name="ce15">
                    <text:p>3.55%</text:p>
                  </table:table-cell>
                  <table:table-cell office:value-type="percentage" office:value="4.0355423917067798E-2" table:style-name="ce15">
                    <text:p>4.04%</text:p>
                  </table:table-cell>
                  <table:table-cell table:style-name="ce17"/>
                  <table:table-cell office:value-type="percentage" office:value="3.4422861412028397E-2" table:style-name="ce15">
                    <text:p>3.44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78" table:style-name="ce4">
                    <text:p><text:s/>178<text:s/></text:p>
                  </table:table-cell>
                  <table:table-cell office:value-type="percentage" office:value="0.141025641025641" table:style-name="ce16">
                    <text:p>14.1%</text:p>
                  </table:table-cell>
                  <table:table-cell table:style-name="ce17"/>
                  <table:table-cell office:value-type="percentage" office:value="3.7411808392127703E-2" table:style-name="ce13">
                    <text:p>3.74%</text:p>
                  </table:table-cell>
                  <table:table-cell office:value-type="percentage" office:value="7.2726637916199401E-3" table:style-name="ce14">
                    <text:p>(0.73%)</text:p>
                  </table:table-cell>
                  <table:table-cell office:value-type="percentage" office:value="4.5447306278641902E-4" table:style-name="ce15">
                    <text:p>0.05%</text:p>
                  </table:table-cell>
                  <table:table-cell office:value-type="percentage" office:value="2.6735982176011901E-2" table:style-name="ce15">
                    <text:p>2.67%</text:p>
                  </table:table-cell>
                  <table:table-cell office:value-type="percentage" office:value="4.3074637950241398E-2" table:style-name="ce15">
                    <text:p>4.31%</text:p>
                  </table:table-cell>
                  <table:table-cell table:style-name="ce17"/>
                  <table:table-cell office:value-type="percentage" office:value="3.58486152694611E-2" table:style-name="ce15">
                    <text:p>3.58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77" table:style-name="ce4">
                    <text:p><text:s/>177<text:s/></text:p>
                  </table:table-cell>
                  <table:table-cell office:value-type="percentage" office:value="0.14193548387096799" table:style-name="ce16">
                    <text:p>14.2%</text:p>
                  </table:table-cell>
                  <table:table-cell table:style-name="ce17"/>
                  <table:table-cell office:value-type="percentage" office:value="3.7741456166419003E-2" table:style-name="ce13">
                    <text:p>3.77%</text:p>
                  </table:table-cell>
                  <table:table-cell office:value-type="percentage" office:value="2.63456511537847E-3" table:style-name="ce14">
                    <text:p>(0.26%)</text:p>
                  </table:table-cell>
                  <table:table-cell office:value-type="percentage" office:value="1.18793136224148E-3" table:style-name="ce15">
                    <text:p>0.12%</text:p>
                  </table:table-cell>
                  <table:table-cell office:value-type="percentage" office:value="3.4918276374442801E-2" table:style-name="ce15">
                    <text:p>3.49%</text:p>
                  </table:table-cell>
                  <table:table-cell office:value-type="percentage" office:value="4.1233283803863298E-2" table:style-name="ce15">
                    <text:p>4.12%</text:p>
                  </table:table-cell>
                  <table:table-cell table:style-name="ce17"/>
                  <table:table-cell office:value-type="percentage" office:value="3.5456919060052203E-2" table:style-name="ce15">
                    <text:p>3.55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75" table:style-name="ce4">
                    <text:p><text:s/>175<text:s/></text:p>
                  </table:table-cell>
                  <table:table-cell office:value-type="percentage" office:value="6.0606060606060601E-2" table:style-name="ce16">
                    <text:p>6.1%</text:p>
                  </table:table-cell>
                  <table:table-cell table:style-name="ce17"/>
                  <table:table-cell office:value-type="percentage" office:value="4.0663208595776199E-2" table:style-name="ce13">
                    <text:p>4.07%</text:p>
                  </table:table-cell>
                  <table:table-cell office:value-type="percentage" office:value="2.5736280084197498E-3" table:style-name="ce14">
                    <text:p>(0.26%)</text:p>
                  </table:table-cell>
                  <table:table-cell office:value-type="percentage" office:value="5.1408205360747201E-3" table:style-name="ce15">
                    <text:p>0.51%</text:p>
                  </table:table-cell>
                  <table:table-cell office:value-type="percentage" office:value="3.7050759540570598E-2" table:style-name="ce15">
                    <text:p>3.71%</text:p>
                  </table:table-cell>
                  <table:table-cell office:value-type="percentage" office:value="4.2978881067061901E-2" table:style-name="ce15">
                    <text:p>4.30%</text:p>
                  </table:table-cell>
                  <table:table-cell table:style-name="ce17"/>
                  <table:table-cell office:value-type="percentage" office:value="3.4456716417910399E-2" table:style-name="ce15">
                    <text:p>3.45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184" table:style-name="ce61">
                    <text:p><text:s/>184<text:s/></text:p>
                  </table:table-cell>
                  <table:table-cell office:value-type="percentage" office:value="0.20261437908496699" table:style-name="ce62">
                    <text:p>20.3%</text:p>
                  </table:table-cell>
                  <table:table-cell table:style-name="ce63"/>
                  <table:table-cell office:value-type="percentage" office:value="4.3664065403195798E-2" table:style-name="ce64">
                    <text:p>4.37%</text:p>
                  </table:table-cell>
                  <table:table-cell office:value-type="percentage" office:value="3.9618941141383599E-3" table:style-name="ce65">
                    <text:p>(0.40%)</text:p>
                  </table:table-cell>
                  <table:table-cell office:value-type="percentage" office:value="6.1547578827192799E-3" table:style-name="ce66">
                    <text:p>0.62%</text:p>
                  </table:table-cell>
                  <table:table-cell office:value-type="percentage" office:value="3.9762170196952801E-2" table:style-name="ce66">
                    <text:p>3.98%</text:p>
                  </table:table-cell>
                  <table:table-cell office:value-type="percentage" office:value="4.7937569676700098E-2" table:style-name="ce66">
                    <text:p>4.79%</text:p>
                  </table:table-cell>
                  <table:table-cell table:style-name="ce63"/>
                  <table:table-cell office:value-type="percentage" office:value="3.63840282948623E-2" table:style-name="ce66">
                    <text:p>3.64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8814456035767497E-2" table:style-name="ce15">
                    <text:p>3.88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6009490137700002E-2" table:style-name="ce15">
                    <text:p>3.60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4720156191892899E-2" table:style-name="ce15">
                    <text:p>3.47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7216326530612201E-2" table:style-name="ce15">
                    <text:p>3.72%</text:p>
                  </table:table-cell>
                  <table:table-cell table:number-columns-repeated="16367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3.7086117297698597E-2" table:style-name="ce15">
            <text:p>3.71%</text:p>
          </table:table-cell>
          <table:table-cell table:number-columns-repeated="16367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2" table:style-name="ce21"/>
          <table:table-cell table:number-columns-repeated="7" table:style-name="ce22"/>
          <table:table-cell table:style-name="ce6"/>
          <table:table-cell table:style-name="ce23"/>
          <table:table-cell table:number-columns-repeated="5" table:style-name="ce22"/>
          <table:table-cell table:style-name="ce3"/>
          <table:table-cell table:number-columns-repeated="16366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4.成長率、增減值：與去年同期比較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5.日看診率＝該日看診院所數/該月總院所數(當月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日看診率/該月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日看診率/該年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6.假日看診率＝假日看診診所數/該月看診診所總數(當月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7.最大值、最小值、標準差：以日看診率計算該區間之分布情形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1__北區" table:style-name="ta3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4" table:default-cell-style-name="ce3"/>
        <table:table-column table:style-name="co2" table:default-cell-style-name="ce3"/>
        <table:table-column table:style-name="co5" table:default-cell-style-name="ce4"/>
        <table:table-column table:style-name="co2" table:default-cell-style-name="ce3"/>
        <table:table-column table:style-name="co15" table:default-cell-style-name="ce3"/>
        <table:table-column table:style-name="co16" table:default-cell-style-name="ce3"/>
        <table:table-column table:style-name="co2" table:default-cell-style-name="ce3"/>
        <table:table-column table:style-name="co8" table:default-cell-style-name="ce5"/>
        <table:table-column table:style-name="co6" table:default-cell-style-name="ce5"/>
        <table:table-column table:style-name="co9" table:default-cell-style-name="ce3"/>
        <table:table-column table:style-name="co10" table:number-columns-repeated="2" table:default-cell-style-name="ce3"/>
        <table:table-column-group>
          <table:table-column table:style-name="co11" table:default-cell-style-name="ce3"/>
          <table:table-column table:style-name="co17" table:default-cell-style-name="ce3"/>
        </table:table-column-group>
        <table:table-column table:style-name="co10" table:default-cell-style-name="ce3"/>
        <table:table-column table:style-name="co13" table:number-columns-repeated="16366" table:default-cell-style-name="ce3"/>
        <table:table-row table:style-name="ro1">
          <table:table-cell office:value-type="string" table:style-name="ce1">
            <text:p>指標1、北區「牙醫基層」假日看診率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4" table:style-name="ce3"/>
          <table:table-cell table:number-columns-repeated="2" table:style-name="ce5"/>
          <table:table-cell table:number-columns-repeated="16372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1" table:style-name="ce113">
            <text:p>看診診所數</text:p>
          </table:table-cell>
          <table:covered-table-cell/>
          <table:table-cell table:style-name="ce7"/>
          <table:table-cell office:value-type="string" table:number-columns-spanned="7" table:number-rows-spanned="1" table:style-name="ce78">
            <text:p>看診率</text:p>
          </table:table-cell>
          <table:covered-table-cell table:number-columns-repeated="6"/>
          <table:table-cell table:number-columns-repeated="16367"/>
        </table:table-row>
        <table:table-row table:style-name="ro8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number-columns-spanned="1" table:number-rows-spanned="2" table:style-name="ce115">
            <text:p>值</text:p>
          </table:table-cell>
          <table:table-cell office:value-type="string" table:number-columns-spanned="1" table:number-rows-spanned="2" table:style-name="ce115">
            <text:p>成長率</text:p>
          </table:table-cell>
          <table:table-cell table:style-name="ce8"/>
          <table:table-cell office:value-type="string" table:number-columns-spanned="5" table:number-rows-spanned="1" table:style-name="ce84">
            <text:p>值</text:p>
          </table:table-cell>
          <table:covered-table-cell table:number-columns-repeated="4"/>
          <table:table-cell table:style-name="ce28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7"/>
        </table:table-row>
        <table:table-row table:style-name="ro4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8"/>
          <table:table-cell office:value-type="string" table:style-name="ce70">
            <text:p>平均值</text:p>
          </table:table-cell>
          <table:table-cell office:value-type="string" table:style-name="ce71">
            <text:p>(標準差)</text:p>
          </table:table-cell>
          <table:table-cell office:value-type="string" table:style-name="ce70">
            <text:p>去年同期</text:p>
            <text:p>增減值</text:p>
          </table:table-cell>
          <table:table-cell office:value-type="string" table:style-name="ce72">
            <text:p>最小值</text:p>
          </table:table-cell>
          <table:table-cell office:value-type="string" table:style-name="ce72">
            <text:p>最大值</text:p>
          </table:table-cell>
          <table:table-cell table:style-name="ce9"/>
          <table:covered-table-cell/>
          <table:table-cell table:number-columns-repeated="16367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number-columns-repeated="5"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17"/>
            <table:table-cell office:value-type="float" office:value="790" table:style-name="ce4">
              <text:p><text:s/>790<text:s/></text:p>
            </table:table-cell>
            <table:table-cell office:value-type="percentage" office:value="-4.0097205346293997E-2" table:style-name="ce16">
              <text:p>-4.0%</text:p>
            </table:table-cell>
            <table:table-cell table:style-name="ce17"/>
            <table:table-cell office:value-type="percentage" office:value="0.53373720493158905" table:style-name="ce13">
              <text:p>53.37%</text:p>
            </table:table-cell>
            <table:table-cell office:value-type="percentage" office:value="0.169375322555785" table:style-name="ce14">
              <text:p>(16.94%)</text:p>
            </table:table-cell>
            <table:table-cell office:value-type="percentage" office:value="-2.9687073323986998E-2" table:style-name="ce15">
              <text:p>-2.97%</text:p>
            </table:table-cell>
            <table:table-cell office:value-type="percentage" office:value="8.3247687564234299E-2" table:style-name="ce15">
              <text:p>8.32%</text:p>
            </table:table-cell>
            <table:table-cell office:value-type="percentage" office:value="0.68503118503118499" table:style-name="ce15">
              <text:p>68.50%</text:p>
            </table:table-cell>
            <table:table-cell table:style-name="ce17"/>
            <table:table-cell office:value-type="percentage" office:value="0.54652154990790902" table:style-name="ce15">
              <text:p>54.65%</text:p>
            </table:table-cell>
            <table:table-cell table:number-columns-repeated="16367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726" table:style-name="ce4">
                    <text:p><text:s/>726<text:s/></text:p>
                  </table:table-cell>
                  <table:table-cell office:value-type="percentage" office:value="1.25523012552302E-2" table:style-name="ce16">
                    <text:p>1.3%</text:p>
                  </table:table-cell>
                  <table:table-cell table:style-name="ce17"/>
                  <table:table-cell office:value-type="percentage" office:value="0.61363636363636398" table:style-name="ce13">
                    <text:p>61.36%</text:p>
                  </table:table-cell>
                  <table:table-cell office:value-type="percentage" office:value="1.9804018091612401E-2" table:style-name="ce14">
                    <text:p>(1.98%)</text:p>
                  </table:table-cell>
                  <table:table-cell office:value-type="percentage" office:value="5.22466039707414E-3" table:style-name="ce15">
                    <text:p>0.52%</text:p>
                  </table:table-cell>
                  <table:table-cell office:value-type="percentage" office:value="0.58677685950413205" table:style-name="ce15">
                    <text:p>58.68%</text:p>
                  </table:table-cell>
                  <table:table-cell office:value-type="percentage" office:value="0.63636363636363602" table:style-name="ce15">
                    <text:p>63.64%</text:p>
                  </table:table-cell>
                  <table:table-cell table:style-name="ce17"/>
                  <table:table-cell office:value-type="percentage" office:value="0.59015935214211102" table:style-name="ce15">
                    <text:p>59.02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02" table:style-name="ce4">
                    <text:p><text:s/>702<text:s/></text:p>
                  </table:table-cell>
                  <table:table-cell office:value-type="percentage" office:value="-4.0983606557377102E-2" table:style-name="ce16">
                    <text:p>-4.1%</text:p>
                  </table:table-cell>
                  <table:table-cell table:style-name="ce17"/>
                  <table:table-cell office:value-type="percentage" office:value="0.37006237006237003" table:style-name="ce13">
                    <text:p>37.01%</text:p>
                  </table:table-cell>
                  <table:table-cell office:value-type="percentage" office:value="0.23785425363389101" table:style-name="ce14">
                    <text:p>(23.79%)</text:p>
                  </table:table-cell>
                  <table:table-cell office:value-type="percentage" office:value="-0.129678024537838" table:style-name="ce15">
                    <text:p>-12.97%</text:p>
                  </table:table-cell>
                  <table:table-cell office:value-type="percentage" office:value="0.132016632016632" table:style-name="ce15">
                    <text:p>13.20%</text:p>
                  </table:table-cell>
                  <table:table-cell office:value-type="percentage" office:value="0.68503118503118499" table:style-name="ce15">
                    <text:p>68.50%</text:p>
                  </table:table-cell>
                  <table:table-cell table:style-name="ce17"/>
                  <table:table-cell office:value-type="percentage" office:value="0.484748182762201" table:style-name="ce15">
                    <text:p>48.47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22" table:style-name="ce4">
                    <text:p><text:s/>722<text:s/></text:p>
                  </table:table-cell>
                  <table:table-cell office:value-type="percentage" office:value="-5.5096418732781798E-3" table:style-name="ce16">
                    <text:p>-0.6%</text:p>
                  </table:table-cell>
                  <table:table-cell table:style-name="ce17"/>
                  <table:table-cell office:value-type="percentage" office:value="0.611828512396694" table:style-name="ce13">
                    <text:p>61.18%</text:p>
                  </table:table-cell>
                  <table:table-cell office:value-type="percentage" office:value="2.16921650612341E-2" table:style-name="ce14">
                    <text:p>(2.17%)</text:p>
                  </table:table-cell>
                  <table:table-cell office:value-type="percentage" office:value="2.7340404847573298E-2" table:style-name="ce15">
                    <text:p>2.73%</text:p>
                  </table:table-cell>
                  <table:table-cell office:value-type="percentage" office:value="0.58780991735537202" table:style-name="ce15">
                    <text:p>58.78%</text:p>
                  </table:table-cell>
                  <table:table-cell office:value-type="percentage" office:value="0.63119834710743805" table:style-name="ce15">
                    <text:p>63.12%</text:p>
                  </table:table-cell>
                  <table:table-cell table:style-name="ce17"/>
                  <table:table-cell office:value-type="percentage" office:value="0.56695346432264704" table:style-name="ce15">
                    <text:p>56.70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17" table:style-name="ce4">
                    <text:p><text:s/>717<text:s/></text:p>
                  </table:table-cell>
                  <table:table-cell office:value-type="percentage" office:value="2.7972027972027499E-3" table:style-name="ce16">
                    <text:p>0.3%</text:p>
                  </table:table-cell>
                  <table:table-cell table:style-name="ce17"/>
                  <table:table-cell office:value-type="percentage" office:value="0.507997936016512" table:style-name="ce13">
                    <text:p>50.80%</text:p>
                  </table:table-cell>
                  <table:table-cell office:value-type="percentage" office:value="0.23966716842884001" table:style-name="ce14">
                    <text:p>(23.97%)</text:p>
                  </table:table-cell>
                  <table:table-cell office:value-type="percentage" office:value="-1.2489615850708E-2" table:style-name="ce15">
                    <text:p>-1.25%</text:p>
                  </table:table-cell>
                  <table:table-cell office:value-type="percentage" office:value="0.14963880288957701" table:style-name="ce15">
                    <text:p>14.96%</text:p>
                  </table:table-cell>
                  <table:table-cell office:value-type="percentage" office:value="0.65221878224974195" table:style-name="ce15">
                    <text:p>65.22%</text:p>
                  </table:table-cell>
                  <table:table-cell table:style-name="ce17"/>
                  <table:table-cell office:value-type="percentage" office:value="0.50487292531120298" table:style-name="ce15">
                    <text:p>50.49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724" table:style-name="ce4">
                    <text:p><text:s/>724<text:s/></text:p>
                  </table:table-cell>
                  <table:table-cell office:value-type="percentage" office:value="2.7700831024930501E-3" table:style-name="ce16">
                    <text:p>0.3%</text:p>
                  </table:table-cell>
                  <table:table-cell table:style-name="ce17"/>
                  <table:table-cell office:value-type="percentage" office:value="0.56896197327852005" table:style-name="ce13">
                    <text:p>56.90%</text:p>
                  </table:table-cell>
                  <table:table-cell office:value-type="percentage" office:value="8.0047744931871403E-2" table:style-name="ce14">
                    <text:p>(8.00%)</text:p>
                  </table:table-cell>
                  <table:table-cell office:value-type="percentage" office:value="5.5325609642156402E-2" table:style-name="ce15">
                    <text:p>5.53%</text:p>
                  </table:table-cell>
                  <table:table-cell office:value-type="percentage" office:value="0.43473792394655703" table:style-name="ce15">
                    <text:p>43.47%</text:p>
                  </table:table-cell>
                  <table:table-cell office:value-type="percentage" office:value="0.63309352517985595" table:style-name="ce15">
                    <text:p>63.31%</text:p>
                  </table:table-cell>
                  <table:table-cell table:style-name="ce17"/>
                  <table:table-cell office:value-type="percentage" office:value="0.49822727272727302" table:style-name="ce15">
                    <text:p>49.82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27" table:style-name="ce4">
                    <text:p><text:s/>727<text:s/></text:p>
                  </table:table-cell>
                  <table:table-cell office:value-type="percentage" office:value="-1.2228260869565201E-2" table:style-name="ce16">
                    <text:p>-1.2%</text:p>
                  </table:table-cell>
                  <table:table-cell table:style-name="ce17"/>
                  <table:table-cell office:value-type="percentage" office:value="0.54979466119096498" table:style-name="ce13">
                    <text:p>54.98%</text:p>
                  </table:table-cell>
                  <table:table-cell office:value-type="percentage" office:value="0.144831805259791" table:style-name="ce14">
                    <text:p>(14.48%)</text:p>
                  </table:table-cell>
                  <table:table-cell office:value-type="percentage" office:value="-7.0575709179405394E-2" table:style-name="ce15">
                    <text:p>-7.06%</text:p>
                  </table:table-cell>
                  <table:table-cell office:value-type="percentage" office:value="0.33264887063655002" table:style-name="ce15">
                    <text:p>33.26%</text:p>
                  </table:table-cell>
                  <table:table-cell office:value-type="percentage" office:value="0.62628336755646796" table:style-name="ce15">
                    <text:p>62.63%</text:p>
                  </table:table-cell>
                  <table:table-cell table:style-name="ce17"/>
                  <table:table-cell office:value-type="percentage" office:value="0.60175925925925899" table:style-name="ce15">
                    <text:p>60.18%</text:p>
                  </table:table-cell>
                  <table:table-cell table:number-columns-repeated="16367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714" table:style-name="ce61">
                    <text:p><text:s/>714<text:s/></text:p>
                  </table:table-cell>
                  <table:table-cell office:value-type="percentage" office:value="-1.24481327800829E-2" table:style-name="ce62">
                    <text:p>-1.2%</text:p>
                  </table:table-cell>
                  <table:table-cell table:style-name="ce63"/>
                  <table:table-cell office:value-type="percentage" office:value="0.48509763617677298" table:style-name="ce64">
                    <text:p>48.51%</text:p>
                  </table:table-cell>
                  <table:table-cell office:value-type="percentage" office:value="0.26804755999093299" table:style-name="ce65">
                    <text:p>(26.80%)</text:p>
                  </table:table-cell>
                  <table:table-cell office:value-type="percentage" office:value="-0.118918841681106" table:style-name="ce66">
                    <text:p>-11.89%</text:p>
                  </table:table-cell>
                  <table:table-cell office:value-type="percentage" office:value="8.3247687564234299E-2" table:style-name="ce66">
                    <text:p>8.32%</text:p>
                  </table:table-cell>
                  <table:table-cell office:value-type="percentage" office:value="0.62898252826310397" table:style-name="ce66">
                    <text:p>62.90%</text:p>
                  </table:table-cell>
                  <table:table-cell table:style-name="ce63"/>
                  <table:table-cell office:value-type="percentage" office:value="0.58589598352214201" table:style-name="ce66">
                    <text:p>58.59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8599176954732501" table:style-name="ce15">
                    <text:p>58.60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8964212152420203" table:style-name="ce15">
                    <text:p>58.96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45171568627450998" table:style-name="ce15">
                    <text:p>45.17%</text:p>
                  </table:table-cell>
                  <table:table-cell table:number-columns-repeated="16367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9718434603501502" table:style-name="ce15">
                    <text:p>59.72%</text:p>
                  </table:table-cell>
                  <table:table-cell table:number-columns-repeated="16367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0.59366392600205597" table:style-name="ce15">
            <text:p>59.37%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17"/>
          <table:table-cell table:style-name="ce4"/>
          <table:table-cell table:style-name="ce5"/>
          <table:table-cell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17"/>
            <table:table-cell office:value-type="float" office:value="149" table:style-name="ce4">
              <text:p><text:s/>149<text:s/></text:p>
            </table:table-cell>
            <table:table-cell office:value-type="percentage" office:value="-0.118343195266272" table:style-name="ce16">
              <text:p>-11.8%</text:p>
            </table:table-cell>
            <table:table-cell table:style-name="ce17"/>
            <table:table-cell office:value-type="percentage" office:value="5.1481158880617502E-2" table:style-name="ce13">
              <text:p>5.15%</text:p>
            </table:table-cell>
            <table:table-cell office:value-type="percentage" office:value="9.2138788799037696E-3" table:style-name="ce14">
              <text:p>(0.92%)</text:p>
            </table:table-cell>
            <table:table-cell office:value-type="percentage" office:value="4.8371807058481802E-3" table:style-name="ce15">
              <text:p>0.48%</text:p>
            </table:table-cell>
            <table:table-cell office:value-type="percentage" office:value="2.2869022869022902E-2" table:style-name="ce15">
              <text:p>2.29%</text:p>
            </table:table-cell>
            <table:table-cell office:value-type="percentage" office:value="6.7831449126413201E-2" table:style-name="ce15">
              <text:p>6.78%</text:p>
            </table:table-cell>
            <table:table-cell table:style-name="ce17"/>
            <table:table-cell office:value-type="percentage" office:value="4.5244658829526198E-2" table:style-name="ce15">
              <text:p>4.52%</text:p>
            </table:table-cell>
            <table:table-cell table:number-columns-repeated="16367" table:style-name="ce19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4" table:style-name="ce4">
                    <text:p><text:s/>74<text:s/></text:p>
                  </table:table-cell>
                  <table:table-cell office:value-type="percentage" office:value="1.3698630136986399E-2" table:style-name="ce16">
                    <text:p>1.4%</text:p>
                  </table:table-cell>
                  <table:table-cell table:style-name="ce17"/>
                  <table:table-cell office:value-type="percentage" office:value="5.0361570247933897E-2" table:style-name="ce13">
                    <text:p>5.04%</text:p>
                  </table:table-cell>
                  <table:table-cell office:value-type="percentage" office:value="2.8448194975651399E-3" table:style-name="ce14">
                    <text:p>(0.28%)</text:p>
                  </table:table-cell>
                  <table:table-cell office:value-type="percentage" office:value="1.5109955352902E-3" table:style-name="ce15">
                    <text:p>0.15%</text:p>
                  </table:table-cell>
                  <table:table-cell office:value-type="percentage" office:value="4.7520661157024802E-2" table:style-name="ce15">
                    <text:p>4.75%</text:p>
                  </table:table-cell>
                  <table:table-cell office:value-type="percentage" office:value="5.3719008264462798E-2" table:style-name="ce15">
                    <text:p>5.37%</text:p>
                  </table:table-cell>
                  <table:table-cell table:style-name="ce17"/>
                  <table:table-cell office:value-type="percentage" office:value="4.7385057471264397E-2" table:style-name="ce15">
                    <text:p>4.74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6.5789473684210606E-2" table:style-name="ce16">
                    <text:p>6.6%</text:p>
                  </table:table-cell>
                  <table:table-cell table:style-name="ce17"/>
                  <table:table-cell office:value-type="percentage" office:value="4.52182952182952E-2" table:style-name="ce13">
                    <text:p>4.52%</text:p>
                  </table:table-cell>
                  <table:table-cell office:value-type="percentage" office:value="1.53128065100377E-2" table:style-name="ce14">
                    <text:p>(1.53%)</text:p>
                  </table:table-cell>
                  <table:table-cell office:value-type="percentage" office:value="-7.3186054494465296E-4" table:style-name="ce15">
                    <text:p>-0.07%</text:p>
                  </table:table-cell>
                  <table:table-cell office:value-type="percentage" office:value="2.2869022869022902E-2" table:style-name="ce15">
                    <text:p>2.29%</text:p>
                  </table:table-cell>
                  <table:table-cell office:value-type="percentage" office:value="5.6133056133056101E-2" table:style-name="ce15">
                    <text:p>5.61%</text:p>
                  </table:table-cell>
                  <table:table-cell table:style-name="ce17"/>
                  <table:table-cell office:value-type="percentage" office:value="4.4571651090342702E-2" table:style-name="ce15">
                    <text:p>4.46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78" table:style-name="ce4">
                    <text:p><text:s/>78<text:s/></text:p>
                  </table:table-cell>
                  <table:table-cell office:value-type="percentage" office:value="9.8591549295774697E-2" table:style-name="ce16">
                    <text:p>9.9%</text:p>
                  </table:table-cell>
                  <table:table-cell table:style-name="ce17"/>
                  <table:table-cell office:value-type="percentage" office:value="4.9380165289256199E-2" table:style-name="ce13">
                    <text:p>4.94%</text:p>
                  </table:table-cell>
                  <table:table-cell office:value-type="percentage" office:value="2.6740039474266101E-3" table:style-name="ce14">
                    <text:p>(0.27%)</text:p>
                  </table:table-cell>
                  <table:table-cell office:value-type="percentage" office:value="4.4990897980462597E-3" table:style-name="ce15">
                    <text:p>0.45%</text:p>
                  </table:table-cell>
                  <table:table-cell office:value-type="percentage" office:value="4.6487603305785101E-2" table:style-name="ce15">
                    <text:p>4.65%</text:p>
                  </table:table-cell>
                  <table:table-cell office:value-type="percentage" office:value="5.2685950413223097E-2" table:style-name="ce15">
                    <text:p>5.27%</text:p>
                  </table:table-cell>
                  <table:table-cell table:style-name="ce17"/>
                  <table:table-cell office:value-type="percentage" office:value="4.3534643226473602E-2" table:style-name="ce15">
                    <text:p>4.35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6" table:style-name="ce4">
                    <text:p><text:s/>76<text:s/></text:p>
                  </table:table-cell>
                  <table:table-cell office:value-type="percentage" office:value="1.33333333333334E-2" table:style-name="ce16">
                    <text:p>1.3%</text:p>
                  </table:table-cell>
                  <table:table-cell table:style-name="ce17"/>
                  <table:table-cell office:value-type="percentage" office:value="4.4891640866873098E-2" table:style-name="ce13">
                    <text:p>4.49%</text:p>
                  </table:table-cell>
                  <table:table-cell office:value-type="percentage" office:value="1.3415892672858599E-2" table:style-name="ce14">
                    <text:p>(1.34%)</text:p>
                  </table:table-cell>
                  <table:table-cell office:value-type="percentage" office:value="-1.270184859268E-3" table:style-name="ce15">
                    <text:p>-0.13%</text:p>
                  </table:table-cell>
                  <table:table-cell office:value-type="percentage" office:value="2.5799793601651199E-2" table:style-name="ce15">
                    <text:p>2.58%</text:p>
                  </table:table-cell>
                  <table:table-cell office:value-type="percentage" office:value="5.6759545923632602E-2" table:style-name="ce15">
                    <text:p>5.68%</text:p>
                  </table:table-cell>
                  <table:table-cell table:style-name="ce17"/>
                  <table:table-cell office:value-type="percentage" office:value="4.4776970954356801E-2" table:style-name="ce15">
                    <text:p>4.48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86" table:style-name="ce4">
                    <text:p><text:s/>86<text:s/></text:p>
                  </table:table-cell>
                  <table:table-cell office:value-type="percentage" office:value="0.146666666666667" table:style-name="ce16">
                    <text:p>14.7%</text:p>
                  </table:table-cell>
                  <table:table-cell table:style-name="ce17"/>
                  <table:table-cell office:value-type="percentage" office:value="5.5292908530318603E-2" table:style-name="ce13">
                    <text:p>5.53%</text:p>
                  </table:table-cell>
                  <table:table-cell office:value-type="percentage" office:value="6.3104137442995898E-3" table:style-name="ce14">
                    <text:p>(0.63%)</text:p>
                  </table:table-cell>
                  <table:table-cell office:value-type="percentage" office:value="7.5139829104838999E-3" table:style-name="ce15">
                    <text:p>0.75%</text:p>
                  </table:table-cell>
                  <table:table-cell office:value-type="percentage" office:value="4.7276464542651601E-2" table:style-name="ce15">
                    <text:p>4.73%</text:p>
                  </table:table-cell>
                  <table:table-cell office:value-type="percentage" office:value="6.1664953751284703E-2" table:style-name="ce15">
                    <text:p>6.17%</text:p>
                  </table:table-cell>
                  <table:table-cell table:style-name="ce17"/>
                  <table:table-cell office:value-type="percentage" office:value="4.6345557851239699E-2" table:style-name="ce15">
                    <text:p>4.63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7" table:style-name="ce4">
                    <text:p><text:s/>77<text:s/></text:p>
                  </table:table-cell>
                  <table:table-cell office:value-type="percentage" office:value="4.0540540540540598E-2" table:style-name="ce16">
                    <text:p>4.1%</text:p>
                  </table:table-cell>
                  <table:table-cell table:style-name="ce17"/>
                  <table:table-cell office:value-type="percentage" office:value="5.36447638603696E-2" table:style-name="ce13">
                    <text:p>5.36%</text:p>
                  </table:table-cell>
                  <table:table-cell office:value-type="percentage" office:value="5.5842467050241998E-3" table:style-name="ce14">
                    <text:p>(0.56%)</text:p>
                  </table:table-cell>
                  <table:table-cell office:value-type="percentage" office:value="7.5542288809457396E-3" table:style-name="ce15">
                    <text:p>0.76%</text:p>
                  </table:table-cell>
                  <table:table-cell office:value-type="percentage" office:value="4.62012320328542E-2" table:style-name="ce15">
                    <text:p>4.62%</text:p>
                  </table:table-cell>
                  <table:table-cell office:value-type="percentage" office:value="5.9548254620123198E-2" table:style-name="ce15">
                    <text:p>5.95%</text:p>
                  </table:table-cell>
                  <table:table-cell table:style-name="ce17"/>
                  <table:table-cell office:value-type="percentage" office:value="4.47078189300412E-2" table:style-name="ce15">
                    <text:p>4.47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91" table:style-name="ce61">
                    <text:p><text:s/>91<text:s/></text:p>
                  </table:table-cell>
                  <table:table-cell office:value-type="percentage" office:value="0.22972972972972999" table:style-name="ce62">
                    <text:p>23.0%</text:p>
                  </table:table-cell>
                  <table:table-cell table:style-name="ce63"/>
                  <table:table-cell office:value-type="percentage" office:value="6.11510791366906E-2" table:style-name="ce64">
                    <text:p>6.12%</text:p>
                  </table:table-cell>
                  <table:table-cell office:value-type="percentage" office:value="5.4706130259237103E-3" table:style-name="ce65">
                    <text:p>(0.55%)</text:p>
                  </table:table-cell>
                  <table:table-cell office:value-type="percentage" office:value="1.3777237736072701E-2" table:style-name="ce66">
                    <text:p>1.38%</text:p>
                  </table:table-cell>
                  <table:table-cell office:value-type="percentage" office:value="5.4470709146968103E-2" table:style-name="ce66">
                    <text:p>5.45%</text:p>
                  </table:table-cell>
                  <table:table-cell office:value-type="percentage" office:value="6.7831449126413201E-2" table:style-name="ce66">
                    <text:p>6.78%</text:p>
                  </table:table-cell>
                  <table:table-cell table:style-name="ce63"/>
                  <table:table-cell office:value-type="percentage" office:value="4.5952626158599401E-2" table:style-name="ce66">
                    <text:p>4.60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5106995884773703E-2" table:style-name="ce15">
                    <text:p>4.51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3455200823892898E-2" table:style-name="ce15">
                    <text:p>4.35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5046439628483002E-2" table:style-name="ce15">
                    <text:p>4.50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5553038105046302E-2" table:style-name="ce15">
                    <text:p>4.56%</text:p>
                  </table:table-cell>
                  <table:table-cell table:number-columns-repeated="16367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4.8599691675231198E-2" table:style-name="ce15">
            <text:p>4.86%</text:p>
          </table:table-cell>
          <table:table-cell table:number-columns-repeated="16367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2" table:style-name="ce21"/>
          <table:table-cell table:number-columns-repeated="7" table:style-name="ce22"/>
          <table:table-cell table:style-name="ce6"/>
          <table:table-cell table:style-name="ce23"/>
          <table:table-cell table:number-columns-repeated="5" table:style-name="ce22"/>
          <table:table-cell table:number-columns-repeated="16367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4.成長率、增減值：與去年同期比較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5.日看診率＝該日看診院所數/該月總院所數(當月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日看診率/該月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日看診率/該年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6.假日看診率＝假日看診診所數/該月看診診所總數(當月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7.最大值、最小值、標準差：以日看診率計算該區間之分布情形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1__中區" table:style-name="ta2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4" table:default-cell-style-name="ce3"/>
        <table:table-column table:style-name="co2" table:default-cell-style-name="ce3"/>
        <table:table-column table:style-name="co5" table:default-cell-style-name="ce4"/>
        <table:table-column table:style-name="co2" table:default-cell-style-name="ce3"/>
        <table:table-column table:style-name="co15" table:default-cell-style-name="ce3"/>
        <table:table-column table:style-name="co16" table:default-cell-style-name="ce3"/>
        <table:table-column table:style-name="co2" table:default-cell-style-name="ce3"/>
        <table:table-column table:style-name="co8" table:default-cell-style-name="ce5"/>
        <table:table-column table:style-name="co6" table:default-cell-style-name="ce5"/>
        <table:table-column table:style-name="co9" table:default-cell-style-name="ce3"/>
        <table:table-column table:style-name="co10" table:number-columns-repeated="2" table:default-cell-style-name="ce3"/>
        <table:table-column-group>
          <table:table-column table:style-name="co11" table:default-cell-style-name="ce3"/>
          <table:table-column table:style-name="co17" table:default-cell-style-name="ce3"/>
        </table:table-column-group>
        <table:table-column table:style-name="co10" table:default-cell-style-name="ce3"/>
        <table:table-column table:style-name="co13" table:number-columns-repeated="16366" table:default-cell-style-name="ce3"/>
        <table:table-row table:style-name="ro1">
          <table:table-cell office:value-type="string" table:style-name="ce1">
            <text:p>指標1、中區「牙醫基層」假日看診率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4" table:style-name="ce3"/>
          <table:table-cell table:number-columns-repeated="2" table:style-name="ce5"/>
          <table:table-cell table:number-columns-repeated="16372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1" table:style-name="ce113">
            <text:p>看診診所數</text:p>
          </table:table-cell>
          <table:covered-table-cell/>
          <table:table-cell table:style-name="ce7"/>
          <table:table-cell office:value-type="string" table:number-columns-spanned="7" table:number-rows-spanned="1" table:style-name="ce78">
            <text:p>看診率</text:p>
          </table:table-cell>
          <table:covered-table-cell table:number-columns-repeated="6"/>
          <table:table-cell table:number-columns-repeated="16367"/>
        </table:table-row>
        <table:table-row table:style-name="ro9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number-columns-spanned="1" table:number-rows-spanned="2" table:style-name="ce115">
            <text:p>值</text:p>
          </table:table-cell>
          <table:table-cell office:value-type="string" table:number-columns-spanned="1" table:number-rows-spanned="2" table:style-name="ce115">
            <text:p>成長率</text:p>
          </table:table-cell>
          <table:table-cell table:style-name="ce8"/>
          <table:table-cell office:value-type="string" table:number-columns-spanned="5" table:number-rows-spanned="1" table:style-name="ce84">
            <text:p>值</text:p>
          </table:table-cell>
          <table:covered-table-cell table:number-columns-repeated="4"/>
          <table:table-cell table:style-name="ce28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7"/>
        </table:table-row>
        <table:table-row table:style-name="ro4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8"/>
          <table:table-cell office:value-type="string" table:style-name="ce70">
            <text:p>平均值</text:p>
          </table:table-cell>
          <table:table-cell office:value-type="string" table:style-name="ce71">
            <text:p>(標準差)</text:p>
          </table:table-cell>
          <table:table-cell office:value-type="string" table:style-name="ce70">
            <text:p>去年同期</text:p>
            <text:p>增減值</text:p>
          </table:table-cell>
          <table:table-cell office:value-type="string" table:style-name="ce72">
            <text:p>最小值</text:p>
          </table:table-cell>
          <table:table-cell office:value-type="string" table:style-name="ce72">
            <text:p>最大值</text:p>
          </table:table-cell>
          <table:table-cell table:style-name="ce9"/>
          <table:covered-table-cell/>
          <table:table-cell table:number-columns-repeated="16367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number-columns-repeated="5"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17"/>
            <table:table-cell office:value-type="float" office:value="1158" table:style-name="ce4">
              <text:p><text:s/>1,158<text:s/></text:p>
            </table:table-cell>
            <table:table-cell office:value-type="percentage" office:value="-3.9004149377593299E-2" table:style-name="ce16">
              <text:p>-3.9%</text:p>
            </table:table-cell>
            <table:table-cell table:style-name="ce17"/>
            <table:table-cell office:value-type="percentage" office:value="0.58930886277078298" table:style-name="ce13">
              <text:p>58.93%</text:p>
            </table:table-cell>
            <table:table-cell office:value-type="percentage" office:value="0.15422882153403" table:style-name="ce14">
              <text:p>(15.42%)</text:p>
            </table:table-cell>
            <table:table-cell office:value-type="percentage" office:value="-3.2452594568519302E-2" table:style-name="ce15">
              <text:p>-3.25%</text:p>
            </table:table-cell>
            <table:table-cell office:value-type="percentage" office:value="0.16032811334824801" table:style-name="ce15">
              <text:p>16.03%</text:p>
            </table:table-cell>
            <table:table-cell office:value-type="percentage" office:value="0.72557792692020895" table:style-name="ce15">
              <text:p>72.56%</text:p>
            </table:table-cell>
            <table:table-cell table:style-name="ce17"/>
            <table:table-cell office:value-type="percentage" office:value="0.60310861361912305" table:style-name="ce15">
              <text:p>60.31%</text:p>
            </table:table-cell>
            <table:table-cell table:number-columns-repeated="16367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080" table:style-name="ce4">
                    <text:p><text:s/>1,080<text:s/></text:p>
                  </table:table-cell>
                  <table:table-cell office:value-type="percentage" office:value="-1.9963702359346601E-2" table:style-name="ce16">
                    <text:p>-2.0%</text:p>
                  </table:table-cell>
                  <table:table-cell table:style-name="ce17"/>
                  <table:table-cell office:value-type="percentage" office:value="0.66557132188200196" table:style-name="ce13">
                    <text:p>66.56%</text:p>
                  </table:table-cell>
                  <table:table-cell office:value-type="percentage" office:value="1.96983760779686E-2" table:style-name="ce14">
                    <text:p>(1.97%)</text:p>
                  </table:table-cell>
                  <table:table-cell office:value-type="percentage" office:value="-1.7972981915466799E-2" table:style-name="ce15">
                    <text:p>-1.80%</text:p>
                  </table:table-cell>
                  <table:table-cell office:value-type="percentage" office:value="0.637042569081404" table:style-name="ce15">
                    <text:p>63.70%</text:p>
                  </table:table-cell>
                  <table:table-cell office:value-type="percentage" office:value="0.68932038834951503" table:style-name="ce15">
                    <text:p>68.93%</text:p>
                  </table:table-cell>
                  <table:table-cell table:style-name="ce17"/>
                  <table:table-cell office:value-type="percentage" office:value="0.66303797468354397" table:style-name="ce15">
                    <text:p>66.30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050" table:style-name="ce4">
                    <text:p><text:s/>1,050<text:s/></text:p>
                  </table:table-cell>
                  <table:table-cell office:value-type="percentage" office:value="-2.95748613678374E-2" table:style-name="ce16">
                    <text:p>-3.0%</text:p>
                  </table:table-cell>
                  <table:table-cell table:style-name="ce17"/>
                  <table:table-cell office:value-type="percentage" office:value="0.45096942580164101" table:style-name="ce13">
                    <text:p>45.10%</text:p>
                  </table:table-cell>
                  <table:table-cell office:value-type="percentage" office:value="0.24384093820639299" table:style-name="ce14">
                    <text:p>(24.38%)</text:p>
                  </table:table-cell>
                  <table:table-cell office:value-type="percentage" office:value="-9.4705443698732197E-2" table:style-name="ce15">
                    <text:p>-9.47%</text:p>
                  </table:table-cell>
                  <table:table-cell office:value-type="percentage" office:value="0.16032811334824801" table:style-name="ce15">
                    <text:p>16.03%</text:p>
                  </table:table-cell>
                  <table:table-cell office:value-type="percentage" office:value="0.72557792692020895" table:style-name="ce15">
                    <text:p>72.56%</text:p>
                  </table:table-cell>
                  <table:table-cell table:style-name="ce17"/>
                  <table:table-cell office:value-type="percentage" office:value="0.529304623415362" table:style-name="ce15">
                    <text:p>52.93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073" table:style-name="ce4">
                    <text:p><text:s/>1,073<text:s/></text:p>
                  </table:table-cell>
                  <table:table-cell office:value-type="percentage" office:value="-1.3786764705882399E-2" table:style-name="ce16">
                    <text:p>-1.4%</text:p>
                  </table:table-cell>
                  <table:table-cell table:style-name="ce17"/>
                  <table:table-cell office:value-type="percentage" office:value="0.66195085629188399" table:style-name="ce13">
                    <text:p>66.20%</text:p>
                  </table:table-cell>
                  <table:table-cell office:value-type="percentage" office:value="2.2071714147843799E-2" table:style-name="ce14">
                    <text:p>(2.21%)</text:p>
                  </table:table-cell>
                  <table:table-cell office:value-type="percentage" office:value="1.7258948348305499E-2" table:style-name="ce15">
                    <text:p>1.73%</text:p>
                  </table:table-cell>
                  <table:table-cell office:value-type="percentage" office:value="0.632911392405063" table:style-name="ce15">
                    <text:p>63.29%</text:p>
                  </table:table-cell>
                  <table:table-cell office:value-type="percentage" office:value="0.68056589724497396" table:style-name="ce15">
                    <text:p>68.06%</text:p>
                  </table:table-cell>
                  <table:table-cell table:style-name="ce17"/>
                  <table:table-cell office:value-type="percentage" office:value="0.62535115070527103" table:style-name="ce15">
                    <text:p>62.54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070" table:style-name="ce4">
                    <text:p><text:s/>1,070<text:s/></text:p>
                  </table:table-cell>
                  <table:table-cell office:value-type="percentage" office:value="-1.2003693444136701E-2" table:style-name="ce16">
                    <text:p>-1.2%</text:p>
                  </table:table-cell>
                  <table:table-cell table:style-name="ce17"/>
                  <table:table-cell office:value-type="percentage" office:value="0.55923994038748104" table:style-name="ce13">
                    <text:p>55.92%</text:p>
                  </table:table-cell>
                  <table:table-cell office:value-type="percentage" office:value="0.216275598489614" table:style-name="ce14">
                    <text:p>(21.63%)</text:p>
                  </table:table-cell>
                  <table:table-cell office:value-type="percentage" office:value="-2.6071632312815299E-2" table:style-name="ce15">
                    <text:p>-2.61%</text:p>
                  </table:table-cell>
                  <table:table-cell office:value-type="percentage" office:value="0.23695976154992501" table:style-name="ce15">
                    <text:p>23.70%</text:p>
                  </table:table-cell>
                  <table:table-cell office:value-type="percentage" office:value="0.69970193740685505" table:style-name="ce15">
                    <text:p>69.97%</text:p>
                  </table:table-cell>
                  <table:table-cell table:style-name="ce17"/>
                  <table:table-cell office:value-type="percentage" office:value="0.56775222551928795" table:style-name="ce15">
                    <text:p>56.78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075" table:style-name="ce4">
                    <text:p><text:s/>1,075<text:s/></text:p>
                  </table:table-cell>
                  <table:table-cell office:value-type="percentage" office:value="-9.2165898617511104E-3" table:style-name="ce16">
                    <text:p>-0.9%</text:p>
                  </table:table-cell>
                  <table:table-cell table:style-name="ce17"/>
                  <table:table-cell office:value-type="percentage" office:value="0.62667660208643805" table:style-name="ce13">
                    <text:p>62.67%</text:p>
                  </table:table-cell>
                  <table:table-cell office:value-type="percentage" office:value="7.3602829237141495E-2" table:style-name="ce14">
                    <text:p>(7.36%)</text:p>
                  </table:table-cell>
                  <table:table-cell office:value-type="percentage" office:value="5.9638740171070598E-2" table:style-name="ce15">
                    <text:p>5.96%</text:p>
                  </table:table-cell>
                  <table:table-cell office:value-type="percentage" office:value="0.50223546944858399" table:style-name="ce15">
                    <text:p>50.22%</text:p>
                  </table:table-cell>
                  <table:table-cell office:value-type="percentage" office:value="0.69076005961251896" table:style-name="ce15">
                    <text:p>69.08%</text:p>
                  </table:table-cell>
                  <table:table-cell table:style-name="ce17"/>
                  <table:table-cell office:value-type="percentage" office:value="0.55002672605790603" table:style-name="ce15">
                    <text:p>55.00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057" table:style-name="ce4">
                    <text:p><text:s/>1,057<text:s/></text:p>
                  </table:table-cell>
                  <table:table-cell office:value-type="percentage" office:value="-2.0389249304911899E-2" table:style-name="ce16">
                    <text:p>-2.0%</text:p>
                  </table:table-cell>
                  <table:table-cell table:style-name="ce17"/>
                  <table:table-cell office:value-type="percentage" office:value="0.59410007468259896" table:style-name="ce13">
                    <text:p>59.41%</text:p>
                  </table:table-cell>
                  <table:table-cell office:value-type="percentage" office:value="0.12624452206405501" table:style-name="ce14">
                    <text:p>(12.62%)</text:p>
                  </table:table-cell>
                  <table:table-cell office:value-type="percentage" office:value="-7.2690692257088199E-2" table:style-name="ce15">
                    <text:p>-7.27%</text:p>
                  </table:table-cell>
                  <table:table-cell office:value-type="percentage" office:value="0.40477968633308398" table:style-name="ce15">
                    <text:p>40.48%</text:p>
                  </table:table-cell>
                  <table:table-cell office:value-type="percentage" office:value="0.66094100074682605" table:style-name="ce15">
                    <text:p>66.09%</text:p>
                  </table:table-cell>
                  <table:table-cell table:style-name="ce17"/>
                  <table:table-cell office:value-type="percentage" office:value="0.646787043931497" table:style-name="ce15">
                    <text:p>64.68%</text:p>
                  </table:table-cell>
                  <table:table-cell table:number-columns-repeated="16367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1044" table:style-name="ce61">
                    <text:p><text:s/>1,044<text:s/></text:p>
                  </table:table-cell>
                  <table:table-cell office:value-type="percentage" office:value="-2.9739776951672799E-2" table:style-name="ce62">
                    <text:p>-3.0%</text:p>
                  </table:table-cell>
                  <table:table-cell table:style-name="ce63"/>
                  <table:table-cell office:value-type="percentage" office:value="0.53824626865671599" table:style-name="ce64">
                    <text:p>53.82%</text:p>
                  </table:table-cell>
                  <table:table-cell office:value-type="percentage" office:value="0.224168450933005" table:style-name="ce65">
                    <text:p>(22.42%)</text:p>
                  </table:table-cell>
                  <table:table-cell office:value-type="percentage" office:value="-0.12898093612654199" table:style-name="ce66">
                    <text:p>-12.90%</text:p>
                  </table:table-cell>
                  <table:table-cell office:value-type="percentage" office:value="0.20223880597014901" table:style-name="ce66">
                    <text:p>20.22%</text:p>
                  </table:table-cell>
                  <table:table-cell office:value-type="percentage" office:value="0.66119402985074605" table:style-name="ce66">
                    <text:p>66.12%</text:p>
                  </table:table-cell>
                  <table:table-cell table:style-name="ce63"/>
                  <table:table-cell office:value-type="percentage" office:value="0.64721038863976099" table:style-name="ce66">
                    <text:p>64.72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63647647498132898" table:style-name="ce15">
                    <text:p>63.65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64382935026138899" table:style-name="ce15">
                    <text:p>64.38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2372761194029804" table:style-name="ce15">
                    <text:p>52.37%</text:p>
                  </table:table-cell>
                  <table:table-cell table:number-columns-repeated="16367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63898206278026903" table:style-name="ce15">
                    <text:p>63.90%</text:p>
                  </table:table-cell>
                  <table:table-cell table:number-columns-repeated="16367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0.64576046337817605" table:style-name="ce15">
            <text:p>64.58%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17"/>
          <table:table-cell table:style-name="ce4"/>
          <table:table-cell table:style-name="ce5"/>
          <table:table-cell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17"/>
            <table:table-cell office:value-type="float" office:value="212" table:style-name="ce4">
              <text:p><text:s/>212<text:s/></text:p>
            </table:table-cell>
            <table:table-cell office:value-type="percentage" office:value="-2.7522935779816501E-2" table:style-name="ce16">
              <text:p>-2.8%</text:p>
            </table:table-cell>
            <table:table-cell table:style-name="ce17"/>
            <table:table-cell office:value-type="percentage" office:value="3.74371114168284E-2" table:style-name="ce13">
              <text:p>3.74%</text:p>
            </table:table-cell>
            <table:table-cell office:value-type="percentage" office:value="5.8227695697138596E-3" table:style-name="ce14">
              <text:p>(0.58%)</text:p>
            </table:table-cell>
            <table:table-cell office:value-type="percentage" office:value="7.9186862216286697E-3" table:style-name="ce15">
              <text:p>0.79%</text:p>
            </table:table-cell>
            <table:table-cell office:value-type="percentage" office:value="1.63934426229508E-2" table:style-name="ce15">
              <text:p>1.64%</text:p>
            </table:table-cell>
            <table:table-cell office:value-type="percentage" office:value="4.8471290082028301E-2" table:style-name="ce15">
              <text:p>4.85%</text:p>
            </table:table-cell>
            <table:table-cell table:style-name="ce17"/>
            <table:table-cell office:value-type="percentage" office:value="2.86328724393437E-2" table:style-name="ce15">
              <text:p>2.86%</text:p>
            </table:table-cell>
            <table:table-cell table:number-columns-repeated="16367" table:style-name="ce19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-0.1" table:style-name="ce16">
                    <text:p>-10.0%</text:p>
                  </table:table-cell>
                  <table:table-cell table:style-name="ce17"/>
                  <table:table-cell office:value-type="percentage" office:value="3.4167289021657998E-2" table:style-name="ce13">
                    <text:p>3.42%</text:p>
                  </table:table-cell>
                  <table:table-cell office:value-type="percentage" office:value="1.65597892651856E-3" table:style-name="ce14">
                    <text:p>(0.17%)</text:p>
                  </table:table-cell>
                  <table:table-cell office:value-type="percentage" office:value="-4.5668715108963099E-4" table:style-name="ce15">
                    <text:p>-0.05%</text:p>
                  </table:table-cell>
                  <table:table-cell office:value-type="percentage" office:value="3.2860343539955199E-2" table:style-name="ce15">
                    <text:p>3.29%</text:p>
                  </table:table-cell>
                  <table:table-cell office:value-type="percentage" office:value="3.6594473487677401E-2" table:style-name="ce15">
                    <text:p>3.66%</text:p>
                  </table:table-cell>
                  <table:table-cell table:style-name="ce17"/>
                  <table:table-cell office:value-type="percentage" office:value="3.3585256887565203E-2" table:style-name="ce15">
                    <text:p>3.36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10" table:style-name="ce4">
                    <text:p><text:s/>110<text:s/></text:p>
                  </table:table-cell>
                  <table:table-cell office:value-type="percentage" office:value="0.358024691358025" table:style-name="ce16">
                    <text:p>35.8%</text:p>
                  </table:table-cell>
                  <table:table-cell table:style-name="ce17"/>
                  <table:table-cell office:value-type="percentage" office:value="4.1014168530947102E-2" table:style-name="ce13">
                    <text:p>4.10%</text:p>
                  </table:table-cell>
                  <table:table-cell office:value-type="percentage" office:value="5.0576659083708198E-3" table:style-name="ce14">
                    <text:p>(0.51%)</text:p>
                  </table:table-cell>
                  <table:table-cell office:value-type="percentage" office:value="9.5078299776286297E-3" table:style-name="ce15">
                    <text:p>0.95%</text:p>
                  </table:table-cell>
                  <table:table-cell office:value-type="percentage" office:value="3.7285607755406402E-2" table:style-name="ce15">
                    <text:p>3.73%</text:p>
                  </table:table-cell>
                  <table:table-cell office:value-type="percentage" office:value="4.8471290082028301E-2" table:style-name="ce15">
                    <text:p>4.85%</text:p>
                  </table:table-cell>
                  <table:table-cell table:style-name="ce17"/>
                  <table:table-cell office:value-type="percentage" office:value="3.0561148396718901E-2" table:style-name="ce15">
                    <text:p>3.06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91" table:style-name="ce4">
                    <text:p><text:s/>91<text:s/></text:p>
                  </table:table-cell>
                  <table:table-cell office:value-type="percentage" office:value="0.197368421052632" table:style-name="ce16">
                    <text:p>19.7%</text:p>
                  </table:table-cell>
                  <table:table-cell table:style-name="ce17"/>
                  <table:table-cell office:value-type="percentage" office:value="3.4996276991809398E-2" table:style-name="ce13">
                    <text:p>3.50%</text:p>
                  </table:table-cell>
                  <table:table-cell office:value-type="percentage" office:value="2.8838297440114801E-3" table:style-name="ce14">
                    <text:p>(0.29%)</text:p>
                  </table:table-cell>
                  <table:table-cell office:value-type="percentage" office:value="7.9732628863899303E-3" table:style-name="ce15">
                    <text:p>0.80%</text:p>
                  </table:table-cell>
                  <table:table-cell office:value-type="percentage" office:value="3.1273268801191398E-2" table:style-name="ce15">
                    <text:p>3.13%</text:p>
                  </table:table-cell>
                  <table:table-cell office:value-type="percentage" office:value="3.7974683544303799E-2" table:style-name="ce15">
                    <text:p>3.80%</text:p>
                  </table:table-cell>
                  <table:table-cell table:style-name="ce17"/>
                  <table:table-cell office:value-type="percentage" office:value="2.6212323682256899E-2" table:style-name="ce15">
                    <text:p>2.62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9" table:style-name="ce4">
                    <text:p><text:s/>79<text:s/></text:p>
                  </table:table-cell>
                  <table:table-cell office:value-type="percentage" office:value="9.7222222222222293E-2" table:style-name="ce16">
                    <text:p>9.7%</text:p>
                  </table:table-cell>
                  <table:table-cell table:style-name="ce17"/>
                  <table:table-cell office:value-type="percentage" office:value="3.1482861400894201E-2" table:style-name="ce13">
                    <text:p>3.15%</text:p>
                  </table:table-cell>
                  <table:table-cell office:value-type="percentage" office:value="1.07187766355307E-2" table:style-name="ce14">
                    <text:p>(1.07%)</text:p>
                  </table:table-cell>
                  <table:table-cell office:value-type="percentage" office:value="2.92203054036006E-3" table:style-name="ce15">
                    <text:p>0.29%</text:p>
                  </table:table-cell>
                  <table:table-cell office:value-type="percentage" office:value="1.63934426229508E-2" table:style-name="ce15">
                    <text:p>1.64%</text:p>
                  </table:table-cell>
                  <table:table-cell office:value-type="percentage" office:value="4.1728763040238502E-2" table:style-name="ce15">
                    <text:p>4.17%</text:p>
                  </table:table-cell>
                  <table:table-cell table:style-name="ce17"/>
                  <table:table-cell office:value-type="percentage" office:value="2.7704005934718098E-2" table:style-name="ce15">
                    <text:p>2.77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00" table:style-name="ce4">
                    <text:p><text:s/>100<text:s/></text:p>
                  </table:table-cell>
                  <table:table-cell office:value-type="percentage" office:value="0.51515151515151503" table:style-name="ce16">
                    <text:p>51.5%</text:p>
                  </table:table-cell>
                  <table:table-cell table:style-name="ce17"/>
                  <table:table-cell office:value-type="percentage" office:value="3.8748137108792803E-2" table:style-name="ce13">
                    <text:p>3.87%</text:p>
                  </table:table-cell>
                  <table:table-cell office:value-type="percentage" office:value="1.4903129657228001E-3" table:style-name="ce14">
                    <text:p>(0.15%)</text:p>
                  </table:table-cell>
                  <table:table-cell office:value-type="percentage" office:value="1.0722895831881201E-2" table:style-name="ce15">
                    <text:p>1.07%</text:p>
                  </table:table-cell>
                  <table:table-cell office:value-type="percentage" office:value="3.7257824143070002E-2" table:style-name="ce15">
                    <text:p>3.73%</text:p>
                  </table:table-cell>
                  <table:table-cell office:value-type="percentage" office:value="4.0983606557376998E-2" table:style-name="ce15">
                    <text:p>4.10%</text:p>
                  </table:table-cell>
                  <table:table-cell table:style-name="ce17"/>
                  <table:table-cell office:value-type="percentage" office:value="2.7184484038604299E-2" table:style-name="ce15">
                    <text:p>2.72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96" table:style-name="ce4">
                    <text:p><text:s/>96<text:s/></text:p>
                  </table:table-cell>
                  <table:table-cell office:value-type="percentage" office:value="0.31506849315068503" table:style-name="ce16">
                    <text:p>31.5%</text:p>
                  </table:table-cell>
                  <table:table-cell table:style-name="ce17"/>
                  <table:table-cell office:value-type="percentage" office:value="4.0888722927557901E-2" table:style-name="ce13">
                    <text:p>4.09%</text:p>
                  </table:table-cell>
                  <table:table-cell office:value-type="percentage" office:value="6.0480610471776702E-3" table:style-name="ce14">
                    <text:p>(0.60%)</text:p>
                  </table:table-cell>
                  <table:table-cell office:value-type="percentage" office:value="1.31895419893598E-2" table:style-name="ce15">
                    <text:p>1.32%</text:p>
                  </table:table-cell>
                  <table:table-cell office:value-type="percentage" office:value="3.2860343539955199E-2" table:style-name="ce15">
                    <text:p>3.29%</text:p>
                  </table:table-cell>
                  <table:table-cell office:value-type="percentage" office:value="4.55563853622106E-2" table:style-name="ce15">
                    <text:p>4.56%</text:p>
                  </table:table-cell>
                  <table:table-cell table:style-name="ce17"/>
                  <table:table-cell office:value-type="percentage" office:value="2.68682055100521E-2" table:style-name="ce15">
                    <text:p>2.69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89" table:style-name="ce61">
                    <text:p><text:s/>89<text:s/></text:p>
                  </table:table-cell>
                  <table:table-cell office:value-type="percentage" office:value="0.328358208955224" table:style-name="ce62">
                    <text:p>32.8%</text:p>
                  </table:table-cell>
                  <table:table-cell table:style-name="ce63"/>
                  <table:table-cell office:value-type="percentage" office:value="4.1044776119402999E-2" table:style-name="ce64">
                    <text:p>4.10%</text:p>
                  </table:table-cell>
                  <table:table-cell office:value-type="percentage" office:value="3.04662903331241E-3" table:style-name="ce65">
                    <text:p>(0.30%)</text:p>
                  </table:table-cell>
                  <table:table-cell office:value-type="percentage" office:value="1.0775717823438899E-2" table:style-name="ce66">
                    <text:p>1.08%</text:p>
                  </table:table-cell>
                  <table:table-cell office:value-type="percentage" office:value="3.8059701492537297E-2" table:style-name="ce66">
                    <text:p>3.81%</text:p>
                  </table:table-cell>
                  <table:table-cell office:value-type="percentage" office:value="4.4029850746268702E-2" table:style-name="ce66">
                    <text:p>4.40%</text:p>
                  </table:table-cell>
                  <table:table-cell table:style-name="ce63"/>
                  <table:table-cell office:value-type="percentage" office:value="2.9360986547085199E-2" table:style-name="ce66">
                    <text:p>2.94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1729648991784903E-2" table:style-name="ce15">
                    <text:p>3.17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2.8976848394324101E-2" table:style-name="ce15">
                    <text:p>2.90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1126865671641801E-2" table:style-name="ce15">
                    <text:p>3.11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24783258594918E-2" table:style-name="ce15">
                    <text:p>3.25%</text:p>
                  </table:table-cell>
                  <table:table-cell table:number-columns-repeated="16367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3.09921524663677E-2" table:style-name="ce15">
            <text:p>3.10%</text:p>
          </table:table-cell>
          <table:table-cell table:number-columns-repeated="16367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2" table:style-name="ce21"/>
          <table:table-cell table:number-columns-repeated="7" table:style-name="ce22"/>
          <table:table-cell table:style-name="ce6"/>
          <table:table-cell table:style-name="ce23"/>
          <table:table-cell table:number-columns-repeated="5" table:style-name="ce22"/>
          <table:table-cell table:number-columns-repeated="16367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4.成長率、增減值：與去年同期比較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5.日看診率＝該日看診院所數/該月總院所數(當月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日看診率/該月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日看診率/該年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6.假日看診率＝假日看診診所數/該月看診診所總數(當月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7.最大值、最小值、標準差：以日看診率計算該區間之分布情形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1__南區" table:style-name="ta4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4" table:default-cell-style-name="ce3"/>
        <table:table-column table:style-name="co2" table:default-cell-style-name="ce3"/>
        <table:table-column table:style-name="co5" table:default-cell-style-name="ce4"/>
        <table:table-column table:style-name="co2" table:default-cell-style-name="ce3"/>
        <table:table-column table:style-name="co15" table:default-cell-style-name="ce3"/>
        <table:table-column table:style-name="co16" table:default-cell-style-name="ce3"/>
        <table:table-column table:style-name="co2" table:default-cell-style-name="ce3"/>
        <table:table-column table:style-name="co8" table:default-cell-style-name="ce5"/>
        <table:table-column table:style-name="co6" table:default-cell-style-name="ce5"/>
        <table:table-column table:style-name="co9" table:default-cell-style-name="ce3"/>
        <table:table-column table:style-name="co10" table:number-columns-repeated="2" table:default-cell-style-name="ce3"/>
        <table:table-column-group>
          <table:table-column table:style-name="co11" table:default-cell-style-name="ce3"/>
          <table:table-column table:style-name="co17" table:default-cell-style-name="ce3"/>
        </table:table-column-group>
        <table:table-column table:style-name="co10" table:default-cell-style-name="ce3"/>
        <table:table-column table:style-name="co13" table:number-columns-repeated="16366" table:default-cell-style-name="ce3"/>
        <table:table-row table:style-name="ro1">
          <table:table-cell office:value-type="string" table:style-name="ce1">
            <text:p>指標1、南區「牙醫基層」假日看診率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4" table:style-name="ce3"/>
          <table:table-cell table:number-columns-repeated="2" table:style-name="ce5"/>
          <table:table-cell table:number-columns-repeated="16372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1" table:style-name="ce113">
            <text:p>看診診所數</text:p>
          </table:table-cell>
          <table:covered-table-cell/>
          <table:table-cell table:style-name="ce7"/>
          <table:table-cell office:value-type="string" table:number-columns-spanned="7" table:number-rows-spanned="1" table:style-name="ce78">
            <text:p>看診率</text:p>
          </table:table-cell>
          <table:covered-table-cell table:number-columns-repeated="6"/>
          <table:table-cell table:number-columns-repeated="16367"/>
        </table:table-row>
        <table:table-row table:style-name="ro9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number-columns-spanned="1" table:number-rows-spanned="2" table:style-name="ce115">
            <text:p>值</text:p>
          </table:table-cell>
          <table:table-cell office:value-type="string" table:number-columns-spanned="1" table:number-rows-spanned="2" table:style-name="ce115">
            <text:p>成長率</text:p>
          </table:table-cell>
          <table:table-cell table:style-name="ce8"/>
          <table:table-cell office:value-type="string" table:number-columns-spanned="5" table:number-rows-spanned="1" table:style-name="ce84">
            <text:p>值</text:p>
          </table:table-cell>
          <table:covered-table-cell table:number-columns-repeated="4"/>
          <table:table-cell table:style-name="ce28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7"/>
        </table:table-row>
        <table:table-row table:style-name="ro4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8"/>
          <table:table-cell office:value-type="string" table:style-name="ce70">
            <text:p>平均值</text:p>
          </table:table-cell>
          <table:table-cell office:value-type="string" table:style-name="ce71">
            <text:p>(標準差)</text:p>
          </table:table-cell>
          <table:table-cell office:value-type="string" table:style-name="ce70">
            <text:p>去年同期</text:p>
            <text:p>增減值</text:p>
          </table:table-cell>
          <table:table-cell office:value-type="string" table:style-name="ce72">
            <text:p>最小值</text:p>
          </table:table-cell>
          <table:table-cell office:value-type="string" table:style-name="ce72">
            <text:p>最大值</text:p>
          </table:table-cell>
          <table:table-cell table:style-name="ce9"/>
          <table:covered-table-cell/>
          <table:table-cell table:number-columns-repeated="16367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number-columns-repeated="5"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17"/>
            <table:table-cell office:value-type="float" office:value="699" table:style-name="ce4">
              <text:p><text:s/>699<text:s/></text:p>
            </table:table-cell>
            <table:table-cell office:value-type="percentage" office:value="-4.3775649794801599E-2" table:style-name="ce16">
              <text:p>-4.4%</text:p>
            </table:table-cell>
            <table:table-cell table:style-name="ce17"/>
            <table:table-cell office:value-type="percentage" office:value="0.57896327669955705" table:style-name="ce13">
              <text:p>57.90%</text:p>
            </table:table-cell>
            <table:table-cell office:value-type="percentage" office:value="0.139402735582388" table:style-name="ce14">
              <text:p>(13.94%)</text:p>
            </table:table-cell>
            <table:table-cell office:value-type="percentage" office:value="-4.26745983323868E-2" table:style-name="ce15">
              <text:p>-4.27%</text:p>
            </table:table-cell>
            <table:table-cell office:value-type="percentage" office:value="0.21142162818954999" table:style-name="ce15">
              <text:p>21.14%</text:p>
            </table:table-cell>
            <table:table-cell office:value-type="percentage" office:value="0.71324422843256396" table:style-name="ce15">
              <text:p>71.32%</text:p>
            </table:table-cell>
            <table:table-cell table:style-name="ce17"/>
            <table:table-cell office:value-type="percentage" office:value="0.60298873878098502" table:style-name="ce15">
              <text:p>60.30%</text:p>
            </table:table-cell>
            <table:table-cell table:number-columns-repeated="16367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654" table:style-name="ce4">
                    <text:p><text:s/>654<text:s/></text:p>
                  </table:table-cell>
                  <table:table-cell office:value-type="percentage" office:value="-2.2421524663677101E-2" table:style-name="ce16">
                    <text:p>-2.2%</text:p>
                  </table:table-cell>
                  <table:table-cell table:style-name="ce17"/>
                  <table:table-cell office:value-type="percentage" office:value="0.64622871046228703" table:style-name="ce13">
                    <text:p>64.62%</text:p>
                  </table:table-cell>
                  <table:table-cell office:value-type="percentage" office:value="1.91851886975225E-2" table:style-name="ce14">
                    <text:p>(1.92%)</text:p>
                  </table:table-cell>
                  <table:table-cell office:value-type="percentage" office:value="-3.9746899293810298E-2" table:style-name="ce15">
                    <text:p>-3.97%</text:p>
                  </table:table-cell>
                  <table:table-cell office:value-type="percentage" office:value="0.62773722627737205" table:style-name="ce15">
                    <text:p>62.77%</text:p>
                  </table:table-cell>
                  <table:table-cell office:value-type="percentage" office:value="0.67518248175182505" table:style-name="ce15">
                    <text:p>67.52%</text:p>
                  </table:table-cell>
                  <table:table-cell table:style-name="ce17"/>
                  <table:table-cell office:value-type="percentage" office:value="0.66539634146341398" table:style-name="ce15">
                    <text:p>66.54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39" table:style-name="ce4">
                    <text:p><text:s/>639<text:s/></text:p>
                  </table:table-cell>
                  <table:table-cell office:value-type="percentage" office:value="-4.6268656716417902E-2" table:style-name="ce16">
                    <text:p>-4.6%</text:p>
                  </table:table-cell>
                  <table:table-cell table:style-name="ce17"/>
                  <table:table-cell office:value-type="percentage" office:value="0.45565006075334102" table:style-name="ce13">
                    <text:p>45.57%</text:p>
                  </table:table-cell>
                  <table:table-cell office:value-type="percentage" office:value="0.22038199587927501" table:style-name="ce14">
                    <text:p>(22.04%)</text:p>
                  </table:table-cell>
                  <table:table-cell office:value-type="percentage" office:value="-9.9973411129299194E-2" table:style-name="ce15">
                    <text:p>-10.00%</text:p>
                  </table:table-cell>
                  <table:table-cell office:value-type="percentage" office:value="0.21142162818954999" table:style-name="ce15">
                    <text:p>21.14%</text:p>
                  </table:table-cell>
                  <table:table-cell office:value-type="percentage" office:value="0.71324422843256396" table:style-name="ce15">
                    <text:p>71.32%</text:p>
                  </table:table-cell>
                  <table:table-cell table:style-name="ce17"/>
                  <table:table-cell office:value-type="percentage" office:value="0.53895476772616102" table:style-name="ce15">
                    <text:p>53.90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53" table:style-name="ce4">
                    <text:p><text:s/>653<text:s/></text:p>
                  </table:table-cell>
                  <table:table-cell office:value-type="percentage" office:value="-2.0989505247376299E-2" table:style-name="ce16">
                    <text:p>-2.1%</text:p>
                  </table:table-cell>
                  <table:table-cell table:style-name="ce17"/>
                  <table:table-cell office:value-type="percentage" office:value="0.63696969696969696" table:style-name="ce13">
                    <text:p>63.70%</text:p>
                  </table:table-cell>
                  <table:table-cell office:value-type="percentage" office:value="2.05346355710272E-2" table:style-name="ce14">
                    <text:p>(2.05%)</text:p>
                  </table:table-cell>
                  <table:table-cell office:value-type="percentage" office:value="-1.09621765096217E-2" table:style-name="ce15">
                    <text:p>-1.10%</text:p>
                  </table:table-cell>
                  <table:table-cell office:value-type="percentage" office:value="0.61818181818181805" table:style-name="ce15">
                    <text:p>61.82%</text:p>
                  </table:table-cell>
                  <table:table-cell office:value-type="percentage" office:value="0.65818181818181798" table:style-name="ce15">
                    <text:p>65.82%</text:p>
                  </table:table-cell>
                  <table:table-cell table:style-name="ce17"/>
                  <table:table-cell office:value-type="percentage" office:value="0.62849391727493897" table:style-name="ce15">
                    <text:p>62.85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39" table:style-name="ce4">
                    <text:p><text:s/>639<text:s/></text:p>
                  </table:table-cell>
                  <table:table-cell office:value-type="percentage" office:value="-3.32829046898638E-2" table:style-name="ce16">
                    <text:p>-3.3%</text:p>
                  </table:table-cell>
                  <table:table-cell table:style-name="ce17"/>
                  <table:table-cell office:value-type="percentage" office:value="0.55876979293544504" table:style-name="ce13">
                    <text:p>55.88%</text:p>
                  </table:table-cell>
                  <table:table-cell office:value-type="percentage" office:value="0.212666629924188" table:style-name="ce14">
                    <text:p>(21.27%)</text:p>
                  </table:table-cell>
                  <table:table-cell office:value-type="percentage" office:value="-2.3142509135200901E-2" table:style-name="ce15">
                    <text:p>-2.31%</text:p>
                  </table:table-cell>
                  <table:table-cell office:value-type="percentage" office:value="0.239951278928136" table:style-name="ce15">
                    <text:p>24.00%</text:p>
                  </table:table-cell>
                  <table:table-cell office:value-type="percentage" office:value="0.67478684531059696" table:style-name="ce15">
                    <text:p>67.48%</text:p>
                  </table:table-cell>
                  <table:table-cell table:style-name="ce17"/>
                  <table:table-cell office:value-type="percentage" office:value="0.56445493300852601" table:style-name="ce15">
                    <text:p>56.45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647" table:style-name="ce4">
                    <text:p><text:s/>647<text:s/></text:p>
                  </table:table-cell>
                  <table:table-cell office:value-type="percentage" office:value="-3.1437125748502999E-2" table:style-name="ce16">
                    <text:p>-3.1%</text:p>
                  </table:table-cell>
                  <table:table-cell table:style-name="ce17"/>
                  <table:table-cell office:value-type="percentage" office:value="0.60438489646772198" table:style-name="ce13">
                    <text:p>60.44%</text:p>
                  </table:table-cell>
                  <table:table-cell office:value-type="percentage" office:value="6.9674965610949699E-2" table:style-name="ce14">
                    <text:p>(6.97%)</text:p>
                  </table:table-cell>
                  <table:table-cell office:value-type="percentage" office:value="3.8892794402108702E-2" table:style-name="ce15">
                    <text:p>3.89%</text:p>
                  </table:table-cell>
                  <table:table-cell office:value-type="percentage" office:value="0.484774665042631" table:style-name="ce15">
                    <text:p>48.48%</text:p>
                  </table:table-cell>
                  <table:table-cell office:value-type="percentage" office:value="0.65895249695493296" table:style-name="ce15">
                    <text:p>65.90%</text:p>
                  </table:table-cell>
                  <table:table-cell table:style-name="ce17"/>
                  <table:table-cell office:value-type="percentage" office:value="0.54852733900364503" table:style-name="ce15">
                    <text:p>54.85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36" table:style-name="ce4">
                    <text:p><text:s/>636<text:s/></text:p>
                  </table:table-cell>
                  <table:table-cell office:value-type="percentage" office:value="-3.3434650455927098E-2" table:style-name="ce16">
                    <text:p>-3.3%</text:p>
                  </table:table-cell>
                  <table:table-cell table:style-name="ce17"/>
                  <table:table-cell office:value-type="percentage" office:value="0.58120437956204396" table:style-name="ce13">
                    <text:p>58.12%</text:p>
                  </table:table-cell>
                  <table:table-cell office:value-type="percentage" office:value="0.138477436495414" table:style-name="ce14">
                    <text:p>(13.85%)</text:p>
                  </table:table-cell>
                  <table:table-cell office:value-type="percentage" office:value="-8.2525875601990303E-2" table:style-name="ce15">
                    <text:p>-8.25%</text:p>
                  </table:table-cell>
                  <table:table-cell office:value-type="percentage" office:value="0.37469586374695901" table:style-name="ce15">
                    <text:p>37.47%</text:p>
                  </table:table-cell>
                  <table:table-cell office:value-type="percentage" office:value="0.66788321167883202" table:style-name="ce15">
                    <text:p>66.79%</text:p>
                  </table:table-cell>
                  <table:table-cell table:style-name="ce17"/>
                  <table:table-cell office:value-type="percentage" office:value="0.64381834750911304" table:style-name="ce15">
                    <text:p>64.38%</text:p>
                  </table:table-cell>
                  <table:table-cell table:number-columns-repeated="16367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635" table:style-name="ce61">
                    <text:p><text:s/>635<text:s/></text:p>
                  </table:table-cell>
                  <table:table-cell office:value-type="percentage" office:value="-2.7565084226646299E-2" table:style-name="ce62">
                    <text:p>-2.8%</text:p>
                  </table:table-cell>
                  <table:table-cell table:style-name="ce63"/>
                  <table:table-cell office:value-type="percentage" office:value="0.54636363636363605" table:style-name="ce64">
                    <text:p>54.64%</text:p>
                  </table:table-cell>
                  <table:table-cell office:value-type="percentage" office:value="0.17930485093385301" table:style-name="ce65">
                    <text:p>(17.93%)</text:p>
                  </table:table-cell>
                  <table:table-cell office:value-type="percentage" office:value="-0.111898818071358" table:style-name="ce66">
                    <text:p>-11.19%</text:p>
                  </table:table-cell>
                  <table:table-cell office:value-type="percentage" office:value="0.27757575757575798" table:style-name="ce66">
                    <text:p>27.76%</text:p>
                  </table:table-cell>
                  <table:table-cell office:value-type="percentage" office:value="0.644848484848485" table:style-name="ce66">
                    <text:p>64.48%</text:p>
                  </table:table-cell>
                  <table:table-cell table:style-name="ce63"/>
                  <table:table-cell office:value-type="percentage" office:value="0.63851458080194401" table:style-name="ce66">
                    <text:p>63.85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604184914841849" table:style-name="ce15">
                    <text:p>60.42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64509135200974399" table:style-name="ce15">
                    <text:p>64.51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2869105199516297" table:style-name="ce15">
                    <text:p>52.87%</text:p>
                  </table:table-cell>
                  <table:table-cell table:number-columns-repeated="16367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62000241837968595" table:style-name="ce15">
                    <text:p>62.00%</text:p>
                  </table:table-cell>
                  <table:table-cell table:number-columns-repeated="16367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0.62474576271186399" table:style-name="ce15">
            <text:p>62.47%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17"/>
          <table:table-cell table:style-name="ce4"/>
          <table:table-cell table:style-name="ce5"/>
          <table:table-cell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17"/>
            <table:table-cell office:value-type="float" office:value="131" table:style-name="ce4">
              <text:p><text:s/>131<text:s/></text:p>
            </table:table-cell>
            <table:table-cell office:value-type="percentage" office:value="-0.13815789473684201" table:style-name="ce16">
              <text:p>-13.8%</text:p>
            </table:table-cell>
            <table:table-cell table:style-name="ce17"/>
            <table:table-cell office:value-type="percentage" office:value="4.8902521234444697E-2" table:style-name="ce13">
              <text:p>4.89%</text:p>
            </table:table-cell>
            <table:table-cell office:value-type="percentage" office:value="5.6121289173680401E-3" table:style-name="ce14">
              <text:p>(0.56%)</text:p>
            </table:table-cell>
            <table:table-cell office:value-type="percentage" office:value="-6.4663401240998297E-4" table:style-name="ce15">
              <text:p>-0.06%</text:p>
            </table:table-cell>
            <table:table-cell office:value-type="percentage" office:value="3.4104750304506701E-2" table:style-name="ce15">
              <text:p>3.41%</text:p>
            </table:table-cell>
            <table:table-cell office:value-type="percentage" office:value="5.8181818181818203E-2" table:style-name="ce15">
              <text:p>5.82%</text:p>
            </table:table-cell>
            <table:table-cell table:style-name="ce17"/>
            <table:table-cell office:value-type="percentage" office:value="4.8062680589449E-2" table:style-name="ce15">
              <text:p>4.81%</text:p>
            </table:table-cell>
            <table:table-cell table:number-columns-repeated="16367" table:style-name="ce19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57" table:style-name="ce4">
                    <text:p><text:s/>57<text:s/></text:p>
                  </table:table-cell>
                  <table:table-cell office:value-type="percentage" office:value="-0.173913043478261" table:style-name="ce16">
                    <text:p>-17.4%</text:p>
                  </table:table-cell>
                  <table:table-cell table:style-name="ce17"/>
                  <table:table-cell office:value-type="percentage" office:value="4.7141119221411197E-2" table:style-name="ce13">
                    <text:p>4.71%</text:p>
                  </table:table-cell>
                  <table:table-cell office:value-type="percentage" office:value="3.6326992836920001E-3" table:style-name="ce14">
                    <text:p>(0.36%)</text:p>
                  </table:table-cell>
                  <table:table-cell office:value-type="percentage" office:value="-8.9564417541985603E-3" table:style-name="ce15">
                    <text:p>-0.90%</text:p>
                  </table:table-cell>
                  <table:table-cell office:value-type="percentage" office:value="4.2579075425790799E-2" table:style-name="ce15">
                    <text:p>4.26%</text:p>
                  </table:table-cell>
                  <table:table-cell office:value-type="percentage" office:value="5.1094890510948898E-2" table:style-name="ce15">
                    <text:p>5.11%</text:p>
                  </table:table-cell>
                  <table:table-cell table:style-name="ce17"/>
                  <table:table-cell office:value-type="percentage" office:value="5.4414634146341498E-2" table:style-name="ce15">
                    <text:p>5.44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3" table:style-name="ce4">
                    <text:p><text:s/>73<text:s/></text:p>
                  </table:table-cell>
                  <table:table-cell office:value-type="percentage" office:value="5.79710144927537E-2" table:style-name="ce16">
                    <text:p>5.8%</text:p>
                  </table:table-cell>
                  <table:table-cell table:style-name="ce17"/>
                  <table:table-cell office:value-type="percentage" office:value="5.0729040097205302E-2" table:style-name="ce13">
                    <text:p>5.07%</text:p>
                  </table:table-cell>
                  <table:table-cell office:value-type="percentage" office:value="3.49001375852857E-3" table:style-name="ce14">
                    <text:p>(0.35%)</text:p>
                  </table:table-cell>
                  <table:table-cell office:value-type="percentage" office:value="-2.7550674822567601E-3" table:style-name="ce15">
                    <text:p>-0.28%</text:p>
                  </table:table-cell>
                  <table:table-cell office:value-type="percentage" office:value="4.6172539489671899E-2" table:style-name="ce15">
                    <text:p>4.62%</text:p>
                  </table:table-cell>
                  <table:table-cell office:value-type="percentage" office:value="5.4678007290401003E-2" table:style-name="ce15">
                    <text:p>5.47%</text:p>
                  </table:table-cell>
                  <table:table-cell table:style-name="ce17"/>
                  <table:table-cell office:value-type="percentage" office:value="5.1879584352078199E-2" table:style-name="ce15">
                    <text:p>5.19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60" table:style-name="ce4">
                    <text:p><text:s/>60<text:s/></text:p>
                  </table:table-cell>
                  <table:table-cell office:value-type="percentage" office:value="-7.69230769230769E-2" table:style-name="ce16">
                    <text:p>-7.7%</text:p>
                  </table:table-cell>
                  <table:table-cell table:style-name="ce17"/>
                  <table:table-cell office:value-type="percentage" office:value="4.3636363636363598E-2" table:style-name="ce13">
                    <text:p>4.36%</text:p>
                  </table:table-cell>
                  <table:table-cell office:value-type="percentage" office:value="4.0201512610368497E-3" table:style-name="ce14">
                    <text:p>(0.40%)</text:p>
                  </table:table-cell>
                  <table:table-cell office:value-type="percentage" office:value="-1.6191108161911099E-3" table:style-name="ce15">
                    <text:p>-0.16%</text:p>
                  </table:table-cell>
                  <table:table-cell office:value-type="percentage" office:value="3.8787878787878802E-2" table:style-name="ce15">
                    <text:p>3.88%</text:p>
                  </table:table-cell>
                  <table:table-cell office:value-type="percentage" office:value="4.72727272727273E-2" table:style-name="ce15">
                    <text:p>4.73%</text:p>
                  </table:table-cell>
                  <table:table-cell table:style-name="ce17"/>
                  <table:table-cell office:value-type="percentage" office:value="4.3897810218978102E-2" table:style-name="ce15">
                    <text:p>4.39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4" table:style-name="ce4">
                    <text:p><text:s/>64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4.5980511571254601E-2" table:style-name="ce13">
                    <text:p>4.60%</text:p>
                  </table:table-cell>
                  <table:table-cell office:value-type="percentage" office:value="9.3492317821107992E-3" table:style-name="ce14">
                    <text:p>(0.93%)</text:p>
                  </table:table-cell>
                  <table:table-cell office:value-type="percentage" office:value="-3.9585870889159496E-3" table:style-name="ce15">
                    <text:p>-0.40%</text:p>
                  </table:table-cell>
                  <table:table-cell office:value-type="percentage" office:value="3.4104750304506701E-2" table:style-name="ce15">
                    <text:p>3.41%</text:p>
                  </table:table-cell>
                  <table:table-cell office:value-type="percentage" office:value="5.6029232643118099E-2" table:style-name="ce15">
                    <text:p>5.60%</text:p>
                  </table:table-cell>
                  <table:table-cell table:style-name="ce17"/>
                  <table:table-cell office:value-type="percentage" office:value="4.84409257003654E-2" table:style-name="ce15">
                    <text:p>4.84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75" table:style-name="ce4">
                    <text:p><text:s/>75<text:s/></text:p>
                  </table:table-cell>
                  <table:table-cell office:value-type="percentage" office:value="0.19047619047618999" table:style-name="ce16">
                    <text:p>19.0%</text:p>
                  </table:table-cell>
                  <table:table-cell table:style-name="ce17"/>
                  <table:table-cell office:value-type="percentage" office:value="5.0669914738124197E-2" table:style-name="ce13">
                    <text:p>5.07%</text:p>
                  </table:table-cell>
                  <table:table-cell office:value-type="percentage" office:value="5.1388606844650396E-3" table:style-name="ce14">
                    <text:p>(0.51%)</text:p>
                  </table:table-cell>
                  <table:table-cell office:value-type="percentage" office:value="3.8898418341145099E-3" table:style-name="ce15">
                    <text:p>0.39%</text:p>
                  </table:table-cell>
                  <table:table-cell office:value-type="percentage" office:value="4.50669914738124E-2" table:style-name="ce15">
                    <text:p>4.51%</text:p>
                  </table:table-cell>
                  <table:table-cell office:value-type="percentage" office:value="5.7247259439707703E-2" table:style-name="ce15">
                    <text:p>5.72%</text:p>
                  </table:table-cell>
                  <table:table-cell table:style-name="ce17"/>
                  <table:table-cell office:value-type="percentage" office:value="4.5376670716889403E-2" table:style-name="ce15">
                    <text:p>4.54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9" table:style-name="ce4">
                    <text:p><text:s/>69<text:s/></text:p>
                  </table:table-cell>
                  <table:table-cell office:value-type="percentage" office:value="-1.42857142857142E-2" table:style-name="ce16">
                    <text:p>-1.4%</text:p>
                  </table:table-cell>
                  <table:table-cell table:style-name="ce17"/>
                  <table:table-cell office:value-type="percentage" office:value="5.1399026763990302E-2" table:style-name="ce13">
                    <text:p>5.14%</text:p>
                  </table:table-cell>
                  <table:table-cell office:value-type="percentage" office:value="3.8948444266623198E-3" table:style-name="ce14">
                    <text:p>(0.39%)</text:p>
                  </table:table-cell>
                  <table:table-cell office:value-type="percentage" office:value="3.0393669827023001E-3" table:style-name="ce15">
                    <text:p>0.30%</text:p>
                  </table:table-cell>
                  <table:table-cell office:value-type="percentage" office:value="4.7445255474452601E-2" table:style-name="ce15">
                    <text:p>4.74%</text:p>
                  </table:table-cell>
                  <table:table-cell office:value-type="percentage" office:value="5.47445255474453E-2" table:style-name="ce15">
                    <text:p>5.47%</text:p>
                  </table:table-cell>
                  <table:table-cell table:style-name="ce17"/>
                  <table:table-cell office:value-type="percentage" office:value="4.6908869987849301E-2" table:style-name="ce15">
                    <text:p>4.69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74" table:style-name="ce61">
                    <text:p><text:s/>74<text:s/></text:p>
                  </table:table-cell>
                  <table:table-cell office:value-type="percentage" office:value="0.27586206896551702" table:style-name="ce62">
                    <text:p>27.6%</text:p>
                  </table:table-cell>
                  <table:table-cell table:style-name="ce63"/>
                  <table:table-cell office:value-type="percentage" office:value="5.36363636363636E-2" table:style-name="ce64">
                    <text:p>5.36%</text:p>
                  </table:table-cell>
                  <table:table-cell office:value-type="percentage" office:value="3.1878250177898E-3" table:style-name="ce65">
                    <text:p>(0.32%)</text:p>
                  </table:table-cell>
                  <table:table-cell office:value-type="percentage" office:value="5.3374571965094401E-3" table:style-name="ce66">
                    <text:p>0.53%</text:p>
                  </table:table-cell>
                  <table:table-cell office:value-type="percentage" office:value="5.0909090909090897E-2" table:style-name="ce66">
                    <text:p>5.09%</text:p>
                  </table:table-cell>
                  <table:table-cell office:value-type="percentage" office:value="5.8181818181818203E-2" table:style-name="ce66">
                    <text:p>5.82%</text:p>
                  </table:table-cell>
                  <table:table-cell table:style-name="ce63"/>
                  <table:table-cell office:value-type="percentage" office:value="4.6849939246658603E-2" table:style-name="ce66">
                    <text:p>4.68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74379562043796E-2" table:style-name="ce15">
                    <text:p>4.74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5191839220462798E-2" table:style-name="ce15">
                    <text:p>4.52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6330108827085797E-2" table:style-name="ce15">
                    <text:p>4.63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4805320435308299E-2" table:style-name="ce15">
                    <text:p>4.48%</text:p>
                  </table:table-cell>
                  <table:table-cell table:number-columns-repeated="16367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4.4918280871670699E-2" table:style-name="ce15">
            <text:p>4.49%</text:p>
          </table:table-cell>
          <table:table-cell table:number-columns-repeated="16367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2" table:style-name="ce21"/>
          <table:table-cell table:number-columns-repeated="7" table:style-name="ce22"/>
          <table:table-cell table:style-name="ce6"/>
          <table:table-cell table:style-name="ce23"/>
          <table:table-cell table:number-columns-repeated="5" table:style-name="ce22"/>
          <table:table-cell table:number-columns-repeated="16367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4.成長率、增減值：與去年同期比較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5.日看診率＝該日看診院所數/該月總院所數(當月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日看診率/該月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日看診率/該年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6.假日看診率＝假日看診診所數/該月看診診所總數(當月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7.最大值、最小值、標準差：以日看診率計算該區間之分布情形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1__高屏" table:style-name="ta2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4" table:default-cell-style-name="ce3"/>
        <table:table-column table:style-name="co2" table:default-cell-style-name="ce3"/>
        <table:table-column table:style-name="co5" table:default-cell-style-name="ce4"/>
        <table:table-column table:style-name="co2" table:default-cell-style-name="ce3"/>
        <table:table-column table:style-name="co15" table:default-cell-style-name="ce3"/>
        <table:table-column table:style-name="co16" table:default-cell-style-name="ce3"/>
        <table:table-column table:style-name="co2" table:default-cell-style-name="ce3"/>
        <table:table-column table:style-name="co8" table:default-cell-style-name="ce5"/>
        <table:table-column table:style-name="co6" table:default-cell-style-name="ce5"/>
        <table:table-column table:style-name="co9" table:default-cell-style-name="ce3"/>
        <table:table-column table:style-name="co10" table:number-columns-repeated="2" table:default-cell-style-name="ce3"/>
        <table:table-column-group>
          <table:table-column table:style-name="co11" table:default-cell-style-name="ce3"/>
          <table:table-column table:style-name="co17" table:default-cell-style-name="ce3"/>
        </table:table-column-group>
        <table:table-column table:style-name="co10" table:default-cell-style-name="ce3"/>
        <table:table-column table:style-name="co13" table:number-columns-repeated="16366" table:default-cell-style-name="ce3"/>
        <table:table-row table:style-name="ro1">
          <table:table-cell office:value-type="string" table:style-name="ce1">
            <text:p>指標1、高屏「牙醫基層」假日看診率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4" table:style-name="ce3"/>
          <table:table-cell table:number-columns-repeated="2" table:style-name="ce5"/>
          <table:table-cell table:number-columns-repeated="16372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1" table:style-name="ce113">
            <text:p>看診診所數</text:p>
          </table:table-cell>
          <table:covered-table-cell/>
          <table:table-cell table:style-name="ce7"/>
          <table:table-cell office:value-type="string" table:number-columns-spanned="7" table:number-rows-spanned="1" table:style-name="ce78">
            <text:p>看診率</text:p>
          </table:table-cell>
          <table:covered-table-cell table:number-columns-repeated="6"/>
          <table:table-cell table:number-columns-repeated="16367"/>
        </table:table-row>
        <table:table-row table:style-name="ro9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number-columns-spanned="1" table:number-rows-spanned="2" table:style-name="ce115">
            <text:p>值</text:p>
          </table:table-cell>
          <table:table-cell office:value-type="string" table:number-columns-spanned="1" table:number-rows-spanned="2" table:style-name="ce115">
            <text:p>成長率</text:p>
          </table:table-cell>
          <table:table-cell table:style-name="ce8"/>
          <table:table-cell office:value-type="string" table:number-columns-spanned="5" table:number-rows-spanned="1" table:style-name="ce84">
            <text:p>值</text:p>
          </table:table-cell>
          <table:covered-table-cell table:number-columns-repeated="4"/>
          <table:table-cell table:style-name="ce28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7"/>
        </table:table-row>
        <table:table-row table:style-name="ro4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8"/>
          <table:table-cell office:value-type="string" table:style-name="ce70">
            <text:p>平均值</text:p>
          </table:table-cell>
          <table:table-cell office:value-type="string" table:style-name="ce71">
            <text:p>(標準差)</text:p>
          </table:table-cell>
          <table:table-cell office:value-type="string" table:style-name="ce70">
            <text:p>去年同期</text:p>
            <text:p>增減值</text:p>
          </table:table-cell>
          <table:table-cell office:value-type="string" table:style-name="ce72">
            <text:p>最小值</text:p>
          </table:table-cell>
          <table:table-cell office:value-type="string" table:style-name="ce72">
            <text:p>最大值</text:p>
          </table:table-cell>
          <table:table-cell table:style-name="ce9"/>
          <table:covered-table-cell/>
          <table:table-cell table:number-columns-repeated="16367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number-columns-repeated="5"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17"/>
            <table:table-cell office:value-type="float" office:value="817" table:style-name="ce4">
              <text:p><text:s/>817<text:s/></text:p>
            </table:table-cell>
            <table:table-cell office:value-type="percentage" office:value="-4.2203985932004702E-2" table:style-name="ce16">
              <text:p>-4.2%</text:p>
            </table:table-cell>
            <table:table-cell table:style-name="ce17"/>
            <table:table-cell office:value-type="percentage" office:value="0.55135642737864898" table:style-name="ce13">
              <text:p>55.14%</text:p>
            </table:table-cell>
            <table:table-cell office:value-type="percentage" office:value="0.14342323618893299" table:style-name="ce14">
              <text:p>(14.34%)</text:p>
            </table:table-cell>
            <table:table-cell office:value-type="percentage" office:value="-2.2319559358702001E-2" table:style-name="ce15">
              <text:p>-2.23%</text:p>
            </table:table-cell>
            <table:table-cell office:value-type="percentage" office:value="0.18282828282828301" table:style-name="ce15">
              <text:p>18.28%</text:p>
            </table:table-cell>
            <table:table-cell office:value-type="percentage" office:value="0.67474747474747498" table:style-name="ce15">
              <text:p>67.47%</text:p>
            </table:table-cell>
            <table:table-cell table:style-name="ce17"/>
            <table:table-cell office:value-type="percentage" office:value="0.55646570713523003" table:style-name="ce15">
              <text:p>55.65%</text:p>
            </table:table-cell>
            <table:table-cell table:number-columns-repeated="16367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758" table:style-name="ce4">
                    <text:p><text:s/>758<text:s/></text:p>
                  </table:table-cell>
                  <table:table-cell office:value-type="percentage" office:value="1.4725568942436399E-2" table:style-name="ce16">
                    <text:p>1.5%</text:p>
                  </table:table-cell>
                  <table:table-cell table:style-name="ce17"/>
                  <table:table-cell office:value-type="percentage" office:value="0.62578046324269898" table:style-name="ce13">
                    <text:p>62.58%</text:p>
                  </table:table-cell>
                  <table:table-cell office:value-type="percentage" office:value="2.3548595211382101E-2" table:style-name="ce14">
                    <text:p>(2.35%)</text:p>
                  </table:table-cell>
                  <table:table-cell office:value-type="percentage" office:value="-9.0109914877182194E-3" table:style-name="ce15">
                    <text:p>-0.90%</text:p>
                  </table:table-cell>
                  <table:table-cell office:value-type="percentage" office:value="0.58912386706948605" table:style-name="ce15">
                    <text:p>58.91%</text:p>
                  </table:table-cell>
                  <table:table-cell office:value-type="percentage" office:value="0.65055387713998003" table:style-name="ce15">
                    <text:p>65.06%</text:p>
                  </table:table-cell>
                  <table:table-cell table:style-name="ce17"/>
                  <table:table-cell office:value-type="percentage" office:value="0.61574771108850501" table:style-name="ce15">
                    <text:p>61.57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43" table:style-name="ce4">
                    <text:p><text:s/>743<text:s/></text:p>
                  </table:table-cell>
                  <table:table-cell office:value-type="percentage" office:value="-1.58940397350993E-2" table:style-name="ce16">
                    <text:p>-1.6%</text:p>
                  </table:table-cell>
                  <table:table-cell table:style-name="ce17"/>
                  <table:table-cell office:value-type="percentage" office:value="0.43787878787878798" table:style-name="ce13">
                    <text:p>43.79%</text:p>
                  </table:table-cell>
                  <table:table-cell office:value-type="percentage" office:value="0.21567410963262801" table:style-name="ce14">
                    <text:p>(21.57%)</text:p>
                  </table:table-cell>
                  <table:table-cell office:value-type="percentage" office:value="-7.5078529194382806E-2" table:style-name="ce15">
                    <text:p>-7.51%</text:p>
                  </table:table-cell>
                  <table:table-cell office:value-type="percentage" office:value="0.18282828282828301" table:style-name="ce15">
                    <text:p>18.28%</text:p>
                  </table:table-cell>
                  <table:table-cell office:value-type="percentage" office:value="0.67474747474747498" table:style-name="ce15">
                    <text:p>67.47%</text:p>
                  </table:table-cell>
                  <table:table-cell table:style-name="ce17"/>
                  <table:table-cell office:value-type="percentage" office:value="0.49756859756097599" table:style-name="ce15">
                    <text:p>49.76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52" table:style-name="ce4">
                    <text:p><text:s/>752<text:s/></text:p>
                  </table:table-cell>
                  <table:table-cell office:value-type="percentage" office:value="9.3959731543624692E-3" table:style-name="ce16">
                    <text:p>0.9%</text:p>
                  </table:table-cell>
                  <table:table-cell table:style-name="ce17"/>
                  <table:table-cell office:value-type="percentage" office:value="0.61743951612903203" table:style-name="ce13">
                    <text:p>61.74%</text:p>
                  </table:table-cell>
                  <table:table-cell office:value-type="percentage" office:value="4.0293168036181402E-2" table:style-name="ce14">
                    <text:p>(4.03%)</text:p>
                  </table:table-cell>
                  <table:table-cell office:value-type="percentage" office:value="3.0460879302989598E-2" table:style-name="ce15">
                    <text:p>3.05%</text:p>
                  </table:table-cell>
                  <table:table-cell office:value-type="percentage" office:value="0.561491935483871" table:style-name="ce15">
                    <text:p>56.15%</text:p>
                  </table:table-cell>
                  <table:table-cell office:value-type="percentage" office:value="0.65423387096774199" table:style-name="ce15">
                    <text:p>65.42%</text:p>
                  </table:table-cell>
                  <table:table-cell table:style-name="ce17"/>
                  <table:table-cell office:value-type="percentage" office:value="0.569369277721261" table:style-name="ce15">
                    <text:p>56.94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42" table:style-name="ce4">
                    <text:p><text:s/>742<text:s/></text:p>
                  </table:table-cell>
                  <table:table-cell office:value-type="percentage" office:value="5.4200542005420297E-3" table:style-name="ce16">
                    <text:p>0.5%</text:p>
                  </table:table-cell>
                  <table:table-cell table:style-name="ce17"/>
                  <table:table-cell office:value-type="percentage" office:value="0.52744209466263903" table:style-name="ce13">
                    <text:p>52.74%</text:p>
                  </table:table-cell>
                  <table:table-cell office:value-type="percentage" office:value="0.20612535515987301" table:style-name="ce14">
                    <text:p>(20.61%)</text:p>
                  </table:table-cell>
                  <table:table-cell office:value-type="percentage" office:value="-4.0299865556354701E-3" table:style-name="ce15">
                    <text:p>-0.40%</text:p>
                  </table:table-cell>
                  <table:table-cell office:value-type="percentage" office:value="0.21852970795568999" table:style-name="ce15">
                    <text:p>21.85%</text:p>
                  </table:table-cell>
                  <table:table-cell office:value-type="percentage" office:value="0.63846928499496503" table:style-name="ce15">
                    <text:p>63.85%</text:p>
                  </table:table-cell>
                  <table:table-cell table:style-name="ce17"/>
                  <table:table-cell office:value-type="percentage" office:value="0.51552791878172599" table:style-name="ce15">
                    <text:p>51.55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749" table:style-name="ce4">
                    <text:p><text:s/>749<text:s/></text:p>
                  </table:table-cell>
                  <table:table-cell office:value-type="percentage" office:value="4.0214477211795198E-3" table:style-name="ce16">
                    <text:p>0.4%</text:p>
                  </table:table-cell>
                  <table:table-cell table:style-name="ce17"/>
                  <table:table-cell office:value-type="percentage" office:value="0.57093844601412702" table:style-name="ce13">
                    <text:p>57.09%</text:p>
                  </table:table-cell>
                  <table:table-cell office:value-type="percentage" office:value="7.83953255963864E-2" table:style-name="ce14">
                    <text:p>(7.84%)</text:p>
                  </table:table-cell>
                  <table:table-cell office:value-type="percentage" office:value="4.7892760734939303E-2" table:style-name="ce15">
                    <text:p>4.79%</text:p>
                  </table:table-cell>
                  <table:table-cell office:value-type="percentage" office:value="0.43592330978809302" table:style-name="ce15">
                    <text:p>43.59%</text:p>
                  </table:table-cell>
                  <table:table-cell office:value-type="percentage" office:value="0.62764883955600403" table:style-name="ce15">
                    <text:p>62.76%</text:p>
                  </table:table-cell>
                  <table:table-cell table:style-name="ce17"/>
                  <table:table-cell office:value-type="percentage" office:value="0.50735431472081205" table:style-name="ce15">
                    <text:p>50.74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32" table:style-name="ce4">
                    <text:p><text:s/>732<text:s/></text:p>
                  </table:table-cell>
                  <table:table-cell office:value-type="percentage" office:value="-9.4722598105547694E-3" table:style-name="ce16">
                    <text:p>-0.9%</text:p>
                  </table:table-cell>
                  <table:table-cell table:style-name="ce17"/>
                  <table:table-cell office:value-type="percentage" office:value="0.54410282258064502" table:style-name="ce13">
                    <text:p>54.41%</text:p>
                  </table:table-cell>
                  <table:table-cell office:value-type="percentage" office:value="0.14139849227771001" table:style-name="ce14">
                    <text:p>(14.14%)</text:p>
                  </table:table-cell>
                  <table:table-cell office:value-type="percentage" office:value="-6.9510537743241604E-2" table:style-name="ce15">
                    <text:p>-6.95%</text:p>
                  </table:table-cell>
                  <table:table-cell office:value-type="percentage" office:value="0.33266129032258102" table:style-name="ce15">
                    <text:p>33.27%</text:p>
                  </table:table-cell>
                  <table:table-cell office:value-type="percentage" office:value="0.62802419354838701" table:style-name="ce15">
                    <text:p>62.80%</text:p>
                  </table:table-cell>
                  <table:table-cell table:style-name="ce17"/>
                  <table:table-cell office:value-type="percentage" office:value="0.59520495951416996" table:style-name="ce15">
                    <text:p>59.52%</text:p>
                  </table:table-cell>
                  <table:table-cell table:number-columns-repeated="16367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730" table:style-name="ce61">
                    <text:p><text:s/>730<text:s/></text:p>
                  </table:table-cell>
                  <table:table-cell office:value-type="percentage" office:value="-1.74966352624495E-2" table:style-name="ce62">
                    <text:p>-1.7%</text:p>
                  </table:table-cell>
                  <table:table-cell table:style-name="ce63"/>
                  <table:table-cell office:value-type="percentage" office:value="0.51241134751773099" table:style-name="ce64">
                    <text:p>51.24%</text:p>
                  </table:table-cell>
                  <table:table-cell office:value-type="percentage" office:value="0.20874339499925201" table:style-name="ce65">
                    <text:p>(20.87%)</text:p>
                  </table:table-cell>
                  <table:table-cell office:value-type="percentage" office:value="-0.109793937035115" table:style-name="ce66">
                    <text:p>-10.98%</text:p>
                  </table:table-cell>
                  <table:table-cell office:value-type="percentage" office:value="0.19959473150962501" table:style-name="ce66">
                    <text:p>19.96%</text:p>
                  </table:table-cell>
                  <table:table-cell office:value-type="percentage" office:value="0.62816616008105397" table:style-name="ce66">
                    <text:p>62.82%</text:p>
                  </table:table-cell>
                  <table:table-cell table:style-name="ce63"/>
                  <table:table-cell office:value-type="percentage" office:value="0.60353912601626003" table:style-name="ce66">
                    <text:p>60.35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9024696356275297" table:style-name="ce15">
                    <text:p>59.02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8551307847082501" table:style-name="ce15">
                    <text:p>58.55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48451059535822399" table:style-name="ce15">
                    <text:p>48.45%</text:p>
                  </table:table-cell>
                  <table:table-cell table:number-columns-repeated="16367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9608064516129" table:style-name="ce15">
                    <text:p>59.61%</text:p>
                  </table:table-cell>
                  <table:table-cell table:number-columns-repeated="16367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0.59585015136226005" table:style-name="ce15">
            <text:p>59.59%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17"/>
          <table:table-cell table:style-name="ce4"/>
          <table:table-cell table:style-name="ce5"/>
          <table:table-cell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17"/>
            <table:table-cell office:value-type="float" office:value="153" table:style-name="ce4">
              <text:p><text:s/>153<text:s/></text:p>
            </table:table-cell>
            <table:table-cell office:value-type="percentage" office:value="-0.14044943820224701" table:style-name="ce16">
              <text:p>-14.0%</text:p>
            </table:table-cell>
            <table:table-cell table:style-name="ce17"/>
            <table:table-cell office:value-type="percentage" office:value="4.13014721684292E-2" table:style-name="ce13">
              <text:p>4.13%</text:p>
            </table:table-cell>
            <table:table-cell office:value-type="percentage" office:value="6.68277884151652E-3" table:style-name="ce14">
              <text:p>(0.67%)</text:p>
            </table:table-cell>
            <table:table-cell office:value-type="percentage" office:value="6.6691235265566003E-3" table:style-name="ce15">
              <text:p>0.67%</text:p>
            </table:table-cell>
            <table:table-cell office:value-type="percentage" office:value="2.9204431017119802E-2" table:style-name="ce15">
              <text:p>2.92%</text:p>
            </table:table-cell>
            <table:table-cell office:value-type="percentage" office:value="5.3427419354838697E-2" table:style-name="ce15">
              <text:p>5.34%</text:p>
            </table:table-cell>
            <table:table-cell table:style-name="ce17"/>
            <table:table-cell office:value-type="percentage" office:value="3.3593378182616401E-2" table:style-name="ce15">
              <text:p>3.36%</text:p>
            </table:table-cell>
            <table:table-cell table:number-columns-repeated="16367" table:style-name="ce19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6" table:style-name="ce4">
                    <text:p><text:s/>66<text:s/></text:p>
                  </table:table-cell>
                  <table:table-cell office:value-type="percentage" office:value="-0.164556962025316" table:style-name="ce16">
                    <text:p>-16.5%</text:p>
                  </table:table-cell>
                  <table:table-cell table:style-name="ce17"/>
                  <table:table-cell office:value-type="percentage" office:value="3.62537764350453E-2" table:style-name="ce13">
                    <text:p>3.63%</text:p>
                  </table:table-cell>
                  <table:table-cell office:value-type="percentage" office:value="1.42418284226898E-3" table:style-name="ce14">
                    <text:p>(0.14%)</text:p>
                  </table:table-cell>
                  <table:table-cell office:value-type="percentage" office:value="-2.14907198814898E-3" table:style-name="ce15">
                    <text:p>-0.21%</text:p>
                  </table:table-cell>
                  <table:table-cell office:value-type="percentage" office:value="3.4239677744209503E-2" table:style-name="ce15">
                    <text:p>3.42%</text:p>
                  </table:table-cell>
                  <table:table-cell office:value-type="percentage" office:value="3.7260825780463198E-2" table:style-name="ce15">
                    <text:p>3.73%</text:p>
                  </table:table-cell>
                  <table:table-cell table:style-name="ce17"/>
                  <table:table-cell office:value-type="percentage" office:value="3.7250762970498501E-2" table:style-name="ce15">
                    <text:p>3.73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9" table:style-name="ce4">
                    <text:p><text:s/>79<text:s/></text:p>
                  </table:table-cell>
                  <table:table-cell office:value-type="percentage" office:value="8.2191780821917901E-2" table:style-name="ce16">
                    <text:p>8.2%</text:p>
                  </table:table-cell>
                  <table:table-cell table:style-name="ce17"/>
                  <table:table-cell office:value-type="percentage" office:value="3.8383838383838402E-2" table:style-name="ce13">
                    <text:p>3.84%</text:p>
                  </table:table-cell>
                  <table:table-cell office:value-type="percentage" office:value="2.4742320634173502E-3" table:style-name="ce14">
                    <text:p>(0.25%)</text:p>
                  </table:table-cell>
                  <table:table-cell office:value-type="percentage" office:value="2.30660261148066E-3" table:style-name="ce15">
                    <text:p>0.23%</text:p>
                  </table:table-cell>
                  <table:table-cell office:value-type="percentage" office:value="3.5353535353535401E-2" table:style-name="ce15">
                    <text:p>3.54%</text:p>
                  </table:table-cell>
                  <table:table-cell office:value-type="percentage" office:value="4.1414141414141403E-2" table:style-name="ce15">
                    <text:p>4.14%</text:p>
                  </table:table-cell>
                  <table:table-cell table:style-name="ce17"/>
                  <table:table-cell office:value-type="percentage" office:value="3.4994918699187E-2" table:style-name="ce15">
                    <text:p>3.50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65" table:style-name="ce4">
                    <text:p><text:s/>65<text:s/></text:p>
                  </table:table-cell>
                  <table:table-cell office:value-type="percentage" office:value="-2.9850746268656699E-2" table:style-name="ce16">
                    <text:p>-3.0%</text:p>
                  </table:table-cell>
                  <table:table-cell table:style-name="ce17"/>
                  <table:table-cell office:value-type="percentage" office:value="3.4072580645161298E-2" table:style-name="ce13">
                    <text:p>3.41%</text:p>
                  </table:table-cell>
                  <table:table-cell office:value-type="percentage" office:value="4.2410653161215001E-3" table:style-name="ce14">
                    <text:p>(0.42%)</text:p>
                  </table:table-cell>
                  <table:table-cell office:value-type="percentage" office:value="9.0879631148885903E-4" table:style-name="ce15">
                    <text:p>0.09%</text:p>
                  </table:table-cell>
                  <table:table-cell office:value-type="percentage" office:value="3.0241935483871E-2" table:style-name="ce15">
                    <text:p>3.02%</text:p>
                  </table:table-cell>
                  <table:table-cell office:value-type="percentage" office:value="4.13306451612903E-2" table:style-name="ce15">
                    <text:p>4.13%</text:p>
                  </table:table-cell>
                  <table:table-cell table:style-name="ce17"/>
                  <table:table-cell office:value-type="percentage" office:value="3.2168870803662299E-2" table:style-name="ce15">
                    <text:p>3.22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0.28571428571428598" table:style-name="ce16">
                    <text:p>28.6%</text:p>
                  </table:table-cell>
                  <table:table-cell table:style-name="ce17"/>
                  <table:table-cell office:value-type="percentage" office:value="4.2547834843907402E-2" table:style-name="ce13">
                    <text:p>4.25%</text:p>
                  </table:table-cell>
                  <table:table-cell office:value-type="percentage" office:value="9.7072801214644205E-3" table:style-name="ce14">
                    <text:p>(0.97%)</text:p>
                  </table:table-cell>
                  <table:table-cell office:value-type="percentage" office:value="8.2838754530444106E-3" table:style-name="ce15">
                    <text:p>0.83%</text:p>
                  </table:table-cell>
                  <table:table-cell office:value-type="percentage" office:value="2.9204431017119802E-2" table:style-name="ce15">
                    <text:p>2.92%</text:p>
                  </table:table-cell>
                  <table:table-cell office:value-type="percentage" office:value="5.2366565961732101E-2" table:style-name="ce15">
                    <text:p>5.24%</text:p>
                  </table:table-cell>
                  <table:table-cell table:style-name="ce17"/>
                  <table:table-cell office:value-type="percentage" office:value="3.3236040609137103E-2" table:style-name="ce15">
                    <text:p>3.32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83" table:style-name="ce4">
                    <text:p><text:s/>83<text:s/></text:p>
                  </table:table-cell>
                  <table:table-cell office:value-type="percentage" office:value="0.27692307692307699" table:style-name="ce16">
                    <text:p>27.7%</text:p>
                  </table:table-cell>
                  <table:table-cell table:style-name="ce17"/>
                  <table:table-cell office:value-type="percentage" office:value="4.3592330978809303E-2" table:style-name="ce13">
                    <text:p>4.36%</text:p>
                  </table:table-cell>
                  <table:table-cell office:value-type="percentage" office:value="4.2453448976715697E-3" table:style-name="ce14">
                    <text:p>(0.42%)</text:p>
                  </table:table-cell>
                  <table:table-cell office:value-type="percentage" office:value="8.8207573747483697E-3" table:style-name="ce15">
                    <text:p>0.88%</text:p>
                  </table:table-cell>
                  <table:table-cell office:value-type="percentage" office:value="3.8345105953582197E-2" table:style-name="ce15">
                    <text:p>3.83%</text:p>
                  </table:table-cell>
                  <table:table-cell office:value-type="percentage" office:value="4.8435923309788097E-2" table:style-name="ce15">
                    <text:p>4.84%</text:p>
                  </table:table-cell>
                  <table:table-cell table:style-name="ce17"/>
                  <table:table-cell office:value-type="percentage" office:value="3.37284263959391E-2" table:style-name="ce15">
                    <text:p>3.37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85" table:style-name="ce4">
                    <text:p><text:s/>85<text:s/></text:p>
                  </table:table-cell>
                  <table:table-cell office:value-type="percentage" office:value="0.133333333333333" table:style-name="ce16">
                    <text:p>13.3%</text:p>
                  </table:table-cell>
                  <table:table-cell table:style-name="ce17"/>
                  <table:table-cell office:value-type="percentage" office:value="4.9395161290322599E-2" table:style-name="ce13">
                    <text:p>4.94%</text:p>
                  </table:table-cell>
                  <table:table-cell office:value-type="percentage" office:value="3.7718320431188901E-3" table:style-name="ce14">
                    <text:p>(0.38%)</text:p>
                  </table:table-cell>
                  <table:table-cell office:value-type="percentage" office:value="1.4577347525140401E-2" table:style-name="ce15">
                    <text:p>1.46%</text:p>
                  </table:table-cell>
                  <table:table-cell office:value-type="percentage" office:value="4.4354838709677401E-2" table:style-name="ce15">
                    <text:p>4.44%</text:p>
                  </table:table-cell>
                  <table:table-cell office:value-type="percentage" office:value="5.3427419354838697E-2" table:style-name="ce15">
                    <text:p>5.34%</text:p>
                  </table:table-cell>
                  <table:table-cell table:style-name="ce17"/>
                  <table:table-cell office:value-type="percentage" office:value="3.3773279352226702E-2" table:style-name="ce15">
                    <text:p>3.38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79" table:style-name="ce61">
                    <text:p><text:s/>79<text:s/></text:p>
                  </table:table-cell>
                  <table:table-cell office:value-type="percentage" office:value="0.338983050847458" table:style-name="ce62">
                    <text:p>33.9%</text:p>
                  </table:table-cell>
                  <table:table-cell table:style-name="ce63"/>
                  <table:table-cell office:value-type="percentage" office:value="4.6099290780141799E-2" table:style-name="ce64">
                    <text:p>4.61%</text:p>
                  </table:table-cell>
                  <table:table-cell office:value-type="percentage" office:value="2.4118299319631398E-3" table:style-name="ce65">
                    <text:p>(0.24%)</text:p>
                  </table:table-cell>
                  <table:table-cell office:value-type="percentage" office:value="1.4849290780141799E-2" table:style-name="ce66">
                    <text:p>1.48%</text:p>
                  </table:table-cell>
                  <table:table-cell office:value-type="percentage" office:value="4.3566362715298901E-2" table:style-name="ce66">
                    <text:p>4.36%</text:p>
                  </table:table-cell>
                  <table:table-cell office:value-type="percentage" office:value="4.8632218844984802E-2" table:style-name="ce66">
                    <text:p>4.86%</text:p>
                  </table:table-cell>
                  <table:table-cell table:style-name="ce63"/>
                  <table:table-cell office:value-type="percentage" office:value="3.0312499999999999E-2" table:style-name="ce66">
                    <text:p>3.03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4755060728744902E-2" table:style-name="ce15">
                    <text:p>3.48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3910965794768599E-2" table:style-name="ce15">
                    <text:p>3.39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7684157416750803E-2" table:style-name="ce15">
                    <text:p>3.77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6179435483871002E-2" table:style-name="ce15">
                    <text:p>3.62%</text:p>
                  </table:table-cell>
                  <table:table-cell table:number-columns-repeated="16367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3.5481836528758803E-2" table:style-name="ce15">
            <text:p>3.55%</text:p>
          </table:table-cell>
          <table:table-cell table:number-columns-repeated="16367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2" table:style-name="ce21"/>
          <table:table-cell table:number-columns-repeated="7" table:style-name="ce22"/>
          <table:table-cell table:style-name="ce6"/>
          <table:table-cell table:style-name="ce23"/>
          <table:table-cell table:number-columns-repeated="5" table:style-name="ce22"/>
          <table:table-cell table:number-columns-repeated="16367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4.成長率、增減值：與去年同期比較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5.日看診率＝該日看診院所數/該月總院所數(當月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日看診率/該月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日看診率/該年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6.假日看診率＝假日看診診所數/該月看診診所總數(當月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7.最大值、最小值、標準差：以日看診率計算該區間之分布情形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1__東區" table:style-name="ta2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4" table:default-cell-style-name="ce3"/>
        <table:table-column table:style-name="co2" table:default-cell-style-name="ce3"/>
        <table:table-column table:style-name="co5" table:default-cell-style-name="ce4"/>
        <table:table-column table:style-name="co2" table:default-cell-style-name="ce3"/>
        <table:table-column table:style-name="co15" table:default-cell-style-name="ce3"/>
        <table:table-column table:style-name="co16" table:default-cell-style-name="ce3"/>
        <table:table-column table:style-name="co2" table:default-cell-style-name="ce3"/>
        <table:table-column table:style-name="co8" table:default-cell-style-name="ce5"/>
        <table:table-column table:style-name="co6" table:default-cell-style-name="ce5"/>
        <table:table-column table:style-name="co9" table:default-cell-style-name="ce3"/>
        <table:table-column table:style-name="co10" table:number-columns-repeated="2" table:default-cell-style-name="ce3"/>
        <table:table-column-group>
          <table:table-column table:style-name="co11" table:default-cell-style-name="ce3"/>
          <table:table-column table:style-name="co17" table:default-cell-style-name="ce3"/>
        </table:table-column-group>
        <table:table-column table:style-name="co10" table:default-cell-style-name="ce3"/>
        <table:table-column table:style-name="co13" table:number-columns-repeated="16366" table:default-cell-style-name="ce3"/>
        <table:table-row table:style-name="ro1">
          <table:table-cell office:value-type="string" table:style-name="ce1">
            <text:p>指標1、東區「牙醫基層」假日看診率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4" table:style-name="ce3"/>
          <table:table-cell table:number-columns-repeated="2" table:style-name="ce5"/>
          <table:table-cell table:number-columns-repeated="16372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1" table:style-name="ce113">
            <text:p>看診診所數</text:p>
          </table:table-cell>
          <table:covered-table-cell/>
          <table:table-cell table:style-name="ce7"/>
          <table:table-cell office:value-type="string" table:number-columns-spanned="7" table:number-rows-spanned="1" table:style-name="ce78">
            <text:p>看診率</text:p>
          </table:table-cell>
          <table:covered-table-cell table:number-columns-repeated="6"/>
          <table:table-cell table:number-columns-repeated="16367"/>
        </table:table-row>
        <table:table-row table:style-name="ro9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number-columns-spanned="1" table:number-rows-spanned="2" table:style-name="ce115">
            <text:p>值</text:p>
          </table:table-cell>
          <table:table-cell office:value-type="string" table:number-columns-spanned="1" table:number-rows-spanned="2" table:style-name="ce115">
            <text:p>成長率</text:p>
          </table:table-cell>
          <table:table-cell table:style-name="ce8"/>
          <table:table-cell office:value-type="string" table:number-columns-spanned="5" table:number-rows-spanned="1" table:style-name="ce84">
            <text:p>值</text:p>
          </table:table-cell>
          <table:covered-table-cell table:number-columns-repeated="4"/>
          <table:table-cell table:style-name="ce28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7"/>
        </table:table-row>
        <table:table-row table:style-name="ro4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8"/>
          <table:table-cell office:value-type="string" table:style-name="ce70">
            <text:p>平均值</text:p>
          </table:table-cell>
          <table:table-cell office:value-type="string" table:style-name="ce71">
            <text:p>(標準差)</text:p>
          </table:table-cell>
          <table:table-cell office:value-type="string" table:style-name="ce70">
            <text:p>去年同期</text:p>
            <text:p>增減值</text:p>
          </table:table-cell>
          <table:table-cell office:value-type="string" table:style-name="ce72">
            <text:p>最小值</text:p>
          </table:table-cell>
          <table:table-cell office:value-type="string" table:style-name="ce72">
            <text:p>最大值</text:p>
          </table:table-cell>
          <table:table-cell table:style-name="ce9"/>
          <table:covered-table-cell/>
          <table:table-cell table:number-columns-repeated="16367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number-columns-repeated="5"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17"/>
            <table:table-cell office:value-type="float" office:value="76" table:style-name="ce4">
              <text:p><text:s/>76<text:s/></text:p>
            </table:table-cell>
            <table:table-cell office:value-type="percentage" office:value="-0.05" table:style-name="ce16">
              <text:p>-5.0%</text:p>
            </table:table-cell>
            <table:table-cell table:style-name="ce17"/>
            <table:table-cell office:value-type="percentage" office:value="0.40070946395562701" table:style-name="ce13">
              <text:p>40.07%</text:p>
            </table:table-cell>
            <table:table-cell office:value-type="percentage" office:value="8.6894651897288594E-2" table:style-name="ce14">
              <text:p>(8.69%)</text:p>
            </table:table-cell>
            <table:table-cell office:value-type="percentage" office:value="-1.90238014198401E-2" table:style-name="ce15">
              <text:p>-1.90%</text:p>
            </table:table-cell>
            <table:table-cell office:value-type="percentage" office:value="0.16513761467889901" table:style-name="ce15">
              <text:p>16.51%</text:p>
            </table:table-cell>
            <table:table-cell office:value-type="percentage" office:value="0.51376146788990795" table:style-name="ce15">
              <text:p>51.38%</text:p>
            </table:table-cell>
            <table:table-cell table:style-name="ce17"/>
            <table:table-cell office:value-type="percentage" office:value="0.40714126741420298" table:style-name="ce15">
              <text:p>40.71%</text:p>
            </table:table-cell>
            <table:table-cell table:number-columns-repeated="16367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66" table:style-name="ce4">
                    <text:p><text:s/>66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.45636363636363603" table:style-name="ce13">
                    <text:p>45.64%</text:p>
                  </table:table-cell>
                  <table:table-cell office:value-type="percentage" office:value="2.1704247975115099E-2" table:style-name="ce14">
                    <text:p>(2.17%)</text:p>
                  </table:table-cell>
                  <table:table-cell office:value-type="percentage" office:value="4.5287739783152498E-3" table:style-name="ce15">
                    <text:p>0.45%</text:p>
                  </table:table-cell>
                  <table:table-cell office:value-type="percentage" office:value="0.41818181818181799" table:style-name="ce15">
                    <text:p>41.82%</text:p>
                  </table:table-cell>
                  <table:table-cell office:value-type="percentage" office:value="0.472727272727273" table:style-name="ce15">
                    <text:p>47.27%</text:p>
                  </table:table-cell>
                  <table:table-cell table:style-name="ce17"/>
                  <table:table-cell office:value-type="percentage" office:value="0.43827981651376102" table:style-name="ce15">
                    <text:p>43.83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5" table:style-name="ce4">
                    <text:p><text:s/>65<text:s/></text:p>
                  </table:table-cell>
                  <table:table-cell office:value-type="percentage" office:value="-4.4117647058823498E-2" table:style-name="ce16">
                    <text:p>-4.4%</text:p>
                  </table:table-cell>
                  <table:table-cell table:style-name="ce17"/>
                  <table:table-cell office:value-type="percentage" office:value="0.33027522935779802" table:style-name="ce13">
                    <text:p>33.03%</text:p>
                  </table:table-cell>
                  <table:table-cell office:value-type="percentage" office:value="0.14271879987251401" table:style-name="ce14">
                    <text:p>(14.27%)</text:p>
                  </table:table-cell>
                  <table:table-cell office:value-type="percentage" office:value="-5.1669215086646202E-2" table:style-name="ce15">
                    <text:p>-5.17%</text:p>
                  </table:table-cell>
                  <table:table-cell office:value-type="percentage" office:value="0.16513761467889901" table:style-name="ce15">
                    <text:p>16.51%</text:p>
                  </table:table-cell>
                  <table:table-cell office:value-type="percentage" office:value="0.48623853211009199" table:style-name="ce15">
                    <text:p>48.62%</text:p>
                  </table:table-cell>
                  <table:table-cell table:style-name="ce17"/>
                  <table:table-cell office:value-type="percentage" office:value="0.37048611111111102" table:style-name="ce15">
                    <text:p>37.05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1" table:style-name="ce4">
                    <text:p><text:s/>61<text:s/></text:p>
                  </table:table-cell>
                  <table:table-cell office:value-type="percentage" office:value="-7.5757575757575801E-2" table:style-name="ce16">
                    <text:p>-7.6%</text:p>
                  </table:table-cell>
                  <table:table-cell table:style-name="ce17"/>
                  <table:table-cell office:value-type="percentage" office:value="0.41284403669724801" table:style-name="ce13">
                    <text:p>41.28%</text:p>
                  </table:table-cell>
                  <table:table-cell office:value-type="percentage" office:value="3.3499850611936798E-2" table:style-name="ce14">
                    <text:p>(3.35%)</text:p>
                  </table:table-cell>
                  <table:table-cell office:value-type="percentage" office:value="-2.56880733944954E-2" table:style-name="ce15">
                    <text:p>-2.57%</text:p>
                  </table:table-cell>
                  <table:table-cell office:value-type="percentage" office:value="0.37614678899082599" table:style-name="ce15">
                    <text:p>37.61%</text:p>
                  </table:table-cell>
                  <table:table-cell office:value-type="percentage" office:value="0.44954128440367003" table:style-name="ce15">
                    <text:p>44.95%</text:p>
                  </table:table-cell>
                  <table:table-cell table:style-name="ce17"/>
                  <table:table-cell office:value-type="percentage" office:value="0.42537614678899099" table:style-name="ce15">
                    <text:p>42.54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6" table:style-name="ce4">
                    <text:p><text:s/>66<text:s/></text:p>
                  </table:table-cell>
                  <table:table-cell office:value-type="percentage" office:value="1.53846153846153E-2" table:style-name="ce16">
                    <text:p>1.5%</text:p>
                  </table:table-cell>
                  <table:table-cell table:style-name="ce17"/>
                  <table:table-cell office:value-type="percentage" office:value="0.41513761467889898" table:style-name="ce13">
                    <text:p>41.51%</text:p>
                  </table:table-cell>
                  <table:table-cell office:value-type="percentage" office:value="0.126763850807111" table:style-name="ce14">
                    <text:p>(12.68%)</text:p>
                  </table:table-cell>
                  <table:table-cell office:value-type="percentage" office:value="9.1743119266054496E-3" table:style-name="ce15">
                    <text:p>0.92%</text:p>
                  </table:table-cell>
                  <table:table-cell office:value-type="percentage" office:value="0.22935779816513799" table:style-name="ce15">
                    <text:p>22.94%</text:p>
                  </table:table-cell>
                  <table:table-cell office:value-type="percentage" office:value="0.51376146788990795" table:style-name="ce15">
                    <text:p>51.38%</text:p>
                  </table:table-cell>
                  <table:table-cell table:style-name="ce17"/>
                  <table:table-cell office:value-type="percentage" office:value="0.393784403669725" table:style-name="ce15">
                    <text:p>39.38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62" table:style-name="ce4">
                    <text:p><text:s/>62<text:s/></text:p>
                  </table:table-cell>
                  <table:table-cell office:value-type="percentage" office:value="-4.6153846153846101E-2" table:style-name="ce16">
                    <text:p>-4.6%</text:p>
                  </table:table-cell>
                  <table:table-cell table:style-name="ce17"/>
                  <table:table-cell office:value-type="percentage" office:value="0.41851851851851901" table:style-name="ce13">
                    <text:p>41.85%</text:p>
                  </table:table-cell>
                  <table:table-cell office:value-type="percentage" office:value="5.9432616799560002E-2" table:style-name="ce14">
                    <text:p>(5.94%)</text:p>
                  </table:table-cell>
                  <table:table-cell office:value-type="percentage" office:value="2.2188243289160699E-2" table:style-name="ce15">
                    <text:p>2.22%</text:p>
                  </table:table-cell>
                  <table:table-cell office:value-type="percentage" office:value="0.33333333333333298" table:style-name="ce15">
                    <text:p>33.33%</text:p>
                  </table:table-cell>
                  <table:table-cell office:value-type="percentage" office:value="0.48148148148148101" table:style-name="ce15">
                    <text:p>48.15%</text:p>
                  </table:table-cell>
                  <table:table-cell table:style-name="ce17"/>
                  <table:table-cell office:value-type="percentage" office:value="0.38444036697247702" table:style-name="ce15">
                    <text:p>38.44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59" table:style-name="ce4">
                    <text:p><text:s/>59<text:s/></text:p>
                  </table:table-cell>
                  <table:table-cell office:value-type="percentage" office:value="-9.2307692307692299E-2" table:style-name="ce16">
                    <text:p>-9.2%</text:p>
                  </table:table-cell>
                  <table:table-cell table:style-name="ce17"/>
                  <table:table-cell office:value-type="percentage" office:value="0.37962962962962998" table:style-name="ce13">
                    <text:p>37.96%</text:p>
                  </table:table-cell>
                  <table:table-cell office:value-type="percentage" office:value="8.6199012615857704E-2" table:style-name="ce14">
                    <text:p>(8.62%)</text:p>
                  </table:table-cell>
                  <table:table-cell office:value-type="percentage" office:value="-5.38566089024805E-2" table:style-name="ce15">
                    <text:p>-5.39%</text:p>
                  </table:table-cell>
                  <table:table-cell office:value-type="percentage" office:value="0.25925925925925902" table:style-name="ce15">
                    <text:p>25.93%</text:p>
                  </table:table-cell>
                  <table:table-cell office:value-type="percentage" office:value="0.46296296296296302" table:style-name="ce15">
                    <text:p>46.30%</text:p>
                  </table:table-cell>
                  <table:table-cell table:style-name="ce17"/>
                  <table:table-cell office:value-type="percentage" office:value="0.42048165137614701" table:style-name="ce15">
                    <text:p>42.05%</text:p>
                  </table:table-cell>
                  <table:table-cell table:number-columns-repeated="16367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58" table:style-name="ce61">
                    <text:p><text:s/>58<text:s/></text:p>
                  </table:table-cell>
                  <table:table-cell office:value-type="percentage" office:value="-4.91803278688525E-2" table:style-name="ce62">
                    <text:p>-4.9%</text:p>
                  </table:table-cell>
                  <table:table-cell table:style-name="ce63"/>
                  <table:table-cell office:value-type="percentage" office:value="0.37383177570093501" table:style-name="ce64">
                    <text:p>37.38%</text:p>
                  </table:table-cell>
                  <table:table-cell office:value-type="percentage" office:value="9.1251205706397595E-2" table:style-name="ce65">
                    <text:p>(9.13%)</text:p>
                  </table:table-cell>
                  <table:table-cell office:value-type="percentage" office:value="-5.7360884849524202E-2" table:style-name="ce66">
                    <text:p>-5.74%</text:p>
                  </table:table-cell>
                  <table:table-cell office:value-type="percentage" office:value="0.242990654205607" table:style-name="ce66">
                    <text:p>24.30%</text:p>
                  </table:table-cell>
                  <table:table-cell office:value-type="percentage" office:value="0.44859813084112099" table:style-name="ce66">
                    <text:p>44.86%</text:p>
                  </table:table-cell>
                  <table:table-cell table:style-name="ce63"/>
                  <table:table-cell office:value-type="percentage" office:value="0.41825688073394501" table:style-name="ce66">
                    <text:p>41.83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43385454545454499" table:style-name="ce15">
                    <text:p>43.39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44940366972477103" table:style-name="ce15">
                    <text:p>44.94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35373853211009199" table:style-name="ce15">
                    <text:p>35.37%</text:p>
                  </table:table-cell>
                  <table:table-cell table:number-columns-repeated="16367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42680000000000001" table:style-name="ce15">
                    <text:p>42.68%</text:p>
                  </table:table-cell>
                  <table:table-cell table:number-columns-repeated="16367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0.42547727272727298" table:style-name="ce15">
            <text:p>42.55%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17"/>
          <table:table-cell table:style-name="ce4"/>
          <table:table-cell table:style-name="ce5"/>
          <table:table-cell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17"/>
            <table:table-cell office:value-type="float" office:value="24" table:style-name="ce4">
              <text:p><text:s/>24<text:s/></text:p>
            </table:table-cell>
            <table:table-cell office:value-type="percentage" office:value="-0.14285714285714299" table:style-name="ce16">
              <text:p>-14.3%</text:p>
            </table:table-cell>
            <table:table-cell table:style-name="ce17"/>
            <table:table-cell office:value-type="percentage" office:value="5.7200493892597098E-2" table:style-name="ce13">
              <text:p>5.72%</text:p>
            </table:table-cell>
            <table:table-cell office:value-type="percentage" office:value="2.3474148247532599E-2" table:style-name="ce14">
              <text:p>(2.35%)</text:p>
            </table:table-cell>
            <table:table-cell office:value-type="percentage" office:value="1.7711310519621701E-2" table:style-name="ce15">
              <text:p>1.77%</text:p>
            </table:table-cell>
            <table:table-cell office:value-type="percentage" office:value="1.8181818181818198E-2" table:style-name="ce15">
              <text:p>1.82%</text:p>
            </table:table-cell>
            <table:table-cell office:value-type="percentage" office:value="0.10280373831775701" table:style-name="ce15">
              <text:p>10.28%</text:p>
            </table:table-cell>
            <table:table-cell table:style-name="ce17"/>
            <table:table-cell office:value-type="percentage" office:value="3.83045078717862E-2" table:style-name="ce15">
              <text:p>3.83%</text:p>
            </table:table-cell>
            <table:table-cell table:number-columns-repeated="16367" table:style-name="ce19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8" table:style-name="ce4">
                    <text:p><text:s/>8<text:s/></text:p>
                  </table:table-cell>
                  <table:table-cell office:value-type="percentage" office:value="-0.33333333333333298" table:style-name="ce16">
                    <text:p>-33.3%</text:p>
                  </table:table-cell>
                  <table:table-cell table:style-name="ce17"/>
                  <table:table-cell office:value-type="percentage" office:value="3.6363636363636397E-2" table:style-name="ce13">
                    <text:p>3.64%</text:p>
                  </table:table-cell>
                  <table:table-cell office:value-type="percentage" office:value="2.0994555243259098E-2" table:style-name="ce14">
                    <text:p>(2.10%)</text:p>
                  </table:table-cell>
                  <table:table-cell office:value-type="percentage" office:value="-9.5079232693911601E-3" table:style-name="ce15">
                    <text:p>-0.95%</text:p>
                  </table:table-cell>
                  <table:table-cell office:value-type="percentage" office:value="1.8181818181818198E-2" table:style-name="ce15">
                    <text:p>1.82%</text:p>
                  </table:table-cell>
                  <table:table-cell office:value-type="percentage" office:value="5.4545454545454501E-2" table:style-name="ce15">
                    <text:p>5.45%</text:p>
                  </table:table-cell>
                  <table:table-cell table:style-name="ce17"/>
                  <table:table-cell office:value-type="percentage" office:value="4.44954128440367E-2" table:style-name="ce15">
                    <text:p>4.45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4" table:style-name="ce16">
                    <text:p>40.0%</text:p>
                  </table:table-cell>
                  <table:table-cell table:style-name="ce17"/>
                  <table:table-cell office:value-type="percentage" office:value="4.8165137614678902E-2" table:style-name="ce13">
                    <text:p>4.82%</text:p>
                  </table:table-cell>
                  <table:table-cell office:value-type="percentage" office:value="3.1224125163092E-2" table:style-name="ce14">
                    <text:p>(3.12%)</text:p>
                  </table:table-cell>
                  <table:table-cell office:value-type="percentage" office:value="1.57577302072715E-2" table:style-name="ce15">
                    <text:p>1.58%</text:p>
                  </table:table-cell>
                  <table:table-cell office:value-type="percentage" office:value="1.8348623853211E-2" table:style-name="ce15">
                    <text:p>1.83%</text:p>
                  </table:table-cell>
                  <table:table-cell office:value-type="percentage" office:value="9.1743119266055106E-2" table:style-name="ce15">
                    <text:p>9.17%</text:p>
                  </table:table-cell>
                  <table:table-cell table:style-name="ce17"/>
                  <table:table-cell office:value-type="percentage" office:value="3.1435185185185198E-2" table:style-name="ce15">
                    <text:p>3.14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0" table:style-name="ce4">
                    <text:p><text:s/>10<text:s/></text:p>
                  </table:table-cell>
                  <table:table-cell office:value-type="percentage" office:value="-0.230769230769231" table:style-name="ce16">
                    <text:p>-23.1%</text:p>
                  </table:table-cell>
                  <table:table-cell table:style-name="ce17"/>
                  <table:table-cell office:value-type="percentage" office:value="4.95412844036697E-2" table:style-name="ce13">
                    <text:p>4.95%</text:p>
                  </table:table-cell>
                  <table:table-cell office:value-type="percentage" office:value="8.2057540458707907E-3" table:style-name="ce14">
                    <text:p>(0.82%)</text:p>
                  </table:table-cell>
                  <table:table-cell office:value-type="percentage" office:value="1.4678899082568799E-2" table:style-name="ce15">
                    <text:p>1.47%</text:p>
                  </table:table-cell>
                  <table:table-cell office:value-type="percentage" office:value="4.5871559633027498E-2" table:style-name="ce15">
                    <text:p>4.59%</text:p>
                  </table:table-cell>
                  <table:table-cell office:value-type="percentage" office:value="6.4220183486238494E-2" table:style-name="ce15">
                    <text:p>6.42%</text:p>
                  </table:table-cell>
                  <table:table-cell table:style-name="ce17"/>
                  <table:table-cell office:value-type="percentage" office:value="3.3816513761467902E-2" table:style-name="ce15">
                    <text:p>3.38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4" table:style-name="ce16">
                    <text:p>40.0%</text:p>
                  </table:table-cell>
                  <table:table-cell table:style-name="ce17"/>
                  <table:table-cell office:value-type="percentage" office:value="6.4220183486238494E-2" table:style-name="ce13">
                    <text:p>6.42%</text:p>
                  </table:table-cell>
                  <table:table-cell office:value-type="percentage" office:value="3.08853362029421E-2" table:style-name="ce14">
                    <text:p>(3.09%)</text:p>
                  </table:table-cell>
                  <table:table-cell office:value-type="percentage" office:value="2.7522935779816501E-2" table:style-name="ce15">
                    <text:p>2.75%</text:p>
                  </table:table-cell>
                  <table:table-cell office:value-type="percentage" office:value="1.8348623853211E-2" table:style-name="ce15">
                    <text:p>1.83%</text:p>
                  </table:table-cell>
                  <table:table-cell office:value-type="percentage" office:value="8.2568807339449504E-2" table:style-name="ce15">
                    <text:p>8.26%</text:p>
                  </table:table-cell>
                  <table:table-cell table:style-name="ce17"/>
                  <table:table-cell office:value-type="percentage" office:value="3.5596330275229397E-2" table:style-name="ce15">
                    <text:p>3.56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16666666666666699" table:style-name="ce16">
                    <text:p>16.7%</text:p>
                  </table:table-cell>
                  <table:table-cell table:style-name="ce17"/>
                  <table:table-cell office:value-type="percentage" office:value="6.2962962962962998E-2" table:style-name="ce13">
                    <text:p>6.30%</text:p>
                  </table:table-cell>
                  <table:table-cell office:value-type="percentage" office:value="1.7810540797843801E-2" table:style-name="ce14">
                    <text:p>(1.78%)</text:p>
                  </table:table-cell>
                  <table:table-cell office:value-type="percentage" office:value="2.3972137274889602E-2" table:style-name="ce15">
                    <text:p>2.40%</text:p>
                  </table:table-cell>
                  <table:table-cell office:value-type="percentage" office:value="3.7037037037037E-2" table:style-name="ce15">
                    <text:p>3.70%</text:p>
                  </table:table-cell>
                  <table:table-cell office:value-type="percentage" office:value="8.3333333333333301E-2" table:style-name="ce15">
                    <text:p>8.33%</text:p>
                  </table:table-cell>
                  <table:table-cell table:style-name="ce17"/>
                  <table:table-cell office:value-type="percentage" office:value="3.7821100917431197E-2" table:style-name="ce15">
                    <text:p>3.78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1" table:style-name="ce4">
                    <text:p><text:s/>11<text:s/></text:p>
                  </table:table-cell>
                  <table:table-cell office:value-type="percentage" office:value="-8.3333333333333398E-2" table:style-name="ce16">
                    <text:p>-8.3%</text:p>
                  </table:table-cell>
                  <table:table-cell table:style-name="ce17"/>
                  <table:table-cell office:value-type="percentage" office:value="6.0185185185185203E-2" table:style-name="ce13">
                    <text:p>6.02%</text:p>
                  </table:table-cell>
                  <table:table-cell office:value-type="percentage" office:value="1.9274685180242002E-2" table:style-name="ce14">
                    <text:p>(1.93%)</text:p>
                  </table:table-cell>
                  <table:table-cell office:value-type="percentage" office:value="1.79833503227999E-2" table:style-name="ce15">
                    <text:p>1.80%</text:p>
                  </table:table-cell>
                  <table:table-cell office:value-type="percentage" office:value="3.7037037037037E-2" table:style-name="ce15">
                    <text:p>3.70%</text:p>
                  </table:table-cell>
                  <table:table-cell office:value-type="percentage" office:value="8.3333333333333301E-2" table:style-name="ce15">
                    <text:p>8.33%</text:p>
                  </table:table-cell>
                  <table:table-cell table:style-name="ce17"/>
                  <table:table-cell office:value-type="percentage" office:value="4.09357798165138E-2" table:style-name="ce15">
                    <text:p>4.09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16" table:style-name="ce61">
                    <text:p><text:s/>16<text:s/></text:p>
                  </table:table-cell>
                  <table:table-cell office:value-type="percentage" office:value="0.77777777777777801" table:style-name="ce62">
                    <text:p>77.8%</text:p>
                  </table:table-cell>
                  <table:table-cell table:style-name="ce63"/>
                  <table:table-cell office:value-type="percentage" office:value="7.9439252336448593E-2" table:style-name="ce64">
                    <text:p>7.94%</text:p>
                  </table:table-cell>
                  <table:table-cell office:value-type="percentage" office:value="2.22474405873609E-2" table:style-name="ce65">
                    <text:p>(2.22%)</text:p>
                  </table:table-cell>
                  <table:table-cell office:value-type="percentage" office:value="3.3567692703421102E-2" table:style-name="ce66">
                    <text:p>3.36%</text:p>
                  </table:table-cell>
                  <table:table-cell office:value-type="percentage" office:value="5.60747663551402E-2" table:style-name="ce66">
                    <text:p>5.61%</text:p>
                  </table:table-cell>
                  <table:table-cell office:value-type="percentage" office:value="0.10280373831775701" table:style-name="ce66">
                    <text:p>10.28%</text:p>
                  </table:table-cell>
                  <table:table-cell table:style-name="ce63"/>
                  <table:table-cell office:value-type="percentage" office:value="4.44954128440367E-2" table:style-name="ce66">
                    <text:p>4.45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3509090909090898E-2" table:style-name="ce15">
                    <text:p>3.35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5596330275229397E-2" table:style-name="ce15">
                    <text:p>3.56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3371559633027501E-2" table:style-name="ce15">
                    <text:p>3.34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23272727272727E-2" table:style-name="ce15">
                    <text:p>4.23%</text:p>
                  </table:table-cell>
                  <table:table-cell table:number-columns-repeated="16367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3.3068181818181802E-2" table:style-name="ce15">
            <text:p>3.31%</text:p>
          </table:table-cell>
          <table:table-cell table:number-columns-repeated="16367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2" table:style-name="ce21"/>
          <table:table-cell table:number-columns-repeated="7" table:style-name="ce22"/>
          <table:table-cell table:style-name="ce6"/>
          <table:table-cell table:style-name="ce23"/>
          <table:table-cell table:number-columns-repeated="5" table:style-name="ce22"/>
          <table:table-cell table:number-columns-repeated="16367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4.成長率、增減值：與去年同期比較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5.日看診率＝該日看診院所數/該月總院所數(當月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日看診率/該月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日看診率/該年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6.假日看診率＝假日看診診所數/該月看診診所總數(當月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7.最大值、最小值、標準差：以日看診率計算該區間之分布情形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2" table:style-name="ta5">
        <table:table-column table:style-name="co3" table:default-cell-style-name="ce2"/>
        <table:table-column table:style-name="co1" table:default-cell-style-name="ce2"/>
        <table:table-column table:style-name="co18" table:default-cell-style-name="ce2"/>
        <table:table-column table:style-name="co19" table:default-cell-style-name="ce4"/>
        <table:table-column table:style-name="co2" table:default-cell-style-name="ce4"/>
        <table:table-column table:style-name="co20" table:default-cell-style-name="ce3"/>
        <table:table-column table:style-name="co2" table:default-cell-style-name="ce3"/>
        <table:table-column table:style-name="co10" table:default-cell-style-name="ce3"/>
        <table:table-column table:style-name="co21" table:default-cell-style-name="ce3"/>
        <table:table-column table:style-name="co2" table:default-cell-style-name="ce3"/>
        <table:table-column table:style-name="co17" table:default-cell-style-name="ce3"/>
        <table:table-column table:style-name="co15" table:default-cell-style-name="ce3"/>
        <table:table-column table:style-name="co14" table:default-cell-style-name="ce3"/>
        <table:table-column table:style-name="co22" table:default-cell-style-name="ce3"/>
        <table:table-column table:style-name="co10" table:default-cell-style-name="ce5"/>
        <table:table-column table:style-name="co21" table:default-cell-style-name="ce29"/>
        <table:table-column table:style-name="co23" table:default-cell-style-name="ce30"/>
        <table:table-column table:style-name="co10" table:default-cell-style-name="ce3"/>
        <table:table-column table:style-name="co24" table:default-cell-style-name="ce3"/>
        <table:table-column-group>
          <table:table-column table:style-name="co2" table:default-cell-style-name="ce3"/>
          <table:table-column table:style-name="co25" table:default-cell-style-name="ce3"/>
        </table:table-column-group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2、「牙醫基層」假日平均看診人次占率</text:p>
          </table:table-cell>
          <table:table-cell table:number-columns-repeated="2" table:style-name="ce2"/>
          <table:table-cell table:number-columns-repeated="2" table:style-name="ce4"/>
          <table:table-cell table:number-columns-repeated="9" table:style-name="ce3"/>
          <table:table-cell table:style-name="ce5"/>
          <table:table-cell table:style-name="ce29"/>
          <table:table-cell table:style-name="ce30"/>
          <table:table-cell table:style-name="ce3"/>
          <table:table-cell office:value-type="string" table:number-columns-spanned="3" table:number-rows-spanned="1" table:style-name="ce88">
            <text:p><text:span text:style-name="T2">單位：日、家、次</text:span></text:p>
          </table:table-cell>
          <table:covered-table-cell table:number-columns-repeated="2"/>
          <table:table-cell table:number-columns-repeated="16363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31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3" table:number-rows-spanned="2" table:style-name="ce117">
            <text:p><text:span text:style-name="T2">看診人次</text:span></text:p>
          </table:table-cell>
          <table:covered-table-cell table:number-columns-repeated="2"/>
          <table:table-cell table:style-name="ce22"/>
          <table:table-cell office:value-type="string" table:number-columns-spanned="7" table:number-rows-spanned="1" table:style-name="ce77">
            <text:p>每家院所</text:p>
            <text:p>看診人次占率分布</text:p>
          </table:table-cell>
          <table:covered-table-cell table:number-columns-repeated="6"/>
          <table:table-cell table:number-columns-repeated="16363" table:style-name="ce3"/>
        </table:table-row>
        <table:table-row table:style-name="ro10">
          <table:covered-table-cell/>
          <table:covered-table-cell table:number-columns-repeated="3"/>
          <table:table-cell table:style-name="ce4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 table:number-columns-repeated="2"/>
          <table:table-cell table:style-name="ce3"/>
          <table:table-cell office:value-type="string" table:number-columns-spanned="1" table:number-rows-spanned="2" table:style-name="ce116">
            <text:p><text:span text:style-name="T2">平均值</text:span></text:p>
          </table:table-cell>
          <table:table-cell office:value-type="string" table:number-columns-spanned="1" table:number-rows-spanned="2" table:style-name="ce118">
            <text:p>(標準差)</text:p>
          </table:table-cell>
          <table:table-cell office:value-type="string" table:number-columns-spanned="1" table:number-rows-spanned="2" table:style-name="ce119">
            <text:p>去年同期增減值</text:p>
          </table:table-cell>
          <table:table-cell office:value-type="string" table:number-columns-spanned="1" table:number-rows-spanned="2" table:style-name="ce116">
            <text:p><text:span text:style-name="T2">最小值</text:span></text:p>
          </table:table-cell>
          <table:table-cell office:value-type="string" table:number-columns-spanned="1" table:number-rows-spanned="2" table:style-name="ce116">
            <text:p><text:span text:style-name="T2">最大值</text:span></text:p>
          </table:table-cell>
          <table:table-cell table:style-name="ce5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3" table:style-name="ce3"/>
        </table:table-row>
        <table:table-row table:style-name="ro11">
          <table:covered-table-cell/>
          <table:covered-table-cell table:number-columns-repeated="3"/>
          <table:table-cell table:style-name="ce4"/>
          <table:covered-table-cell/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office:value-type="string" table:style-name="ce74">
            <text:p><text:span text:style-name="T2">占率</text:span><text:span text:style-name="T2"/></text:p>
            <text:p>(Bi /A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3"/>
          <table:covered-table-cell/>
          <table:table-cell table:number-columns-repeated="1636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number-columns-repeated="1636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5655" table:style-name="ce4">
              <text:p><text:s/>5,655<text:s/></text:p>
            </table:table-cell>
            <table:table-cell office:value-type="percentage" office:value="-5.5295689943200797E-2" table:style-name="ce16">
              <text:p>-5.5%</text:p>
            </table:table-cell>
            <table:table-cell table:style-name="ce17"/>
            <table:table-cell office:value-type="float" office:value="1848737" table:style-name="ce4">
              <text:p><text:s/>1,848,737<text:s/></text:p>
            </table:table-cell>
            <table:table-cell office:value-type="percentage" office:value="-2.04993250073645E-2" table:style-name="ce16">
              <text:p>-2.0%</text:p>
            </table:table-cell>
            <table:table-cell office:value-type="percentage" office:value="9.6370104253507893E-2" table:style-name="ce16">
              <text:p>9.6%</text:p>
            </table:table-cell>
            <table:table-cell table:style-name="ce3"/>
            <table:table-cell office:value-type="percentage" office:value="0.105089454424457" table:style-name="ce13">
              <text:p>10.51%</text:p>
            </table:table-cell>
            <table:table-cell office:value-type="percentage" office:value="6.5451257463102097E-2" table:style-name="ce14">
              <text:p>(6.55%)</text:p>
            </table:table-cell>
            <table:table-cell office:value-type="percentage" office:value="1.408375203119927E-4" table:style-name="ce33">
              <text:p>0.01%</text:p>
            </table:table-cell>
            <table:table-cell office:value-type="percentage" office:value="9.8794704603833195E-5" table:style-name="ce15">
              <text:p>0.01%</text:p>
            </table:table-cell>
            <table:table-cell office:value-type="percentage" office:value="1" table:style-name="ce15">
              <text:p>100.00%</text:p>
            </table:table-cell>
            <table:table-cell table:style-name="ce15"/>
            <table:table-cell office:value-type="percentage" office:value="0.104948616904145" table:style-name="ce15">
              <text:p>10.49%</text:p>
            </table:table-cell>
            <table:table-cell table:style-name="ce34"/>
            <table:table-cell table:number-columns-repeated="16362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5229" table:style-name="ce4">
              <text:p><text:s/>5,229<text:s/></text:p>
            </table:table-cell>
            <table:table-cell office:value-type="percentage" office:value="-2.6702269692924201E-3" table:style-name="ce16">
              <text:p>-0.3%</text:p>
            </table:table-cell>
            <table:table-cell table:style-name="ce17"/>
            <table:table-cell office:value-type="float" office:value="342111" table:style-name="ce4">
              <text:p><text:s/>342,111<text:s/></text:p>
            </table:table-cell>
            <table:table-cell office:value-type="percentage" office:value="0.227211582266448" table:style-name="ce16">
              <text:p>22.7%</text:p>
            </table:table-cell>
            <table:table-cell office:value-type="percentage" office:value="0.11956471594769399" table:style-name="ce16">
              <text:p>12.0%</text:p>
            </table:table-cell>
            <table:table-cell table:style-name="ce3"/>
            <table:table-cell office:value-type="percentage" office:value="0.138875942594896" table:style-name="ce13">
              <text:p>13.89%</text:p>
            </table:table-cell>
            <table:table-cell office:value-type="percentage" office:value="7.8142696288762095E-2" table:style-name="ce14">
              <text:p>(7.81%)</text:p>
            </table:table-cell>
            <table:table-cell office:value-type="percentage" office:value="1.0858419885507009E-2" table:style-name="ce33">
              <text:p>1.09%</text:p>
            </table:table-cell>
            <table:table-cell office:value-type="percentage" office:value="1.3262599469496001E-3" table:style-name="ce15">
              <text:p>0.13%</text:p>
            </table:table-cell>
            <table:table-cell office:value-type="percentage" office:value="1" table:style-name="ce15">
              <text:p>100.00%</text:p>
            </table:table-cell>
            <table:table-cell table:style-name="ce15"/>
            <table:table-cell office:value-type="percentage" office:value="0.12801752270938899" table:style-name="ce15">
              <text:p>12.80%</text:p>
            </table:table-cell>
            <table:table-cell table:style-name="ce34"/>
            <table:table-cell table:number-columns-repeated="16362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067" table:style-name="ce4">
                    <text:p><text:s/>5,067<text:s/></text:p>
                  </table:table-cell>
                  <table:table-cell office:value-type="percentage" office:value="-4.2517006802721101E-2" table:style-name="ce16">
                    <text:p>-4.3%</text:p>
                  </table:table-cell>
                  <table:table-cell table:style-name="ce17"/>
                  <table:table-cell office:value-type="float" office:value="187054" table:style-name="ce4">
                    <text:p><text:s/>187,054<text:s/></text:p>
                  </table:table-cell>
                  <table:table-cell office:value-type="percentage" office:value="-0.18697625091275799" table:style-name="ce16">
                    <text:p>-18.7%</text:p>
                  </table:table-cell>
                  <table:table-cell office:value-type="percentage" office:value="8.5749833134072195E-2" table:style-name="ce16">
                    <text:p>8.6%</text:p>
                  </table:table-cell>
                  <table:table-cell table:style-name="ce3"/>
                  <table:table-cell office:value-type="percentage" office:value="9.9935081817861607E-2" table:style-name="ce13">
                    <text:p>9.99%</text:p>
                  </table:table-cell>
                  <table:table-cell office:value-type="percentage" office:value="6.6769118239111996E-2" table:style-name="ce14">
                    <text:p>(6.68%)</text:p>
                  </table:table-cell>
                  <table:table-cell office:value-type="percentage" office:value="1.8391194654600318E-4" table:style-name="ce33">
                    <text:p>0.02%</text:p>
                  </table:table-cell>
                  <table:table-cell office:value-type="percentage" office:value="2.0366598778004102E-3" table:style-name="ce15">
                    <text:p>0.20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9.9751169871315604E-2" table:style-name="ce15">
                    <text:p>9.98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88" table:style-name="ce4">
                    <text:p><text:s/>5,188<text:s/></text:p>
                  </table:table-cell>
                  <table:table-cell office:value-type="percentage" office:value="-5.9398352174746503E-3" table:style-name="ce16">
                    <text:p>-0.6%</text:p>
                  </table:table-cell>
                  <table:table-cell table:style-name="ce17"/>
                  <table:table-cell office:value-type="float" office:value="291669" table:style-name="ce4">
                    <text:p><text:s/>291,669<text:s/></text:p>
                  </table:table-cell>
                  <table:table-cell office:value-type="percentage" office:value="-0.105175317762486" table:style-name="ce16">
                    <text:p>-10.5%</text:p>
                  </table:table-cell>
                  <table:table-cell office:value-type="percentage" office:value="9.6493700610783703E-2" table:style-name="ce16">
                    <text:p>9.6%</text:p>
                  </table:table-cell>
                  <table:table-cell table:style-name="ce3"/>
                  <table:table-cell office:value-type="percentage" office:value="0.112952402142928" table:style-name="ce13">
                    <text:p>11.30%</text:p>
                  </table:table-cell>
                  <table:table-cell office:value-type="percentage" office:value="6.7487624091965806E-2" table:style-name="ce14">
                    <text:p>(6.75%)</text:p>
                  </table:table-cell>
                  <table:table-cell office:value-type="percentage" office:value="-1.8257255363858013E-2" table:style-name="ce33">
                    <text:p>-1.83%</text:p>
                  </table:table-cell>
                  <table:table-cell office:value-type="percentage" office:value="1.4025245441795201E-3" table:style-name="ce15">
                    <text:p>0.14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3120965750678601" table:style-name="ce15">
                    <text:p>13.12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62" table:style-name="ce4">
                    <text:p><text:s/>5,162<text:s/></text:p>
                  </table:table-cell>
                  <table:table-cell office:value-type="percentage" office:value="-2.12642567175725E-3" table:style-name="ce16">
                    <text:p>-0.2%</text:p>
                  </table:table-cell>
                  <table:table-cell table:style-name="ce17"/>
                  <table:table-cell office:value-type="float" office:value="237417" table:style-name="ce4">
                    <text:p><text:s/>237,417<text:s/></text:p>
                  </table:table-cell>
                  <table:table-cell office:value-type="percentage" office:value="2.64368155884309E-3" table:style-name="ce16">
                    <text:p>0.3%</text:p>
                  </table:table-cell>
                  <table:table-cell office:value-type="percentage" office:value="8.6583286683576094E-2" table:style-name="ce16">
                    <text:p>8.7%</text:p>
                  </table:table-cell>
                  <table:table-cell table:style-name="ce3"/>
                  <table:table-cell office:value-type="percentage" office:value="0.10176993654303899" table:style-name="ce13">
                    <text:p>10.18%</text:p>
                  </table:table-cell>
                  <table:table-cell office:value-type="percentage" office:value="6.1542841168228002E-2" table:style-name="ce14">
                    <text:p>(6.15%)</text:p>
                  </table:table-cell>
                  <table:table-cell office:value-type="percentage" office:value="-7.7581468099900686E-4" table:style-name="ce33">
                    <text:p>-0.08%</text:p>
                  </table:table-cell>
                  <table:table-cell office:value-type="percentage" office:value="1.2531328320802E-3" table:style-name="ce15">
                    <text:p>0.13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02545751224038" table:style-name="ce15">
                    <text:p>10.25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5195" table:style-name="ce4">
                    <text:p><text:s/>5,195<text:s/></text:p>
                  </table:table-cell>
                  <table:table-cell office:value-type="percentage" office:value="-6.6921606118547404E-3" table:style-name="ce16">
                    <text:p>-0.7%</text:p>
                  </table:table-cell>
                  <table:table-cell table:style-name="ce17"/>
                  <table:table-cell office:value-type="float" office:value="323109" table:style-name="ce4">
                    <text:p><text:s/>323,109<text:s/></text:p>
                  </table:table-cell>
                  <table:table-cell office:value-type="percentage" office:value="0.166761757568754" table:style-name="ce16">
                    <text:p>16.7%</text:p>
                  </table:table-cell>
                  <table:table-cell office:value-type="percentage" office:value="0.117749634297534" table:style-name="ce16">
                    <text:p>11.8%</text:p>
                  </table:table-cell>
                  <table:table-cell table:style-name="ce3"/>
                  <table:table-cell office:value-type="percentage" office:value="0.13530545038783101" table:style-name="ce13">
                    <text:p>13.53%</text:p>
                  </table:table-cell>
                  <table:table-cell office:value-type="percentage" office:value="7.8336270095461805E-2" table:style-name="ce14">
                    <text:p>(7.83%)</text:p>
                  </table:table-cell>
                  <table:table-cell office:value-type="percentage" office:value="1.9273631097473015E-2" table:style-name="ce33">
                    <text:p>1.93%</text:p>
                  </table:table-cell>
                  <table:table-cell office:value-type="percentage" office:value="1.2987012987013E-3" table:style-name="ce15">
                    <text:p>0.13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16031819290358" table:style-name="ce15">
                    <text:p>11.60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15" table:style-name="ce4">
                    <text:p><text:s/>5,115<text:s/></text:p>
                  </table:table-cell>
                  <table:table-cell office:value-type="percentage" office:value="-1.59676798768758E-2" table:style-name="ce16">
                    <text:p>-1.6%</text:p>
                  </table:table-cell>
                  <table:table-cell table:style-name="ce17"/>
                  <table:table-cell office:value-type="float" office:value="246829" table:style-name="ce4">
                    <text:p><text:s/>246,829<text:s/></text:p>
                  </table:table-cell>
                  <table:table-cell office:value-type="percentage" office:value="-9.3859674885093697E-2" table:style-name="ce16">
                    <text:p>-9.4%</text:p>
                  </table:table-cell>
                  <table:table-cell office:value-type="percentage" office:value="9.1493477778185506E-2" table:style-name="ce16">
                    <text:p>9.1%</text:p>
                  </table:table-cell>
                  <table:table-cell table:style-name="ce3"/>
                  <table:table-cell office:value-type="percentage" office:value="0.10773900135324101" table:style-name="ce13">
                    <text:p>10.77%</text:p>
                  </table:table-cell>
                  <table:table-cell office:value-type="percentage" office:value="6.27379656384109E-2" table:style-name="ce14">
                    <text:p>(6.27%)</text:p>
                  </table:table-cell>
                  <table:table-cell office:value-type="percentage" office:value="-9.0985554477569924E-3" table:style-name="ce33">
                    <text:p>-0.91%</text:p>
                  </table:table-cell>
                  <table:table-cell office:value-type="percentage" office:value="7.3046018991964896E-4" table:style-name="ce15">
                    <text:p>0.07%</text:p>
                  </table:table-cell>
                  <table:table-cell office:value-type="percentage" office:value="0.79310344827586199" table:style-name="ce15">
                    <text:p>79.31%</text:p>
                  </table:table-cell>
                  <table:table-cell table:style-name="ce15"/>
                  <table:table-cell office:value-type="percentage" office:value="0.116837556800998" table:style-name="ce15">
                    <text:p>11.68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057" table:style-name="ce61">
                    <text:p><text:s/>5,057<text:s/></text:p>
                  </table:table-cell>
                  <table:table-cell office:value-type="percentage" office:value="-2.2235112142304701E-2" table:style-name="ce62">
                    <text:p>-2.2%</text:p>
                  </table:table-cell>
                  <table:table-cell table:style-name="ce63"/>
                  <table:table-cell office:value-type="float" office:value="220548" table:style-name="ce61">
                    <text:p><text:s/>220,548<text:s/></text:p>
                  </table:table-cell>
                  <table:table-cell office:value-type="percentage" office:value="-0.17248676454586701" table:style-name="ce62">
                    <text:p>-17.2%</text:p>
                  </table:table-cell>
                  <table:table-cell office:value-type="percentage" office:value="7.5157617739198795E-2" table:style-name="ce62">
                    <text:p>7.5%</text:p>
                  </table:table-cell>
                  <table:table-cell table:style-name="ce18"/>
                  <table:table-cell office:value-type="percentage" office:value="9.0800303022929907E-2" table:style-name="ce64">
                    <text:p>9.08%</text:p>
                  </table:table-cell>
                  <table:table-cell office:value-type="percentage" office:value="5.6010893285894599E-2" table:style-name="ce65">
                    <text:p>(5.60%)</text:p>
                  </table:table-cell>
                  <table:table-cell office:value-type="percentage" office:value="-1.7058658557105089E-2" table:style-name="ce111">
                    <text:p>-1.71%</text:p>
                  </table:table-cell>
                  <table:table-cell office:value-type="percentage" office:value="1.2594458438287201E-3" table:style-name="ce66">
                    <text:p>0.13%</text:p>
                  </table:table-cell>
                  <table:table-cell office:value-type="percentage" office:value="1" table:style-name="ce66">
                    <text:p>100.00%</text:p>
                  </table:table-cell>
                  <table:table-cell table:style-name="ce66"/>
                  <table:table-cell office:value-type="percentage" office:value="0.107858961580035" table:style-name="ce66">
                    <text:p>10.79%</text:p>
                  </table:table-cell>
                  <table:table-cell table:style-name="ce112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3051172496069499" table:style-name="ce33">
                    <text:p>-13.0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3051172496069499" table:style-name="ce15">
                    <text:p>13.05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1254812890730299" table:style-name="ce33">
                    <text:p>-11.2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1254812890730299" table:style-name="ce15">
                    <text:p>11.25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26441637219345E-2" table:style-name="ce33">
                    <text:p>-9.26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26441637219345E-2" table:style-name="ce15">
                    <text:p>9.26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4639991252833501" table:style-name="ce33">
                    <text:p>-14.64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4639991252833501" table:style-name="ce15">
                    <text:p>14.64%</text:p>
                  </table:table-cell>
                  <table:table-cell table:style-name="ce34"/>
                  <table:table-cell table:number-columns-repeated="16362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0.107803145867841" table:style-name="ce33">
            <text:p>-10.78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0.107803145867841" table:style-name="ce15">
            <text:p>10.78%</text:p>
          </table:table-cell>
          <table:table-cell table:number-columns-repeated="1636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style-name="ce3"/>
          <table:table-cell table:number-columns-repeated="16362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1042" table:style-name="ce4">
              <text:p><text:s/>1,042<text:s/></text:p>
            </table:table-cell>
            <table:table-cell office:value-type="percentage" office:value="-0.11694915254237299" table:style-name="ce16">
              <text:p>-11.7%</text:p>
            </table:table-cell>
            <table:table-cell table:style-name="ce17"/>
            <table:table-cell office:value-type="float" office:value="131936" table:style-name="ce4">
              <text:p><text:s/>131,936<text:s/></text:p>
            </table:table-cell>
            <table:table-cell office:value-type="percentage" office:value="0.23497421208802499" table:style-name="ce16">
              <text:p>23.5%</text:p>
            </table:table-cell>
            <table:table-cell office:value-type="percentage" office:value="6.8774985705326499E-3" table:style-name="ce16">
              <text:p>0.7%</text:p>
            </table:table-cell>
            <table:table-cell table:style-name="ce3"/>
            <table:table-cell office:value-type="percentage" office:value="4.1822996812280598E-2" table:style-name="ce13">
              <text:p>4.18%</text:p>
            </table:table-cell>
            <table:table-cell office:value-type="percentage" office:value="7.8570739727936698E-2" table:style-name="ce14">
              <text:p>(7.86%)</text:p>
            </table:table-cell>
            <table:table-cell office:value-type="percentage" office:value="1.0800016008044398E-2" table:style-name="ce33">
              <text:p>1.08%</text:p>
            </table:table-cell>
            <table:table-cell office:value-type="percentage" office:value="6.6715591433718095E-5" table:style-name="ce15">
              <text:p>0.01%</text:p>
            </table:table-cell>
            <table:table-cell office:value-type="percentage" office:value="0.99130434782608701" table:style-name="ce15">
              <text:p>99.13%</text:p>
            </table:table-cell>
            <table:table-cell table:style-name="ce15"/>
            <table:table-cell office:value-type="percentage" office:value="3.1022980804236201E-2" table:style-name="ce15">
              <text:p>3.10%</text:p>
            </table:table-cell>
            <table:table-cell table:style-name="ce3"/>
            <table:table-cell table:number-columns-repeated="16362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438" table:style-name="ce4">
              <text:p><text:s/>438<text:s/></text:p>
            </table:table-cell>
            <table:table-cell office:value-type="percentage" office:value="-0.13095238095238099" table:style-name="ce16">
              <text:p>-13.1%</text:p>
            </table:table-cell>
            <table:table-cell table:style-name="ce17"/>
            <table:table-cell office:value-type="float" office:value="16407" table:style-name="ce4">
              <text:p><text:s/>16,407<text:s/></text:p>
            </table:table-cell>
            <table:table-cell office:value-type="percentage" office:value="6.8720687858259605E-2" table:style-name="ce16">
              <text:p>6.9%</text:p>
            </table:table-cell>
            <table:table-cell office:value-type="percentage" office:value="5.7340988584225899E-3" table:style-name="ce16">
              <text:p>0.6%</text:p>
            </table:table-cell>
            <table:table-cell table:style-name="ce3"/>
            <table:table-cell office:value-type="percentage" office:value="8.2011985540794405E-2" table:style-name="ce13">
              <text:p>8.20%</text:p>
            </table:table-cell>
            <table:table-cell office:value-type="percentage" office:value="0.105363344147647" table:style-name="ce14">
              <text:p>(10.54%)</text:p>
            </table:table-cell>
            <table:table-cell office:value-type="percentage" office:value="8.1720643627711115E-3" table:style-name="ce33">
              <text:p>0.82%</text:p>
            </table:table-cell>
            <table:table-cell office:value-type="percentage" office:value="7.0348223707351399E-4" table:style-name="ce15">
              <text:p>0.07%</text:p>
            </table:table-cell>
            <table:table-cell office:value-type="percentage" office:value="1" table:style-name="ce15">
              <text:p>100.00%</text:p>
            </table:table-cell>
            <table:table-cell table:style-name="ce15"/>
            <table:table-cell office:value-type="percentage" office:value="7.3839921178023293E-2" table:style-name="ce15">
              <text:p>7.38%</text:p>
            </table:table-cell>
            <table:table-cell table:style-name="ce3"/>
            <table:table-cell table:number-columns-repeated="16362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62" table:style-name="ce4">
                    <text:p><text:s/>562<text:s/></text:p>
                  </table:table-cell>
                  <table:table-cell office:value-type="percentage" office:value="0.17573221757322199" table:style-name="ce16">
                    <text:p>17.6%</text:p>
                  </table:table-cell>
                  <table:table-cell table:style-name="ce17"/>
                  <table:table-cell office:value-type="float" office:value="15584" table:style-name="ce4">
                    <text:p><text:s/>15,584<text:s/></text:p>
                  </table:table-cell>
                  <table:table-cell office:value-type="percentage" office:value="0.12698871854208901" table:style-name="ce16">
                    <text:p>12.7%</text:p>
                  </table:table-cell>
                  <table:table-cell office:value-type="percentage" office:value="7.1440621401380397E-3" table:style-name="ce16">
                    <text:p>0.7%</text:p>
                  </table:table-cell>
                  <table:table-cell table:style-name="ce3"/>
                  <table:table-cell office:value-type="percentage" office:value="7.3317622530229207E-2" table:style-name="ce13">
                    <text:p>7.33%</text:p>
                  </table:table-cell>
                  <table:table-cell office:value-type="percentage" office:value="0.1001489108302" table:style-name="ce14">
                    <text:p>(10.01%)</text:p>
                  </table:table-cell>
                  <table:table-cell office:value-type="percentage" office:value="3.229837156330212E-3" table:style-name="ce33">
                    <text:p>0.32%</text:p>
                  </table:table-cell>
                  <table:table-cell office:value-type="percentage" office:value="5.6306306306306295E-4" table:style-name="ce15">
                    <text:p>0.06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7.0087785373898995E-2" table:style-name="ce15">
                    <text:p>7.01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472" table:style-name="ce4">
                    <text:p><text:s/>472<text:s/></text:p>
                  </table:table-cell>
                  <table:table-cell office:value-type="percentage" office:value="4.4247787610619503E-2" table:style-name="ce16">
                    <text:p>4.4%</text:p>
                  </table:table-cell>
                  <table:table-cell table:style-name="ce17"/>
                  <table:table-cell office:value-type="float" office:value="20133" table:style-name="ce4">
                    <text:p><text:s/>20,133<text:s/></text:p>
                  </table:table-cell>
                  <table:table-cell office:value-type="percentage" office:value="0.18855894680913901" table:style-name="ce16">
                    <text:p>18.9%</text:p>
                  </table:table-cell>
                  <table:table-cell office:value-type="percentage" office:value="6.66065874123376E-3" table:style-name="ce16">
                    <text:p>0.7%</text:p>
                  </table:table-cell>
                  <table:table-cell table:style-name="ce3"/>
                  <table:table-cell office:value-type="percentage" office:value="8.7787063634352E-2" table:style-name="ce13">
                    <text:p>8.78%</text:p>
                  </table:table-cell>
                  <table:table-cell office:value-type="percentage" office:value="0.113953143942072" table:style-name="ce14">
                    <text:p>(11.40%)</text:p>
                  </table:table-cell>
                  <table:table-cell office:value-type="percentage" office:value="7.2615030288229049E-3" table:style-name="ce33">
                    <text:p>0.73%</text:p>
                  </table:table-cell>
                  <table:table-cell office:value-type="percentage" office:value="5.0000000000000001E-4" table:style-name="ce15">
                    <text:p>0.05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8.0525560605529095E-2" table:style-name="ce15">
                    <text:p>8.05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492" table:style-name="ce4">
                    <text:p><text:s/>492<text:s/></text:p>
                  </table:table-cell>
                  <table:table-cell office:value-type="percentage" office:value="0.118181818181818" table:style-name="ce16">
                    <text:p>11.8%</text:p>
                  </table:table-cell>
                  <table:table-cell table:style-name="ce17"/>
                  <table:table-cell office:value-type="float" office:value="15516" table:style-name="ce4">
                    <text:p><text:s/>15,516<text:s/></text:p>
                  </table:table-cell>
                  <table:table-cell office:value-type="percentage" office:value="0.101050241271643" table:style-name="ce16">
                    <text:p>10.1%</text:p>
                  </table:table-cell>
                  <table:table-cell office:value-type="percentage" office:value="5.6585091892424099E-3" table:style-name="ce16">
                    <text:p>0.6%</text:p>
                  </table:table-cell>
                  <table:table-cell table:style-name="ce3"/>
                  <table:table-cell office:value-type="percentage" office:value="7.0457412146583701E-2" table:style-name="ce13">
                    <text:p>7.05%</text:p>
                  </table:table-cell>
                  <table:table-cell office:value-type="percentage" office:value="9.0065915446887398E-2" table:style-name="ce14">
                    <text:p>(9.01%)</text:p>
                  </table:table-cell>
                  <table:table-cell office:value-type="percentage" office:value="-1.4664843767785013E-3" table:style-name="ce33">
                    <text:p>-0.15%</text:p>
                  </table:table-cell>
                  <table:table-cell office:value-type="percentage" office:value="7.4850299401197598E-4" table:style-name="ce15">
                    <text:p>0.07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7.1923896523362202E-2" table:style-name="ce15">
                    <text:p>7.19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535" table:style-name="ce4">
                    <text:p><text:s/>535<text:s/></text:p>
                  </table:table-cell>
                  <table:table-cell office:value-type="percentage" office:value="0.22706422018348599" table:style-name="ce16">
                    <text:p>22.7%</text:p>
                  </table:table-cell>
                  <table:table-cell table:style-name="ce17"/>
                  <table:table-cell office:value-type="float" office:value="23542" table:style-name="ce4">
                    <text:p><text:s/>23,542<text:s/></text:p>
                  </table:table-cell>
                  <table:table-cell office:value-type="percentage" office:value="0.70717911530094302" table:style-name="ce16">
                    <text:p>70.7%</text:p>
                  </table:table-cell>
                  <table:table-cell office:value-type="percentage" office:value="8.5793397603673993E-3" table:style-name="ce16">
                    <text:p>0.9%</text:p>
                  </table:table-cell>
                  <table:table-cell table:style-name="ce3"/>
                  <table:table-cell office:value-type="percentage" office:value="8.8516904354864798E-2" table:style-name="ce13">
                    <text:p>8.85%</text:p>
                  </table:table-cell>
                  <table:table-cell office:value-type="percentage" office:value="0.10342972523065599" table:style-name="ce14">
                    <text:p>(10.34%)</text:p>
                  </table:table-cell>
                  <table:table-cell office:value-type="percentage" office:value="2.0860263802928797E-2" table:style-name="ce33">
                    <text:p>2.09%</text:p>
                  </table:table-cell>
                  <table:table-cell office:value-type="percentage" office:value="3.4258307639602599E-4" table:style-name="ce15">
                    <text:p>0.03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6.7656640551936001E-2" table:style-name="ce15">
                    <text:p>6.77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3" table:style-name="ce4">
                    <text:p><text:s/>513<text:s/></text:p>
                  </table:table-cell>
                  <table:table-cell office:value-type="percentage" office:value="9.3816631130063902E-2" table:style-name="ce16">
                    <text:p>9.4%</text:p>
                  </table:table-cell>
                  <table:table-cell table:style-name="ce17"/>
                  <table:table-cell office:value-type="float" office:value="19331" table:style-name="ce4">
                    <text:p><text:s/>19,331<text:s/></text:p>
                  </table:table-cell>
                  <table:table-cell office:value-type="percentage" office:value="8.1636078782453006E-2" table:style-name="ce16">
                    <text:p>8.2%</text:p>
                  </table:table-cell>
                  <table:table-cell office:value-type="percentage" office:value="7.1655292487110703E-3" table:style-name="ce16">
                    <text:p>0.7%</text:p>
                  </table:table-cell>
                  <table:table-cell table:style-name="ce3"/>
                  <table:table-cell office:value-type="percentage" office:value="8.4593268899579299E-2" table:style-name="ce13">
                    <text:p>8.46%</text:p>
                  </table:table-cell>
                  <table:table-cell office:value-type="percentage" office:value="9.6425312372710806E-2" table:style-name="ce14">
                    <text:p>(9.64%)</text:p>
                  </table:table-cell>
                  <table:table-cell office:value-type="percentage" office:value="1.8681719213145959E-3" table:style-name="ce33">
                    <text:p>0.19%</text:p>
                  </table:table-cell>
                  <table:table-cell office:value-type="percentage" office:value="8.6281276962899098E-4" table:style-name="ce15">
                    <text:p>0.09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8.2725096978264703E-2" table:style-name="ce15">
                    <text:p>8.27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33" table:style-name="ce61">
                    <text:p><text:s/>533<text:s/></text:p>
                  </table:table-cell>
                  <table:table-cell office:value-type="percentage" office:value="0.26904761904761898" table:style-name="ce62">
                    <text:p>26.9%</text:p>
                  </table:table-cell>
                  <table:table-cell table:style-name="ce63"/>
                  <table:table-cell office:value-type="float" office:value="21423" table:style-name="ce61">
                    <text:p><text:s/>21,423<text:s/></text:p>
                  </table:table-cell>
                  <table:table-cell office:value-type="percentage" office:value="0.43201871657753999" table:style-name="ce62">
                    <text:p>43.2%</text:p>
                  </table:table-cell>
                  <table:table-cell office:value-type="percentage" office:value="7.3004590602810098E-3" table:style-name="ce62">
                    <text:p>0.7%</text:p>
                  </table:table-cell>
                  <table:table-cell table:style-name="ce18"/>
                  <table:table-cell office:value-type="percentage" office:value="8.1470864190762202E-2" table:style-name="ce64">
                    <text:p>8.15%</text:p>
                  </table:table-cell>
                  <table:table-cell office:value-type="percentage" office:value="8.5705341874830795E-2" table:style-name="ce65">
                    <text:p>(8.57%)</text:p>
                  </table:table-cell>
                  <table:table-cell office:value-type="percentage" office:value="5.6072746115724964E-3" table:style-name="ce111">
                    <text:p>0.56%</text:p>
                  </table:table-cell>
                  <table:table-cell office:value-type="percentage" office:value="8.39630562552477E-4" table:style-name="ce66">
                    <text:p>0.08%</text:p>
                  </table:table-cell>
                  <table:table-cell office:value-type="percentage" office:value="0.64444444444444404" table:style-name="ce66">
                    <text:p>64.44%</text:p>
                  </table:table-cell>
                  <table:table-cell table:style-name="ce66"/>
                  <table:table-cell office:value-type="percentage" office:value="7.5863589579189705E-2" table:style-name="ce66">
                    <text:p>7.59%</text:p>
                  </table:table-cell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2789837280941997E-2" table:style-name="ce33">
                    <text:p>-8.28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8.2789837280941997E-2" table:style-name="ce15">
                    <text:p>8.28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4794419536138301E-2" table:style-name="ce33">
                    <text:p>-7.48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7.4794419536138301E-2" table:style-name="ce15">
                    <text:p>7.48%</text:p>
                  </table:table-cell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0595694914069307E-2" table:style-name="ce33">
                    <text:p>-7.06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7.0595694914069307E-2" table:style-name="ce15">
                    <text:p>7.06%</text:p>
                  </table:table-cell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6118444144638998E-2" table:style-name="ce33">
                    <text:p>-8.61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8.6118444144638998E-2" table:style-name="ce15">
                    <text:p>8.61%</text:p>
                  </table:table-cell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7.3906477618339905E-2" table:style-name="ce33">
            <text:p>-7.39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7.3906477618339905E-2" table:style-name="ce15">
            <text:p>7.39%</text:p>
          </table:table-cell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2" table:style-name="ce21"/>
          <table:table-cell table:number-columns-repeated="11" table:style-name="ce22"/>
          <table:table-cell table:style-name="ce35"/>
          <table:table-cell table:style-name="ce36"/>
          <table:table-cell table:style-name="ce37"/>
          <table:table-cell table:number-columns-repeated="2" table:style-name="ce38"/>
          <table:table-cell table:style-name="ce22"/>
          <table:table-cell table:style-name="ce38"/>
          <table:table-cell table:style-name="ce3"/>
          <table:table-cell table:number-columns-repeated="16362" table:style-name="ce68"/>
        </table:table-row>
        <table:table-row table:style-name="ro13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4.看診人次：以案件數計，慢連箋領藥案件不計件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各院所看診人次占率/該月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各院所看診人次占率/該年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5.假日看診人次占率＝該診所假日看診人次/該診所總看診人次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6.假日平均看診人次占率＝加總各診所於假日看診人次占率/該月假日看診診所總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7.最大值、最小值、標準差：以每家院所看診人次佔率，計算該區間之分布情形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2__台北" table:style-name="ta3">
        <table:table-column table:style-name="co3" table:default-cell-style-name="ce2"/>
        <table:table-column table:style-name="co1" table:default-cell-style-name="ce2"/>
        <table:table-column table:style-name="co26" table:default-cell-style-name="ce2"/>
        <table:table-column table:style-name="co19" table:default-cell-style-name="ce4"/>
        <table:table-column table:style-name="co2" table:default-cell-style-name="ce4"/>
        <table:table-column table:style-name="co20" table:default-cell-style-name="ce3"/>
        <table:table-column table:style-name="co2" table:default-cell-style-name="ce3"/>
        <table:table-column table:style-name="co10" table:default-cell-style-name="ce3"/>
        <table:table-column table:style-name="co21" table:default-cell-style-name="ce3"/>
        <table:table-column table:style-name="co2" table:default-cell-style-name="ce3"/>
        <table:table-column table:style-name="co17" table:default-cell-style-name="ce3"/>
        <table:table-column table:style-name="co15" table:default-cell-style-name="ce3"/>
        <table:table-column table:style-name="co14" table:default-cell-style-name="ce3"/>
        <table:table-column table:style-name="co27" table:default-cell-style-name="ce3"/>
        <table:table-column table:style-name="co28" table:default-cell-style-name="ce5"/>
        <table:table-column table:style-name="co28" table:default-cell-style-name="ce29"/>
        <table:table-column table:style-name="co23" table:default-cell-style-name="ce30"/>
        <table:table-column table:style-name="co28" table:default-cell-style-name="ce3"/>
        <table:table-column table:style-name="co29" table:default-cell-style-name="ce3"/>
        <table:table-column-group>
          <table:table-column table:style-name="co30" table:default-cell-style-name="ce3"/>
          <table:table-column table:style-name="co25" table:default-cell-style-name="ce3"/>
        </table:table-column-group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2、臺北「牙醫基層」假日平均看診人次占率</text:p>
          </table:table-cell>
          <table:table-cell table:number-columns-repeated="2" table:style-name="ce2"/>
          <table:table-cell table:number-columns-repeated="2" table:style-name="ce4"/>
          <table:table-cell table:number-columns-repeated="9" table:style-name="ce3"/>
          <table:table-cell table:style-name="ce5"/>
          <table:table-cell table:style-name="ce29"/>
          <table:table-cell table:style-name="ce30"/>
          <table:table-cell table:style-name="ce3"/>
          <table:table-cell office:value-type="string" table:number-columns-spanned="3" table:number-rows-spanned="1" table:style-name="ce88">
            <text:p><text:span text:style-name="T2">單位：日、家、次</text:span></text:p>
          </table:table-cell>
          <table:covered-table-cell table:number-columns-repeated="2"/>
          <table:table-cell table:number-columns-repeated="16363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31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3" table:number-rows-spanned="2" table:style-name="ce117">
            <text:p><text:span text:style-name="T2">看診人次</text:span></text:p>
          </table:table-cell>
          <table:covered-table-cell table:number-columns-repeated="2"/>
          <table:table-cell table:style-name="ce22"/>
          <table:table-cell office:value-type="string" table:number-columns-spanned="7" table:number-rows-spanned="1" table:style-name="ce77">
            <text:p>每家院所</text:p>
            <text:p>看診人次占率分布</text:p>
          </table:table-cell>
          <table:covered-table-cell table:number-columns-repeated="6"/>
          <table:table-cell table:number-columns-repeated="16363" table:style-name="ce3"/>
        </table:table-row>
        <table:table-row table:style-name="ro10">
          <table:covered-table-cell/>
          <table:covered-table-cell table:number-columns-repeated="3"/>
          <table:table-cell table:style-name="ce4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 table:number-columns-repeated="2"/>
          <table:table-cell table:style-name="ce3"/>
          <table:table-cell office:value-type="string" table:number-columns-spanned="1" table:number-rows-spanned="2" table:style-name="ce116">
            <text:p><text:span text:style-name="T2">平均值</text:span></text:p>
          </table:table-cell>
          <table:table-cell office:value-type="string" table:number-columns-spanned="1" table:number-rows-spanned="2" table:style-name="ce118">
            <text:p>(標準差)</text:p>
          </table:table-cell>
          <table:table-cell office:value-type="string" table:number-columns-spanned="1" table:number-rows-spanned="2" table:style-name="ce119">
            <text:p>去年同期增減值</text:p>
          </table:table-cell>
          <table:table-cell office:value-type="string" table:number-columns-spanned="1" table:number-rows-spanned="2" table:style-name="ce116">
            <text:p><text:span text:style-name="T2">最小值</text:span></text:p>
          </table:table-cell>
          <table:table-cell office:value-type="string" table:number-columns-spanned="1" table:number-rows-spanned="2" table:style-name="ce116">
            <text:p><text:span text:style-name="T2">最大值</text:span></text:p>
          </table:table-cell>
          <table:table-cell table:style-name="ce5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3" table:style-name="ce3"/>
        </table:table-row>
        <table:table-row table:style-name="ro11">
          <table:covered-table-cell/>
          <table:covered-table-cell table:number-columns-repeated="3"/>
          <table:table-cell table:style-name="ce4"/>
          <table:covered-table-cell/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office:value-type="string" table:style-name="ce74">
            <text:p><text:span text:style-name="T2">占率</text:span><text:span text:style-name="T2"/></text:p>
            <text:p>(Bi /A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3"/>
          <table:covered-table-cell/>
          <table:table-cell table:number-columns-repeated="1636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number-columns-repeated="1636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2115" table:style-name="ce4">
              <text:p><text:s/>2,115<text:s/></text:p>
            </table:table-cell>
            <table:table-cell office:value-type="percentage" office:value="-7.8029642545771605E-2" table:style-name="ce16">
              <text:p>-7.8%</text:p>
            </table:table-cell>
            <table:table-cell table:style-name="ce17"/>
            <table:table-cell office:value-type="float" office:value="664308" table:style-name="ce4">
              <text:p><text:s/>664,308<text:s/></text:p>
            </table:table-cell>
            <table:table-cell office:value-type="percentage" office:value="-2.2022268121372E-2" table:style-name="ce16">
              <text:p>-2.2%</text:p>
            </table:table-cell>
            <table:table-cell office:value-type="percentage" office:value="9.9283769563397295E-2" table:style-name="ce16">
              <text:p>9.9%</text:p>
            </table:table-cell>
            <table:table-cell table:style-name="ce3"/>
            <table:table-cell office:value-type="percentage" office:value="0.10747428044288899" table:style-name="ce13">
              <text:p>10.75%</text:p>
            </table:table-cell>
            <table:table-cell office:value-type="percentage" office:value="6.5772677529940399E-2" table:style-name="ce14">
              <text:p>(6.58%)</text:p>
            </table:table-cell>
            <table:table-cell office:value-type="percentage" office:value="1.5320882776559963E-3" table:style-name="ce33">
              <text:p>0.15%</text:p>
            </table:table-cell>
            <table:table-cell office:value-type="percentage" office:value="3.2626427406199E-4" table:style-name="ce15">
              <text:p>0.03%</text:p>
            </table:table-cell>
            <table:table-cell office:value-type="percentage" office:value="0.66666666666666696" table:style-name="ce15">
              <text:p>66.67%</text:p>
            </table:table-cell>
            <table:table-cell table:style-name="ce15"/>
            <table:table-cell office:value-type="percentage" office:value="0.105942192165233" table:style-name="ce15">
              <text:p>10.59%</text:p>
            </table:table-cell>
            <table:table-cell table:number-columns-repeated="1636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1945" table:style-name="ce4">
              <text:p><text:s/>1,945<text:s/></text:p>
            </table:table-cell>
            <table:table-cell office:value-type="percentage" office:value="1.5447991761070601E-3" table:style-name="ce16">
              <text:p>0.2%</text:p>
            </table:table-cell>
            <table:table-cell table:style-name="ce17"/>
            <table:table-cell office:value-type="float" office:value="123065" table:style-name="ce4">
              <text:p><text:s/>123,065<text:s/></text:p>
            </table:table-cell>
            <table:table-cell office:value-type="percentage" office:value="0.27049264948794199" table:style-name="ce16">
              <text:p>27.0%</text:p>
            </table:table-cell>
            <table:table-cell office:value-type="percentage" office:value="0.12274218804544" table:style-name="ce16">
              <text:p>12.3%</text:p>
            </table:table-cell>
            <table:table-cell table:style-name="ce3"/>
            <table:table-cell office:value-type="percentage" office:value="0.14155415785630501" table:style-name="ce13">
              <text:p>14.16%</text:p>
            </table:table-cell>
            <table:table-cell office:value-type="percentage" office:value="7.7581463778387399E-2" table:style-name="ce14">
              <text:p>(7.76%)</text:p>
            </table:table-cell>
            <table:table-cell office:value-type="percentage" office:value="1.2933168150533025E-2" table:style-name="ce33">
              <text:p>1.29%</text:p>
            </table:table-cell>
            <table:table-cell office:value-type="percentage" office:value="2.4271844660194199E-3" table:style-name="ce15">
              <text:p>0.24%</text:p>
            </table:table-cell>
            <table:table-cell office:value-type="percentage" office:value="0.66666666666666696" table:style-name="ce15">
              <text:p>66.67%</text:p>
            </table:table-cell>
            <table:table-cell table:style-name="ce15"/>
            <table:table-cell office:value-type="percentage" office:value="0.12862098970577199" table:style-name="ce15">
              <text:p>12.86%</text:p>
            </table:table-cell>
            <table:table-cell table:number-columns-repeated="1636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868" table:style-name="ce4">
                    <text:p><text:s/>1,868<text:s/></text:p>
                  </table:table-cell>
                  <table:table-cell office:value-type="percentage" office:value="-5.8942065491183901E-2" table:style-name="ce16">
                    <text:p>-5.9%</text:p>
                  </table:table-cell>
                  <table:table-cell table:style-name="ce17"/>
                  <table:table-cell office:value-type="float" office:value="62297" table:style-name="ce4">
                    <text:p><text:s/>62,297<text:s/></text:p>
                  </table:table-cell>
                  <table:table-cell office:value-type="percentage" office:value="-0.26073645112674898" table:style-name="ce16">
                    <text:p>-26.1%</text:p>
                  </table:table-cell>
                  <table:table-cell office:value-type="percentage" office:value="8.3227457031589194E-2" table:style-name="ce16">
                    <text:p>8.3%</text:p>
                  </table:table-cell>
                  <table:table-cell table:style-name="ce3"/>
                  <table:table-cell office:value-type="percentage" office:value="9.6814479314599203E-2" table:style-name="ce13">
                    <text:p>9.68%</text:p>
                  </table:table-cell>
                  <table:table-cell office:value-type="percentage" office:value="6.3355220528550402E-2" table:style-name="ce14">
                    <text:p>(6.34%)</text:p>
                  </table:table-cell>
                  <table:table-cell office:value-type="percentage" office:value="-6.405840143890798E-3" table:style-name="ce33">
                    <text:p>-0.64%</text:p>
                  </table:table-cell>
                  <table:table-cell office:value-type="percentage" office:value="2.0366598778004102E-3" table:style-name="ce15">
                    <text:p>0.20%</text:p>
                  </table:table-cell>
                  <table:table-cell office:value-type="percentage" office:value="0.51724137931034497" table:style-name="ce15">
                    <text:p>51.72%</text:p>
                  </table:table-cell>
                  <table:table-cell table:style-name="ce15"/>
                  <table:table-cell office:value-type="percentage" office:value="0.10322031945849" table:style-name="ce15">
                    <text:p>10.32%</text:p>
                  </table:table-cell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927" table:style-name="ce4">
                    <text:p><text:s/>1,927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106936" table:style-name="ce4">
                    <text:p><text:s/>106,936<text:s/></text:p>
                  </table:table-cell>
                  <table:table-cell office:value-type="percentage" office:value="-8.1132172747426498E-2" table:style-name="ce16">
                    <text:p>-8.1%</text:p>
                  </table:table-cell>
                  <table:table-cell office:value-type="percentage" office:value="9.9868412327962397E-2" table:style-name="ce16">
                    <text:p>10.0%</text:p>
                  </table:table-cell>
                  <table:table-cell table:style-name="ce3"/>
                  <table:table-cell office:value-type="percentage" office:value="0.116504670668309" table:style-name="ce13">
                    <text:p>11.65%</text:p>
                  </table:table-cell>
                  <table:table-cell office:value-type="percentage" office:value="6.8635384203904304E-2" table:style-name="ce14">
                    <text:p>(6.86%)</text:p>
                  </table:table-cell>
                  <table:table-cell office:value-type="percentage" office:value="-1.4792977878076013E-2" table:style-name="ce33">
                    <text:p>-1.48%</text:p>
                  </table:table-cell>
                  <table:table-cell office:value-type="percentage" office:value="1.8115942028985501E-3" table:style-name="ce15">
                    <text:p>0.18%</text:p>
                  </table:table-cell>
                  <table:table-cell office:value-type="percentage" office:value="0.57627118644067798" table:style-name="ce15">
                    <text:p>57.63%</text:p>
                  </table:table-cell>
                  <table:table-cell table:style-name="ce15"/>
                  <table:table-cell office:value-type="percentage" office:value="0.13129764854638501" table:style-name="ce15">
                    <text:p>13.13%</text:p>
                  </table:table-cell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928" table:style-name="ce4">
                    <text:p><text:s/>1,928<text:s/></text:p>
                  </table:table-cell>
                  <table:table-cell office:value-type="percentage" office:value="8.8958660387232803E-3" table:style-name="ce16">
                    <text:p>0.9%</text:p>
                  </table:table-cell>
                  <table:table-cell table:style-name="ce17"/>
                  <table:table-cell office:value-type="float" office:value="86534" table:style-name="ce4">
                    <text:p><text:s/>86,534<text:s/></text:p>
                  </table:table-cell>
                  <table:table-cell office:value-type="percentage" office:value="6.7477953323871196E-3" table:style-name="ce16">
                    <text:p>0.7%</text:p>
                  </table:table-cell>
                  <table:table-cell office:value-type="percentage" office:value="9.1045390126140394E-2" table:style-name="ce16">
                    <text:p>9.1%</text:p>
                  </table:table-cell>
                  <table:table-cell table:style-name="ce3"/>
                  <table:table-cell office:value-type="percentage" office:value="0.105800983828574" table:style-name="ce13">
                    <text:p>10.58%</text:p>
                  </table:table-cell>
                  <table:table-cell office:value-type="percentage" office:value="6.4172647608507896E-2" table:style-name="ce14">
                    <text:p>(6.42%)</text:p>
                  </table:table-cell>
                  <table:table-cell office:value-type="percentage" office:value="-5.303193049999988E-4" table:style-name="ce33">
                    <text:p>-0.05%</text:p>
                  </table:table-cell>
                  <table:table-cell office:value-type="percentage" office:value="2.2026431718061702E-3" table:style-name="ce15">
                    <text:p>0.22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06331303133574" table:style-name="ce15">
                    <text:p>10.63%</text:p>
                  </table:table-cell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938" table:style-name="ce4">
                    <text:p><text:s/>1,938<text:s/></text:p>
                  </table:table-cell>
                  <table:table-cell office:value-type="percentage" office:value="-3.08641975308643E-3" table:style-name="ce16">
                    <text:p>-0.3%</text:p>
                  </table:table-cell>
                  <table:table-cell table:style-name="ce17"/>
                  <table:table-cell office:value-type="float" office:value="116823" table:style-name="ce4">
                    <text:p><text:s/>116,823<text:s/></text:p>
                  </table:table-cell>
                  <table:table-cell office:value-type="percentage" office:value="0.16121625382688601" table:style-name="ce16">
                    <text:p>16.1%</text:p>
                  </table:table-cell>
                  <table:table-cell office:value-type="percentage" office:value="0.122347478022634" table:style-name="ce16">
                    <text:p>12.2%</text:p>
                  </table:table-cell>
                  <table:table-cell table:style-name="ce3"/>
                  <table:table-cell office:value-type="percentage" office:value="0.13984574811629899" table:style-name="ce13">
                    <text:p>13.98%</text:p>
                  </table:table-cell>
                  <table:table-cell office:value-type="percentage" office:value="8.3628611676337006E-2" table:style-name="ce14">
                    <text:p>(8.36%)</text:p>
                  </table:table-cell>
                  <table:table-cell office:value-type="percentage" office:value="2.0337695855006985E-2" table:style-name="ce33">
                    <text:p>2.03%</text:p>
                  </table:table-cell>
                  <table:table-cell office:value-type="percentage" office:value="1.7825311942959001E-3" table:style-name="ce15">
                    <text:p>0.18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1950805226129201" table:style-name="ce15">
                    <text:p>11.95%</text:p>
                  </table:table-cell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904" table:style-name="ce4">
                    <text:p><text:s/>1,904<text:s/></text:p>
                  </table:table-cell>
                  <table:table-cell office:value-type="percentage" office:value="-8.8495575221239093E-3" table:style-name="ce16">
                    <text:p>-0.9%</text:p>
                  </table:table-cell>
                  <table:table-cell table:style-name="ce17"/>
                  <table:table-cell office:value-type="float" office:value="89329" table:style-name="ce4">
                    <text:p><text:s/>89,329<text:s/></text:p>
                  </table:table-cell>
                  <table:table-cell office:value-type="percentage" office:value="-9.5484968458570907E-2" table:style-name="ce16">
                    <text:p>-9.5%</text:p>
                  </table:table-cell>
                  <table:table-cell office:value-type="percentage" office:value="9.4291067423142902E-2" table:style-name="ce16">
                    <text:p>9.4%</text:p>
                  </table:table-cell>
                  <table:table-cell table:style-name="ce3"/>
                  <table:table-cell office:value-type="percentage" office:value="0.110332479881946" table:style-name="ce13">
                    <text:p>11.03%</text:p>
                  </table:table-cell>
                  <table:table-cell office:value-type="percentage" office:value="6.5064166158545295E-2" table:style-name="ce14">
                    <text:p>(6.51%)</text:p>
                  </table:table-cell>
                  <table:table-cell office:value-type="percentage" office:value="-8.8122695703519993E-3" table:style-name="ce33">
                    <text:p>-0.88%</text:p>
                  </table:table-cell>
                  <table:table-cell office:value-type="percentage" office:value="2.7027027027026998E-3" table:style-name="ce15">
                    <text:p>0.27%</text:p>
                  </table:table-cell>
                  <table:table-cell office:value-type="percentage" office:value="0.50485436893203905" table:style-name="ce15">
                    <text:p>50.49%</text:p>
                  </table:table-cell>
                  <table:table-cell table:style-name="ce15"/>
                  <table:table-cell office:value-type="percentage" office:value="0.119144749452298" table:style-name="ce15">
                    <text:p>11.91%</text:p>
                  </table:table-cell>
                  <table:table-cell table:number-columns-repeated="1636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876" table:style-name="ce61">
                    <text:p><text:s/>1,876<text:s/></text:p>
                  </table:table-cell>
                  <table:table-cell office:value-type="percentage" office:value="-2.0876826722338301E-2" table:style-name="ce62">
                    <text:p>-2.1%</text:p>
                  </table:table-cell>
                  <table:table-cell table:style-name="ce63"/>
                  <table:table-cell office:value-type="float" office:value="79324" table:style-name="ce61">
                    <text:p><text:s/>79,324<text:s/></text:p>
                  </table:table-cell>
                  <table:table-cell office:value-type="percentage" office:value="-0.177469695869928" table:style-name="ce62">
                    <text:p>-17.7%</text:p>
                  </table:table-cell>
                  <table:table-cell office:value-type="percentage" office:value="7.8042618250937806E-2" table:style-name="ce62">
                    <text:p>7.8%</text:p>
                  </table:table-cell>
                  <table:table-cell table:style-name="ce18"/>
                  <table:table-cell office:value-type="percentage" office:value="9.4698658766105795E-2" table:style-name="ce64">
                    <text:p>9.47%</text:p>
                  </table:table-cell>
                  <table:table-cell office:value-type="percentage" office:value="6.0877329677836399E-2" table:style-name="ce65">
                    <text:p>(6.09%)</text:p>
                  </table:table-cell>
                  <table:table-cell office:value-type="percentage" office:value="-1.4411068214923203E-2" table:style-name="ce111">
                    <text:p>-1.44%</text:p>
                  </table:table-cell>
                  <table:table-cell office:value-type="percentage" office:value="1.45137880986938E-3" table:style-name="ce66">
                    <text:p>0.15%</text:p>
                  </table:table-cell>
                  <table:table-cell office:value-type="percentage" office:value="1" table:style-name="ce66">
                    <text:p>100.00%</text:p>
                  </table:table-cell>
                  <table:table-cell table:style-name="ce66"/>
                  <table:table-cell office:value-type="percentage" office:value="0.109109726981029" table:style-name="ce66">
                    <text:p>10.91%</text:p>
                  </table:table-cell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34540525601726" table:style-name="ce33">
                    <text:p>-13.4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34540525601726" table:style-name="ce15">
                    <text:p>13.45%</text:p>
                  </table:table-cell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16180891385273" table:style-name="ce33">
                    <text:p>-11.62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16180891385273" table:style-name="ce15">
                    <text:p>11.62%</text:p>
                  </table:table-cell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3472663297791206E-2" table:style-name="ce33">
                    <text:p>-9.3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3472663297791206E-2" table:style-name="ce15">
                    <text:p>9.35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50261304033184" table:style-name="ce33">
                    <text:p>-15.03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50261304033184" table:style-name="ce15">
                    <text:p>15.03%</text:p>
                  </table:table-cell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0.11218697050825099" table:style-name="ce33">
            <text:p>-11.22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0.11218697050825099" table:style-name="ce15">
            <text:p>11.22%</text:p>
          </table:table-cell>
          <table:table-cell table:number-columns-repeated="1636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style-name="ce3"/>
          <table:table-cell table:number-columns-repeated="16362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373" table:style-name="ce4">
              <text:p><text:s/>373<text:s/></text:p>
            </table:table-cell>
            <table:table-cell office:value-type="percentage" office:value="-0.14252873563218399" table:style-name="ce16">
              <text:p>-14.3%</text:p>
            </table:table-cell>
            <table:table-cell table:style-name="ce17"/>
            <table:table-cell office:value-type="float" office:value="46200" table:style-name="ce4">
              <text:p><text:s/>46,200<text:s/></text:p>
            </table:table-cell>
            <table:table-cell office:value-type="percentage" office:value="0.135972461273666" table:style-name="ce16">
              <text:p>13.6%</text:p>
            </table:table-cell>
            <table:table-cell office:value-type="percentage" office:value="6.9047943933069501E-3" table:style-name="ce16">
              <text:p>0.7%</text:p>
            </table:table-cell>
            <table:table-cell table:style-name="ce3"/>
            <table:table-cell office:value-type="percentage" office:value="4.3103539265596597E-2" table:style-name="ce13">
              <text:p>4.31%</text:p>
            </table:table-cell>
            <table:table-cell office:value-type="percentage" office:value="7.7775336704878503E-2" table:style-name="ce14">
              <text:p>(7.78%)</text:p>
            </table:table-cell>
            <table:table-cell office:value-type="percentage" office:value="8.9797950387705966E-3" table:style-name="ce33">
              <text:p>0.90%</text:p>
            </table:table-cell>
            <table:table-cell office:value-type="percentage" office:value="6.6715591433718095E-5" table:style-name="ce15">
              <text:p>0.01%</text:p>
            </table:table-cell>
            <table:table-cell office:value-type="percentage" office:value="0.83333333333333304" table:style-name="ce15">
              <text:p>83.33%</text:p>
            </table:table-cell>
            <table:table-cell table:style-name="ce15"/>
            <table:table-cell office:value-type="percentage" office:value="3.4123744226826E-2" table:style-name="ce15">
              <text:p>3.41%</text:p>
            </table:table-cell>
            <table:table-cell table:style-name="ce34"/>
            <table:table-cell table:number-columns-repeated="16362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152" table:style-name="ce4">
              <text:p><text:s/>152<text:s/></text:p>
            </table:table-cell>
            <table:table-cell office:value-type="percentage" office:value="-0.16022099447513799" table:style-name="ce16">
              <text:p>-16.0%</text:p>
            </table:table-cell>
            <table:table-cell table:style-name="ce17"/>
            <table:table-cell office:value-type="float" office:value="6154" table:style-name="ce4">
              <text:p><text:s/>6,154<text:s/></text:p>
            </table:table-cell>
            <table:table-cell office:value-type="percentage" office:value="0.101091429593845" table:style-name="ce16">
              <text:p>10.1%</text:p>
            </table:table-cell>
            <table:table-cell office:value-type="percentage" office:value="6.1378574349460896E-3" table:style-name="ce16">
              <text:p>0.6%</text:p>
            </table:table-cell>
            <table:table-cell table:style-name="ce3"/>
            <table:table-cell office:value-type="percentage" office:value="9.5768263930488706E-2" table:style-name="ce13">
              <text:p>9.58%</text:p>
            </table:table-cell>
            <table:table-cell office:value-type="percentage" office:value="0.11285130085508099" table:style-name="ce14">
              <text:p>(11.29%)</text:p>
            </table:table-cell>
            <table:table-cell office:value-type="percentage" office:value="1.3688245636637703E-2" table:style-name="ce33">
              <text:p>1.37%</text:p>
            </table:table-cell>
            <table:table-cell office:value-type="percentage" office:value="7.6628352490421502E-4" table:style-name="ce15">
              <text:p>0.08%</text:p>
            </table:table-cell>
            <table:table-cell office:value-type="percentage" office:value="1" table:style-name="ce15">
              <text:p>100.00%</text:p>
            </table:table-cell>
            <table:table-cell table:style-name="ce15"/>
            <table:table-cell office:value-type="percentage" office:value="8.2080018293851004E-2" table:style-name="ce15">
              <text:p>8.21%</text:p>
            </table:table-cell>
            <table:table-cell table:style-name="ce34"/>
            <table:table-cell table:number-columns-repeated="16362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05" table:style-name="ce4">
                    <text:p><text:s/>205<text:s/></text:p>
                  </table:table-cell>
                  <table:table-cell office:value-type="percentage" office:value="0.21301775147929" table:style-name="ce16">
                    <text:p>21.3%</text:p>
                  </table:table-cell>
                  <table:table-cell table:style-name="ce17"/>
                  <table:table-cell office:value-type="float" office:value="5684" table:style-name="ce4">
                    <text:p><text:s/>5,684<text:s/></text:p>
                  </table:table-cell>
                  <table:table-cell office:value-type="percentage" office:value="0.10519152245771" table:style-name="ce16">
                    <text:p>10.5%</text:p>
                  </table:table-cell>
                  <table:table-cell office:value-type="percentage" office:value="7.5937021970167596E-3" table:style-name="ce16">
                    <text:p>0.8%</text:p>
                  </table:table-cell>
                  <table:table-cell table:style-name="ce3"/>
                  <table:table-cell office:value-type="percentage" office:value="7.8880523450891901E-2" table:style-name="ce13">
                    <text:p>7.89%</text:p>
                  </table:table-cell>
                  <table:table-cell office:value-type="percentage" office:value="0.101879362026972" table:style-name="ce14">
                    <text:p>(10.19%)</text:p>
                  </table:table-cell>
                  <table:table-cell office:value-type="percentage" office:value="2.7570669295993999E-3" table:style-name="ce33">
                    <text:p>0.28%</text:p>
                  </table:table-cell>
                  <table:table-cell office:value-type="percentage" office:value="5.6306306306306295E-4" table:style-name="ce15">
                    <text:p>0.06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7.6123456521292501E-2" table:style-name="ce15">
                    <text:p>7.61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68" table:style-name="ce4">
                    <text:p><text:s/>168<text:s/></text:p>
                  </table:table-cell>
                  <table:table-cell office:value-type="percentage" office:value="0.05" table:style-name="ce16">
                    <text:p>5.0%</text:p>
                  </table:table-cell>
                  <table:table-cell table:style-name="ce17"/>
                  <table:table-cell office:value-type="float" office:value="7598" table:style-name="ce4">
                    <text:p><text:s/>7,598<text:s/></text:p>
                  </table:table-cell>
                  <table:table-cell office:value-type="percentage" office:value="0.16515871798803899" table:style-name="ce16">
                    <text:p>16.5%</text:p>
                  </table:table-cell>
                  <table:table-cell office:value-type="percentage" office:value="7.0958348626080896E-3" table:style-name="ce16">
                    <text:p>0.7%</text:p>
                  </table:table-cell>
                  <table:table-cell table:style-name="ce3"/>
                  <table:table-cell office:value-type="percentage" office:value="9.5925667539745199E-2" table:style-name="ce13">
                    <text:p>9.59%</text:p>
                  </table:table-cell>
                  <table:table-cell office:value-type="percentage" office:value="0.119788066575861" table:style-name="ce14">
                    <text:p>(11.98%)</text:p>
                  </table:table-cell>
                  <table:table-cell office:value-type="percentage" office:value="4.2201458864785935E-3" table:style-name="ce33">
                    <text:p>0.42%</text:p>
                  </table:table-cell>
                  <table:table-cell office:value-type="percentage" office:value="8.1234768480909804E-4" table:style-name="ce15">
                    <text:p>0.08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9.1705521653266606E-2" table:style-name="ce15">
                    <text:p>9.17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78" table:style-name="ce4">
                    <text:p><text:s/>178<text:s/></text:p>
                  </table:table-cell>
                  <table:table-cell office:value-type="percentage" office:value="0.141025641025641" table:style-name="ce16">
                    <text:p>14.1%</text:p>
                  </table:table-cell>
                  <table:table-cell table:style-name="ce17"/>
                  <table:table-cell office:value-type="float" office:value="5648" table:style-name="ce4">
                    <text:p><text:s/>5,648<text:s/></text:p>
                  </table:table-cell>
                  <table:table-cell office:value-type="percentage" office:value="2.7095835606473901E-2" table:style-name="ce16">
                    <text:p>2.7%</text:p>
                  </table:table-cell>
                  <table:table-cell office:value-type="percentage" office:value="5.9424545662102903E-3" table:style-name="ce16">
                    <text:p>0.6%</text:p>
                  </table:table-cell>
                  <table:table-cell table:style-name="ce3"/>
                  <table:table-cell office:value-type="percentage" office:value="7.5847478045696803E-2" table:style-name="ce13">
                    <text:p>7.58%</text:p>
                  </table:table-cell>
                  <table:table-cell office:value-type="percentage" office:value="0.100708962725633" table:style-name="ce14">
                    <text:p>(10.07%)</text:p>
                  </table:table-cell>
                  <table:table-cell office:value-type="percentage" office:value="-5.7312159911795946E-3" table:style-name="ce33">
                    <text:p>-0.57%</text:p>
                  </table:table-cell>
                  <table:table-cell office:value-type="percentage" office:value="7.4850299401197598E-4" table:style-name="ce15">
                    <text:p>0.07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8.1578694036876398E-2" table:style-name="ce15">
                    <text:p>8.16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77" table:style-name="ce4">
                    <text:p><text:s/>177<text:s/></text:p>
                  </table:table-cell>
                  <table:table-cell office:value-type="percentage" office:value="0.14193548387096799" table:style-name="ce16">
                    <text:p>14.2%</text:p>
                  </table:table-cell>
                  <table:table-cell table:style-name="ce17"/>
                  <table:table-cell office:value-type="float" office:value="7895" table:style-name="ce4">
                    <text:p><text:s/>7,895<text:s/></text:p>
                  </table:table-cell>
                  <table:table-cell office:value-type="percentage" office:value="0.494698977659977" table:style-name="ce16">
                    <text:p>49.5%</text:p>
                  </table:table-cell>
                  <table:table-cell office:value-type="percentage" office:value="8.2683490321999592E-3" table:style-name="ce16">
                    <text:p>0.8%</text:p>
                  </table:table-cell>
                  <table:table-cell table:style-name="ce3"/>
                  <table:table-cell office:value-type="percentage" office:value="9.1714656969445293E-2" table:style-name="ce13">
                    <text:p>9.17%</text:p>
                  </table:table-cell>
                  <table:table-cell office:value-type="percentage" office:value="0.111767937467946" table:style-name="ce14">
                    <text:p>(11.18%)</text:p>
                  </table:table-cell>
                  <table:table-cell office:value-type="percentage" office:value="1.8686300509754394E-2" table:style-name="ce33">
                    <text:p>1.87%</text:p>
                  </table:table-cell>
                  <table:table-cell office:value-type="percentage" office:value="9.2421441774491703E-4" table:style-name="ce15">
                    <text:p>0.09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7.3028356459690899E-2" table:style-name="ce15">
                    <text:p>7.30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75" table:style-name="ce4">
                    <text:p><text:s/>175<text:s/></text:p>
                  </table:table-cell>
                  <table:table-cell office:value-type="percentage" office:value="6.0606060606060601E-2" table:style-name="ce16">
                    <text:p>6.1%</text:p>
                  </table:table-cell>
                  <table:table-cell table:style-name="ce17"/>
                  <table:table-cell office:value-type="float" office:value="6107" table:style-name="ce4">
                    <text:p><text:s/>6,107<text:s/></text:p>
                  </table:table-cell>
                  <table:table-cell office:value-type="percentage" office:value="-0.104151386240282" table:style-name="ce16">
                    <text:p>-10.4%</text:p>
                  </table:table-cell>
                  <table:table-cell office:value-type="percentage" office:value="6.4462330122707504E-3" table:style-name="ce16">
                    <text:p>0.6%</text:p>
                  </table:table-cell>
                  <table:table-cell table:style-name="ce3"/>
                  <table:table-cell office:value-type="percentage" office:value="8.0540035926602097E-2" table:style-name="ce13">
                    <text:p>8.05%</text:p>
                  </table:table-cell>
                  <table:table-cell office:value-type="percentage" office:value="0.100601763918343" table:style-name="ce14">
                    <text:p>(10.06%)</text:p>
                  </table:table-cell>
                  <table:table-cell office:value-type="percentage" office:value="-1.350185732744541E-2" table:style-name="ce33">
                    <text:p>-1.35%</text:p>
                  </table:table-cell>
                  <table:table-cell office:value-type="percentage" office:value="8.6281276962899098E-4" table:style-name="ce15">
                    <text:p>0.09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9.4041893254047507E-2" table:style-name="ce15">
                    <text:p>9.40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84" table:style-name="ce61">
                    <text:p><text:s/>184<text:s/></text:p>
                  </table:table-cell>
                  <table:table-cell office:value-type="percentage" office:value="0.20261437908496699" table:style-name="ce62">
                    <text:p>20.3%</text:p>
                  </table:table-cell>
                  <table:table-cell table:style-name="ce63"/>
                  <table:table-cell office:value-type="float" office:value="7114" table:style-name="ce61">
                    <text:p><text:s/>7,114<text:s/></text:p>
                  </table:table-cell>
                  <table:table-cell office:value-type="percentage" office:value="0.222546829352122" table:style-name="ce62">
                    <text:p>22.3%</text:p>
                  </table:table-cell>
                  <table:table-cell office:value-type="percentage" office:value="6.9990820714685596E-3" table:style-name="ce62">
                    <text:p>0.7%</text:p>
                  </table:table-cell>
                  <table:table-cell table:style-name="ce18"/>
                  <table:table-cell office:value-type="percentage" office:value="7.5262831204808603E-2" table:style-name="ce64">
                    <text:p>7.53%</text:p>
                  </table:table-cell>
                  <table:table-cell office:value-type="percentage" office:value="7.3523985505557707E-2" table:style-name="ce65">
                    <text:p>(7.35%)</text:p>
                  </table:table-cell>
                  <table:table-cell office:value-type="percentage" office:value="-9.7892754032157941E-3" table:style-name="ce111">
                    <text:p>-0.98%</text:p>
                  </table:table-cell>
                  <table:table-cell office:value-type="percentage" office:value="1.1976047904191599E-3" table:style-name="ce66">
                    <text:p>0.12%</text:p>
                  </table:table-cell>
                  <table:table-cell office:value-type="percentage" office:value="0.40931372549019601" table:style-name="ce66">
                    <text:p>40.93%</text:p>
                  </table:table-cell>
                  <table:table-cell table:style-name="ce66"/>
                  <table:table-cell office:value-type="percentage" office:value="8.5052106608024397E-2" table:style-name="ce66">
                    <text:p>8.51%</text:p>
                  </table:table-cell>
                  <table:table-cell table:style-name="ce112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1032528569230498E-2" table:style-name="ce33">
                    <text:p>-9.1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1032528569230498E-2" table:style-name="ce15">
                    <text:p>9.10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4059200688337504E-2" table:style-name="ce33">
                    <text:p>-7.41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7.4059200688337504E-2" table:style-name="ce15">
                    <text:p>7.41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8360450125949305E-2" table:style-name="ce33">
                    <text:p>-7.84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7.8360450125949305E-2" table:style-name="ce15">
                    <text:p>7.84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4861756800611796E-2" table:style-name="ce33">
                    <text:p>-8.49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8.4861756800611796E-2" table:style-name="ce15">
                    <text:p>8.49%</text:p>
                  </table:table-cell>
                  <table:table-cell table:style-name="ce34"/>
                  <table:table-cell table:number-columns-repeated="16362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8.4948801907561697E-2" table:style-name="ce33">
            <text:p>-8.49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8.4948801907561697E-2" table:style-name="ce15">
            <text:p>8.49%</text:p>
          </table:table-cell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2" table:style-name="ce21"/>
          <table:table-cell table:number-columns-repeated="11" table:style-name="ce22"/>
          <table:table-cell table:style-name="ce35"/>
          <table:table-cell table:style-name="ce36"/>
          <table:table-cell table:style-name="ce37"/>
          <table:table-cell table:number-columns-repeated="2" table:style-name="ce38"/>
          <table:table-cell table:style-name="ce22"/>
          <table:table-cell table:style-name="ce38"/>
          <table:table-cell table:style-name="ce34"/>
          <table:table-cell table:number-columns-repeated="16362" table:style-name="ce68"/>
        </table:table-row>
        <table:table-row table:style-name="ro13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4.看診人次：以案件數計，慢連箋領藥案件不計件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各院所看診人次占率/該月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各院所看診人次占率/該年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5.假日看診人次占率＝該診所假日看診人次/該診所總看診人次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6.假日平均看診人次占率＝加總各診所於假日看診人次占率/該月假日看診診所總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7.最大值、最小值、標準差：以每家院所看診人次佔率，計算該區間之分布情形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2__北區" table:style-name="ta5">
        <table:table-column table:style-name="co3" table:default-cell-style-name="ce2"/>
        <table:table-column table:style-name="co1" table:default-cell-style-name="ce2"/>
        <table:table-column table:style-name="co31" table:default-cell-style-name="ce2"/>
        <table:table-column table:style-name="co19" table:default-cell-style-name="ce4"/>
        <table:table-column table:style-name="co2" table:default-cell-style-name="ce4"/>
        <table:table-column table:style-name="co20" table:default-cell-style-name="ce3"/>
        <table:table-column table:style-name="co2" table:default-cell-style-name="ce3"/>
        <table:table-column table:style-name="co10" table:default-cell-style-name="ce3"/>
        <table:table-column table:style-name="co21" table:default-cell-style-name="ce3"/>
        <table:table-column table:style-name="co2" table:default-cell-style-name="ce3"/>
        <table:table-column table:style-name="co17" table:default-cell-style-name="ce3"/>
        <table:table-column table:style-name="co15" table:default-cell-style-name="ce3"/>
        <table:table-column table:style-name="co14" table:default-cell-style-name="ce3"/>
        <table:table-column table:style-name="co27" table:default-cell-style-name="ce3"/>
        <table:table-column table:style-name="co28" table:default-cell-style-name="ce5"/>
        <table:table-column table:style-name="co32" table:default-cell-style-name="ce29"/>
        <table:table-column table:style-name="co23" table:default-cell-style-name="ce30"/>
        <table:table-column table:style-name="co28" table:number-columns-repeated="2" table:default-cell-style-name="ce3"/>
        <table:table-column-group>
          <table:table-column table:style-name="co30" table:default-cell-style-name="ce3"/>
          <table:table-column table:style-name="co25" table:default-cell-style-name="ce3"/>
        </table:table-column-group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2、北區「牙醫基層」假日平均看診人次占率</text:p>
          </table:table-cell>
          <table:table-cell table:number-columns-repeated="2" table:style-name="ce2"/>
          <table:table-cell table:number-columns-repeated="2" table:style-name="ce4"/>
          <table:table-cell table:number-columns-repeated="9" table:style-name="ce3"/>
          <table:table-cell table:style-name="ce5"/>
          <table:table-cell table:style-name="ce29"/>
          <table:table-cell table:style-name="ce30"/>
          <table:table-cell table:style-name="ce3"/>
          <table:table-cell office:value-type="string" table:number-columns-spanned="3" table:number-rows-spanned="1" table:style-name="ce88">
            <text:p><text:span text:style-name="T2">單位：日、家、次</text:span></text:p>
          </table:table-cell>
          <table:covered-table-cell table:number-columns-repeated="2"/>
          <table:table-cell table:number-columns-repeated="16363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31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3" table:number-rows-spanned="2" table:style-name="ce117">
            <text:p><text:span text:style-name="T2">看診人次</text:span></text:p>
          </table:table-cell>
          <table:covered-table-cell table:number-columns-repeated="2"/>
          <table:table-cell table:style-name="ce22"/>
          <table:table-cell office:value-type="string" table:number-columns-spanned="7" table:number-rows-spanned="1" table:style-name="ce77">
            <text:p>每家院所</text:p>
            <text:p>看診人次占率分布</text:p>
          </table:table-cell>
          <table:covered-table-cell table:number-columns-repeated="6"/>
          <table:table-cell table:number-columns-repeated="16363" table:style-name="ce3"/>
        </table:table-row>
        <table:table-row table:style-name="ro10">
          <table:covered-table-cell/>
          <table:covered-table-cell table:number-columns-repeated="3"/>
          <table:table-cell table:style-name="ce4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 table:number-columns-repeated="2"/>
          <table:table-cell table:style-name="ce3"/>
          <table:table-cell office:value-type="string" table:number-columns-spanned="1" table:number-rows-spanned="2" table:style-name="ce116">
            <text:p><text:span text:style-name="T2">平均值</text:span></text:p>
          </table:table-cell>
          <table:table-cell office:value-type="string" table:number-columns-spanned="1" table:number-rows-spanned="2" table:style-name="ce118">
            <text:p>(標準差)</text:p>
          </table:table-cell>
          <table:table-cell office:value-type="string" table:number-columns-spanned="1" table:number-rows-spanned="2" table:style-name="ce119">
            <text:p>去年同期增減值</text:p>
          </table:table-cell>
          <table:table-cell office:value-type="string" table:number-columns-spanned="1" table:number-rows-spanned="2" table:style-name="ce116">
            <text:p><text:span text:style-name="T2">最小值</text:span></text:p>
          </table:table-cell>
          <table:table-cell office:value-type="string" table:number-columns-spanned="1" table:number-rows-spanned="2" table:style-name="ce116">
            <text:p><text:span text:style-name="T2">最大值</text:span></text:p>
          </table:table-cell>
          <table:table-cell table:style-name="ce5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3" table:style-name="ce3"/>
        </table:table-row>
        <table:table-row table:style-name="ro11">
          <table:covered-table-cell/>
          <table:covered-table-cell table:number-columns-repeated="3"/>
          <table:table-cell table:style-name="ce4"/>
          <table:covered-table-cell/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office:value-type="string" table:style-name="ce74">
            <text:p><text:span text:style-name="T2">占率</text:span><text:span text:style-name="T2"/></text:p>
            <text:p>(Bi /A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3"/>
          <table:covered-table-cell/>
          <table:table-cell table:number-columns-repeated="1636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number-columns-repeated="1636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790" table:style-name="ce4">
              <text:p><text:s/>790<text:s/></text:p>
            </table:table-cell>
            <table:table-cell office:value-type="percentage" office:value="-4.0097205346293997E-2" table:style-name="ce16">
              <text:p>-4.0%</text:p>
            </table:table-cell>
            <table:table-cell table:style-name="ce17"/>
            <table:table-cell office:value-type="float" office:value="309003" table:style-name="ce4">
              <text:p><text:s/>309,003<text:s/></text:p>
            </table:table-cell>
            <table:table-cell office:value-type="percentage" office:value="3.5595163474686502E-3" table:style-name="ce16">
              <text:p>0.4%</text:p>
            </table:table-cell>
            <table:table-cell office:value-type="percentage" office:value="9.8837819268645599E-2" table:style-name="ce16">
              <text:p>9.9%</text:p>
            </table:table-cell>
            <table:table-cell table:style-name="ce3"/>
            <table:table-cell office:value-type="percentage" office:value="0.105048608951806" table:style-name="ce13">
              <text:p>10.50%</text:p>
            </table:table-cell>
            <table:table-cell office:value-type="percentage" office:value="6.3926657988485597E-2" table:style-name="ce14">
              <text:p>(6.39%)</text:p>
            </table:table-cell>
            <table:table-cell office:value-type="percentage" office:value="-3.9722736951600113E-4" table:style-name="ce33">
              <text:p>-0.04%</text:p>
            </table:table-cell>
            <table:table-cell office:value-type="percentage" office:value="2.0483408439164299E-4" table:style-name="ce15">
              <text:p>0.02%</text:p>
            </table:table-cell>
            <table:table-cell office:value-type="percentage" office:value="0.572359843546284" table:style-name="ce15">
              <text:p>57.24%</text:p>
            </table:table-cell>
            <table:table-cell table:style-name="ce15"/>
            <table:table-cell office:value-type="percentage" office:value="0.105445836321322" table:style-name="ce15">
              <text:p>10.54%</text:p>
            </table:table-cell>
            <table:table-cell table:style-name="ce34"/>
            <table:table-cell table:number-columns-repeated="16362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726" table:style-name="ce4">
              <text:p><text:s/>726<text:s/></text:p>
            </table:table-cell>
            <table:table-cell office:value-type="percentage" office:value="1.25523012552302E-2" table:style-name="ce16">
              <text:p>1.3%</text:p>
            </table:table-cell>
            <table:table-cell table:style-name="ce17"/>
            <table:table-cell office:value-type="float" office:value="57520" table:style-name="ce4">
              <text:p><text:s/>57,520<text:s/></text:p>
            </table:table-cell>
            <table:table-cell office:value-type="percentage" office:value="0.26866494629347798" table:style-name="ce16">
              <text:p>26.9%</text:p>
            </table:table-cell>
            <table:table-cell office:value-type="percentage" office:value="0.12343983381118299" table:style-name="ce16">
              <text:p>12.3%</text:p>
            </table:table-cell>
            <table:table-cell table:style-name="ce3"/>
            <table:table-cell office:value-type="percentage" office:value="0.14043411891114499" table:style-name="ce13">
              <text:p>14.04%</text:p>
            </table:table-cell>
            <table:table-cell office:value-type="percentage" office:value="7.7215479722733904E-2" table:style-name="ce14">
              <text:p>(7.72%)</text:p>
            </table:table-cell>
            <table:table-cell office:value-type="percentage" office:value="1.0491023468472999E-2" table:style-name="ce33">
              <text:p>1.05%</text:p>
            </table:table-cell>
            <table:table-cell office:value-type="percentage" office:value="3.21543408360129E-3" table:style-name="ce15">
              <text:p>0.32%</text:p>
            </table:table-cell>
            <table:table-cell office:value-type="percentage" office:value="0.69387755102040805" table:style-name="ce15">
              <text:p>69.39%</text:p>
            </table:table-cell>
            <table:table-cell table:style-name="ce15"/>
            <table:table-cell office:value-type="percentage" office:value="0.12994309544267199" table:style-name="ce15">
              <text:p>12.99%</text:p>
            </table:table-cell>
            <table:table-cell table:style-name="ce34"/>
            <table:table-cell table:number-columns-repeated="16362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02" table:style-name="ce4">
                    <text:p><text:s/>702<text:s/></text:p>
                  </table:table-cell>
                  <table:table-cell office:value-type="percentage" office:value="-4.0983606557377102E-2" table:style-name="ce16">
                    <text:p>-4.1%</text:p>
                  </table:table-cell>
                  <table:table-cell table:style-name="ce17"/>
                  <table:table-cell office:value-type="float" office:value="29147" table:style-name="ce4">
                    <text:p><text:s/>29,147<text:s/></text:p>
                  </table:table-cell>
                  <table:table-cell office:value-type="percentage" office:value="-0.21211547818565199" table:style-name="ce16">
                    <text:p>-21.2%</text:p>
                  </table:table-cell>
                  <table:table-cell office:value-type="percentage" office:value="8.3076335486224701E-2" table:style-name="ce16">
                    <text:p>8.3%</text:p>
                  </table:table-cell>
                  <table:table-cell table:style-name="ce3"/>
                  <table:table-cell office:value-type="percentage" office:value="9.4699205351235993E-2" table:style-name="ce13">
                    <text:p>9.47%</text:p>
                  </table:table-cell>
                  <table:table-cell office:value-type="percentage" office:value="6.5802923263097404E-2" table:style-name="ce14">
                    <text:p>(6.58%)</text:p>
                  </table:table-cell>
                  <table:table-cell office:value-type="percentage" office:value="-4.6751141736194046E-3" table:style-name="ce33">
                    <text:p>-0.47%</text:p>
                  </table:table-cell>
                  <table:table-cell office:value-type="percentage" office:value="2.5000000000000001E-3" table:style-name="ce15">
                    <text:p>0.25%</text:p>
                  </table:table-cell>
                  <table:table-cell office:value-type="percentage" office:value="0.71428571428571397" table:style-name="ce15">
                    <text:p>71.43%</text:p>
                  </table:table-cell>
                  <table:table-cell table:style-name="ce15"/>
                  <table:table-cell office:value-type="percentage" office:value="9.9374319524855398E-2" table:style-name="ce15">
                    <text:p>9.94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22" table:style-name="ce4">
                    <text:p><text:s/>722<text:s/></text:p>
                  </table:table-cell>
                  <table:table-cell office:value-type="percentage" office:value="-5.5096418732781798E-3" table:style-name="ce16">
                    <text:p>-0.6%</text:p>
                  </table:table-cell>
                  <table:table-cell table:style-name="ce17"/>
                  <table:table-cell office:value-type="float" office:value="49147" table:style-name="ce4">
                    <text:p><text:s/>49,147<text:s/></text:p>
                  </table:table-cell>
                  <table:table-cell office:value-type="percentage" office:value="-7.6080009023573994E-2" table:style-name="ce16">
                    <text:p>-7.6%</text:p>
                  </table:table-cell>
                  <table:table-cell office:value-type="percentage" office:value="0.10035509289793799" table:style-name="ce16">
                    <text:p>10.0%</text:p>
                  </table:table-cell>
                  <table:table-cell table:style-name="ce3"/>
                  <table:table-cell office:value-type="percentage" office:value="0.114146987105177" table:style-name="ce13">
                    <text:p>11.41%</text:p>
                  </table:table-cell>
                  <table:table-cell office:value-type="percentage" office:value="6.5305600201645803E-2" table:style-name="ce14">
                    <text:p>(6.53%)</text:p>
                  </table:table-cell>
                  <table:table-cell office:value-type="percentage" office:value="-1.8060720218758999E-2" table:style-name="ce33">
                    <text:p>-1.81%</text:p>
                  </table:table-cell>
                  <table:table-cell office:value-type="percentage" office:value="1.4025245441795201E-3" table:style-name="ce15">
                    <text:p>0.14%</text:p>
                  </table:table-cell>
                  <table:table-cell office:value-type="percentage" office:value="0.64885496183206104" table:style-name="ce15">
                    <text:p>64.89%</text:p>
                  </table:table-cell>
                  <table:table-cell table:style-name="ce15"/>
                  <table:table-cell office:value-type="percentage" office:value="0.132207707323936" table:style-name="ce15">
                    <text:p>13.22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17" table:style-name="ce4">
                    <text:p><text:s/>717<text:s/></text:p>
                  </table:table-cell>
                  <table:table-cell office:value-type="percentage" office:value="2.7972027972027499E-3" table:style-name="ce16">
                    <text:p>0.3%</text:p>
                  </table:table-cell>
                  <table:table-cell table:style-name="ce17"/>
                  <table:table-cell office:value-type="float" office:value="39357" table:style-name="ce4">
                    <text:p><text:s/>39,357<text:s/></text:p>
                  </table:table-cell>
                  <table:table-cell office:value-type="percentage" office:value="2.8914276750934699E-2" table:style-name="ce16">
                    <text:p>2.9%</text:p>
                  </table:table-cell>
                  <table:table-cell office:value-type="percentage" office:value="8.86582657157403E-2" table:style-name="ce16">
                    <text:p>8.9%</text:p>
                  </table:table-cell>
                  <table:table-cell table:style-name="ce3"/>
                  <table:table-cell office:value-type="percentage" office:value="0.102252924237295" table:style-name="ce13">
                    <text:p>10.23%</text:p>
                  </table:table-cell>
                  <table:table-cell office:value-type="percentage" office:value="5.8764760227003998E-2" table:style-name="ce14">
                    <text:p>(5.88%)</text:p>
                  </table:table-cell>
                  <table:table-cell office:value-type="percentage" office:value="-3.212340188040036E-4" table:style-name="ce33">
                    <text:p>-0.03%</text:p>
                  </table:table-cell>
                  <table:table-cell office:value-type="percentage" office:value="2.1052631578947398E-3" table:style-name="ce15">
                    <text:p>0.21%</text:p>
                  </table:table-cell>
                  <table:table-cell office:value-type="percentage" office:value="0.58252427184466005" table:style-name="ce15">
                    <text:p>58.25%</text:p>
                  </table:table-cell>
                  <table:table-cell table:style-name="ce15"/>
                  <table:table-cell office:value-type="percentage" office:value="0.102574158256099" table:style-name="ce15">
                    <text:p>10.26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24" table:style-name="ce4">
                    <text:p><text:s/>724<text:s/></text:p>
                  </table:table-cell>
                  <table:table-cell office:value-type="percentage" office:value="2.7700831024930501E-3" table:style-name="ce16">
                    <text:p>0.3%</text:p>
                  </table:table-cell>
                  <table:table-cell table:style-name="ce17"/>
                  <table:table-cell office:value-type="float" office:value="54116" table:style-name="ce4">
                    <text:p><text:s/>54,116<text:s/></text:p>
                  </table:table-cell>
                  <table:table-cell office:value-type="percentage" office:value="0.21314562410330001" table:style-name="ce16">
                    <text:p>21.3%</text:p>
                  </table:table-cell>
                  <table:table-cell office:value-type="percentage" office:value="0.120837259569223" table:style-name="ce16">
                    <text:p>12.1%</text:p>
                  </table:table-cell>
                  <table:table-cell table:style-name="ce3"/>
                  <table:table-cell office:value-type="percentage" office:value="0.136073403107943" table:style-name="ce13">
                    <text:p>13.61%</text:p>
                  </table:table-cell>
                  <table:table-cell office:value-type="percentage" office:value="7.4349957646487802E-2" table:style-name="ce14">
                    <text:p>(7.43%)</text:p>
                  </table:table-cell>
                  <table:table-cell office:value-type="percentage" office:value="2.0356894842708001E-2" table:style-name="ce33">
                    <text:p>2.04%</text:p>
                  </table:table-cell>
                  <table:table-cell office:value-type="percentage" office:value="1.4771048744460901E-3" table:style-name="ce15">
                    <text:p>0.15%</text:p>
                  </table:table-cell>
                  <table:table-cell office:value-type="percentage" office:value="0.63333333333333297" table:style-name="ce15">
                    <text:p>63.33%</text:p>
                  </table:table-cell>
                  <table:table-cell table:style-name="ce15"/>
                  <table:table-cell office:value-type="percentage" office:value="0.115716508265235" table:style-name="ce15">
                    <text:p>11.57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27" table:style-name="ce4">
                    <text:p><text:s/>727<text:s/></text:p>
                  </table:table-cell>
                  <table:table-cell office:value-type="percentage" office:value="-1.2228260869565201E-2" table:style-name="ce16">
                    <text:p>-1.2%</text:p>
                  </table:table-cell>
                  <table:table-cell table:style-name="ce17"/>
                  <table:table-cell office:value-type="float" office:value="42449" table:style-name="ce4">
                    <text:p><text:s/>42,449<text:s/></text:p>
                  </table:table-cell>
                  <table:table-cell office:value-type="percentage" office:value="-6.4897015089767598E-2" table:style-name="ce16">
                    <text:p>-6.5%</text:p>
                  </table:table-cell>
                  <table:table-cell office:value-type="percentage" office:value="9.5254230442129204E-2" table:style-name="ce16">
                    <text:p>9.5%</text:p>
                  </table:table-cell>
                  <table:table-cell table:style-name="ce3"/>
                  <table:table-cell office:value-type="percentage" office:value="0.10788107232573001" table:style-name="ce13">
                    <text:p>10.79%</text:p>
                  </table:table-cell>
                  <table:table-cell office:value-type="percentage" office:value="6.0472707218001603E-2" table:style-name="ce14">
                    <text:p>(6.05%)</text:p>
                  </table:table-cell>
                  <table:table-cell office:value-type="percentage" office:value="-9.0166832241199979E-3" table:style-name="ce33">
                    <text:p>-0.90%</text:p>
                  </table:table-cell>
                  <table:table-cell office:value-type="percentage" office:value="2.1186440677966102E-3" table:style-name="ce15">
                    <text:p>0.21%</text:p>
                  </table:table-cell>
                  <table:table-cell office:value-type="percentage" office:value="0.49504950495049499" table:style-name="ce15">
                    <text:p>49.50%</text:p>
                  </table:table-cell>
                  <table:table-cell table:style-name="ce15"/>
                  <table:table-cell office:value-type="percentage" office:value="0.11689775554985" table:style-name="ce15">
                    <text:p>11.69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714" table:style-name="ce61">
                    <text:p><text:s/>714<text:s/></text:p>
                  </table:table-cell>
                  <table:table-cell office:value-type="percentage" office:value="-1.24481327800829E-2" table:style-name="ce62">
                    <text:p>-1.2%</text:p>
                  </table:table-cell>
                  <table:table-cell table:style-name="ce63"/>
                  <table:table-cell office:value-type="float" office:value="37267" table:style-name="ce61">
                    <text:p><text:s/>37,267<text:s/></text:p>
                  </table:table-cell>
                  <table:table-cell office:value-type="percentage" office:value="-0.15544123645923" table:style-name="ce62">
                    <text:p>-15.5%</text:p>
                  </table:table-cell>
                  <table:table-cell office:value-type="percentage" office:value="7.7251395073091006E-2" table:style-name="ce62">
                    <text:p>7.7%</text:p>
                  </table:table-cell>
                  <table:table-cell table:style-name="ce18"/>
                  <table:table-cell office:value-type="percentage" office:value="8.9950853879333104E-2" table:style-name="ce64">
                    <text:p>9.00%</text:p>
                  </table:table-cell>
                  <table:table-cell office:value-type="percentage" office:value="5.1461180996712E-2" table:style-name="ce65">
                    <text:p>(5.15%)</text:p>
                  </table:table-cell>
                  <table:table-cell office:value-type="percentage" office:value="-1.6338548923731891E-2" table:style-name="ce111">
                    <text:p>-1.63%</text:p>
                  </table:table-cell>
                  <table:table-cell office:value-type="percentage" office:value="1.36612021857923E-3" table:style-name="ce66">
                    <text:p>0.14%</text:p>
                  </table:table-cell>
                  <table:table-cell office:value-type="percentage" office:value="0.49484536082474201" table:style-name="ce66">
                    <text:p>49.48%</text:p>
                  </table:table-cell>
                  <table:table-cell table:style-name="ce66"/>
                  <table:table-cell office:value-type="percentage" office:value="0.10628940280306499" table:style-name="ce66">
                    <text:p>10.63%</text:p>
                  </table:table-cell>
                  <table:table-cell table:style-name="ce112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3146520076197701" table:style-name="ce33">
                    <text:p>-13.1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3146520076197701" table:style-name="ce15">
                    <text:p>13.15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12162097089075" table:style-name="ce33">
                    <text:p>-11.22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12162097089075" table:style-name="ce15">
                    <text:p>11.22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2862361141068106E-2" table:style-name="ce33">
                    <text:p>-9.29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2862361141068106E-2" table:style-name="ce15">
                    <text:p>9.29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4684739290335799" table:style-name="ce33">
                    <text:p>-14.68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4684739290335799" table:style-name="ce15">
                    <text:p>14.68%</text:p>
                  </table:table-cell>
                  <table:table-cell table:style-name="ce34"/>
                  <table:table-cell table:number-columns-repeated="16362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0.109953770238413" table:style-name="ce33">
            <text:p>-11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0.109953770238413" table:style-name="ce15">
            <text:p>11.00%</text:p>
          </table:table-cell>
          <table:table-cell table:number-columns-repeated="1636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style-name="ce3"/>
          <table:table-cell table:number-columns-repeated="16362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149" table:style-name="ce4">
              <text:p><text:s/>149<text:s/></text:p>
            </table:table-cell>
            <table:table-cell office:value-type="percentage" office:value="-0.118343195266272" table:style-name="ce16">
              <text:p>-11.8%</text:p>
            </table:table-cell>
            <table:table-cell table:style-name="ce17"/>
            <table:table-cell office:value-type="float" office:value="32251" table:style-name="ce4">
              <text:p><text:s/>32,251<text:s/></text:p>
            </table:table-cell>
            <table:table-cell office:value-type="percentage" office:value="0.31733518503390301" table:style-name="ce16">
              <text:p>31.7%</text:p>
            </table:table-cell>
            <table:table-cell office:value-type="percentage" office:value="1.0315817352042201E-2" table:style-name="ce16">
              <text:p>1.0%</text:p>
            </table:table-cell>
            <table:table-cell table:style-name="ce3"/>
            <table:table-cell office:value-type="percentage" office:value="4.9235312768199098E-2" table:style-name="ce13">
              <text:p>4.92%</text:p>
            </table:table-cell>
            <table:table-cell office:value-type="percentage" office:value="7.2332365176330293E-2" table:style-name="ce14">
              <text:p>(7.23%)</text:p>
            </table:table-cell>
            <table:table-cell office:value-type="percentage" office:value="1.5237947797654701E-2" table:style-name="ce33">
              <text:p>1.52%</text:p>
            </table:table-cell>
            <table:table-cell office:value-type="percentage" office:value="2.2271714922049001E-4" table:style-name="ce15">
              <text:p>0.02%</text:p>
            </table:table-cell>
            <table:table-cell office:value-type="percentage" office:value="0.323888314374354" table:style-name="ce15">
              <text:p>32.39%</text:p>
            </table:table-cell>
            <table:table-cell table:style-name="ce15"/>
            <table:table-cell office:value-type="percentage" office:value="3.3997364970544397E-2" table:style-name="ce15">
              <text:p>3.40%</text:p>
            </table:table-cell>
            <table:table-cell table:style-name="ce3"/>
            <table:table-cell table:number-columns-repeated="16362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74" table:style-name="ce4">
              <text:p><text:s/>74<text:s/></text:p>
            </table:table-cell>
            <table:table-cell office:value-type="percentage" office:value="1.3698630136986399E-2" table:style-name="ce16">
              <text:p>1.4%</text:p>
            </table:table-cell>
            <table:table-cell table:style-name="ce17"/>
            <table:table-cell office:value-type="float" office:value="4156" table:style-name="ce4">
              <text:p><text:s/>4,156<text:s/></text:p>
            </table:table-cell>
            <table:table-cell office:value-type="percentage" office:value="0.208139534883721" table:style-name="ce16">
              <text:p>20.8%</text:p>
            </table:table-cell>
            <table:table-cell office:value-type="percentage" office:value="8.9189142788469802E-3" table:style-name="ce16">
              <text:p>0.9%</text:p>
            </table:table-cell>
            <table:table-cell table:style-name="ce3"/>
            <table:table-cell office:value-type="percentage" office:value="7.7528997129250404E-2" table:style-name="ce13">
              <text:p>7.75%</text:p>
            </table:table-cell>
            <table:table-cell office:value-type="percentage" office:value="7.4094636232351102E-2" table:style-name="ce14">
              <text:p>(7.41%)</text:p>
            </table:table-cell>
            <table:table-cell office:value-type="percentage" office:value="-7.0763139016115917E-3" table:style-name="ce33">
              <text:p>-0.71%</text:p>
            </table:table-cell>
            <table:table-cell office:value-type="percentage" office:value="1.39178844815588E-3" table:style-name="ce15">
              <text:p>0.14%</text:p>
            </table:table-cell>
            <table:table-cell office:value-type="percentage" office:value="0.27201257861635197" table:style-name="ce15">
              <text:p>27.20%</text:p>
            </table:table-cell>
            <table:table-cell table:style-name="ce15"/>
            <table:table-cell office:value-type="percentage" office:value="8.4605311030861996E-2" table:style-name="ce15">
              <text:p>8.46%</text:p>
            </table:table-cell>
            <table:table-cell table:style-name="ce3"/>
            <table:table-cell table:number-columns-repeated="16362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6.5789473684210606E-2" table:style-name="ce16">
                    <text:p>6.6%</text:p>
                  </table:table-cell>
                  <table:table-cell table:style-name="ce17"/>
                  <table:table-cell office:value-type="float" office:value="3390" table:style-name="ce4">
                    <text:p><text:s/>3,390<text:s/></text:p>
                  </table:table-cell>
                  <table:table-cell office:value-type="percentage" office:value="0.135298057602143" table:style-name="ce16">
                    <text:p>13.5%</text:p>
                  </table:table-cell>
                  <table:table-cell office:value-type="percentage" office:value="9.6623589837136498E-3" table:style-name="ce16">
                    <text:p>1.0%</text:p>
                  </table:table-cell>
                  <table:table-cell table:style-name="ce3"/>
                  <table:table-cell office:value-type="percentage" office:value="7.4202725487836393E-2" table:style-name="ce13">
                    <text:p>7.42%</text:p>
                  </table:table-cell>
                  <table:table-cell office:value-type="percentage" office:value="7.4697217344818406E-2" table:style-name="ce14">
                    <text:p>(7.47%)</text:p>
                  </table:table-cell>
                  <table:table-cell office:value-type="percentage" office:value="-2.2738001449367079E-3" table:style-name="ce33">
                    <text:p>-0.23%</text:p>
                  </table:table-cell>
                  <table:table-cell office:value-type="percentage" office:value="1.5600624024960999E-3" table:style-name="ce15">
                    <text:p>0.16%</text:p>
                  </table:table-cell>
                  <table:table-cell office:value-type="percentage" office:value="0.295890410958904" table:style-name="ce15">
                    <text:p>29.59%</text:p>
                  </table:table-cell>
                  <table:table-cell table:style-name="ce15"/>
                  <table:table-cell office:value-type="percentage" office:value="7.6476525632773101E-2" table:style-name="ce15">
                    <text:p>7.65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8" table:style-name="ce4">
                    <text:p><text:s/>78<text:s/></text:p>
                  </table:table-cell>
                  <table:table-cell office:value-type="percentage" office:value="9.8591549295774697E-2" table:style-name="ce16">
                    <text:p>9.9%</text:p>
                  </table:table-cell>
                  <table:table-cell table:style-name="ce17"/>
                  <table:table-cell office:value-type="float" office:value="5047" table:style-name="ce4">
                    <text:p><text:s/>5,047<text:s/></text:p>
                  </table:table-cell>
                  <table:table-cell office:value-type="percentage" office:value="0.26017478152309598" table:style-name="ce16">
                    <text:p>26.0%</text:p>
                  </table:table-cell>
                  <table:table-cell office:value-type="percentage" office:value="1.03056575957005E-2" table:style-name="ce16">
                    <text:p>1.0%</text:p>
                  </table:table-cell>
                  <table:table-cell table:style-name="ce3"/>
                  <table:table-cell office:value-type="percentage" office:value="8.4410781003954896E-2" table:style-name="ce13">
                    <text:p>8.44%</text:p>
                  </table:table-cell>
                  <table:table-cell office:value-type="percentage" office:value="8.9477789101665803E-2" table:style-name="ce14">
                    <text:p>(8.95%)</text:p>
                  </table:table-cell>
                  <table:table-cell office:value-type="percentage" office:value="-2.0045935992464986E-3" table:style-name="ce33">
                    <text:p>-0.20%</text:p>
                  </table:table-cell>
                  <table:table-cell office:value-type="percentage" office:value="1.74216027874564E-3" table:style-name="ce15">
                    <text:p>0.17%</text:p>
                  </table:table-cell>
                  <table:table-cell office:value-type="percentage" office:value="0.31944444444444398" table:style-name="ce15">
                    <text:p>31.94%</text:p>
                  </table:table-cell>
                  <table:table-cell table:style-name="ce15"/>
                  <table:table-cell office:value-type="percentage" office:value="8.6415374603201395E-2" table:style-name="ce15">
                    <text:p>8.64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6" table:style-name="ce4">
                    <text:p><text:s/>76<text:s/></text:p>
                  </table:table-cell>
                  <table:table-cell office:value-type="percentage" office:value="1.33333333333334E-2" table:style-name="ce16">
                    <text:p>1.3%</text:p>
                  </table:table-cell>
                  <table:table-cell table:style-name="ce17"/>
                  <table:table-cell office:value-type="float" office:value="3496" table:style-name="ce4">
                    <text:p><text:s/>3,496<text:s/></text:p>
                  </table:table-cell>
                  <table:table-cell office:value-type="percentage" office:value="0.13322528363047001" table:style-name="ce16">
                    <text:p>13.3%</text:p>
                  </table:table-cell>
                  <table:table-cell office:value-type="percentage" office:value="7.8753283264026194E-3" table:style-name="ce16">
                    <text:p>0.8%</text:p>
                  </table:table-cell>
                  <table:table-cell table:style-name="ce3"/>
                  <table:table-cell office:value-type="percentage" office:value="6.9560240182420796E-2" table:style-name="ce13">
                    <text:p>6.96%</text:p>
                  </table:table-cell>
                  <table:table-cell office:value-type="percentage" office:value="6.8947430241628596E-2" table:style-name="ce14">
                    <text:p>(6.89%)</text:p>
                  </table:table-cell>
                  <table:table-cell office:value-type="percentage" office:value="4.0627943635783981E-3" table:style-name="ce33">
                    <text:p>0.41%</text:p>
                  </table:table-cell>
                  <table:table-cell office:value-type="percentage" office:value="1.66944908180301E-3" table:style-name="ce15">
                    <text:p>0.17%</text:p>
                  </table:table-cell>
                  <table:table-cell office:value-type="percentage" office:value="0.27683615819209001" table:style-name="ce15">
                    <text:p>27.68%</text:p>
                  </table:table-cell>
                  <table:table-cell table:style-name="ce15"/>
                  <table:table-cell office:value-type="percentage" office:value="6.5497445818842398E-2" table:style-name="ce15">
                    <text:p>6.55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86" table:style-name="ce4">
                    <text:p><text:s/>86<text:s/></text:p>
                  </table:table-cell>
                  <table:table-cell office:value-type="percentage" office:value="0.146666666666667" table:style-name="ce16">
                    <text:p>14.7%</text:p>
                  </table:table-cell>
                  <table:table-cell table:style-name="ce17"/>
                  <table:table-cell office:value-type="float" office:value="5961" table:style-name="ce4">
                    <text:p><text:s/>5,961<text:s/></text:p>
                  </table:table-cell>
                  <table:table-cell office:value-type="percentage" office:value="0.80199516324062903" table:style-name="ce16">
                    <text:p>80.2%</text:p>
                  </table:table-cell>
                  <table:table-cell office:value-type="percentage" office:value="1.3310497898812499E-2" table:style-name="ce16">
                    <text:p>1.3%</text:p>
                  </table:table-cell>
                  <table:table-cell table:style-name="ce3"/>
                  <table:table-cell office:value-type="percentage" office:value="0.107380874613688" table:style-name="ce13">
                    <text:p>10.74%</text:p>
                  </table:table-cell>
                  <table:table-cell office:value-type="percentage" office:value="0.105113848272466" table:style-name="ce14">
                    <text:p>(10.51%)</text:p>
                  </table:table-cell>
                  <table:table-cell office:value-type="percentage" office:value="3.9703849480396611E-2" table:style-name="ce33">
                    <text:p>3.97%</text:p>
                  </table:table-cell>
                  <table:table-cell office:value-type="percentage" office:value="2.0040080160320601E-3" table:style-name="ce15">
                    <text:p>0.20%</text:p>
                  </table:table-cell>
                  <table:table-cell office:value-type="percentage" office:value="0.40659340659340698" table:style-name="ce15">
                    <text:p>40.66%</text:p>
                  </table:table-cell>
                  <table:table-cell table:style-name="ce15"/>
                  <table:table-cell office:value-type="percentage" office:value="6.7677025133291394E-2" table:style-name="ce15">
                    <text:p>6.77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7" table:style-name="ce4">
                    <text:p><text:s/>77<text:s/></text:p>
                  </table:table-cell>
                  <table:table-cell office:value-type="percentage" office:value="4.0540540540540598E-2" table:style-name="ce16">
                    <text:p>4.1%</text:p>
                  </table:table-cell>
                  <table:table-cell table:style-name="ce17"/>
                  <table:table-cell office:value-type="float" office:value="4888" table:style-name="ce4">
                    <text:p><text:s/>4,888<text:s/></text:p>
                  </table:table-cell>
                  <table:table-cell office:value-type="percentage" office:value="0.17953667953668001" table:style-name="ce16">
                    <text:p>18.0%</text:p>
                  </table:table-cell>
                  <table:table-cell office:value-type="percentage" office:value="1.09685193620846E-2" table:style-name="ce16">
                    <text:p>1.1%</text:p>
                  </table:table-cell>
                  <table:table-cell table:style-name="ce3"/>
                  <table:table-cell office:value-type="percentage" office:value="0.103425026747478" table:style-name="ce13">
                    <text:p>10.34%</text:p>
                  </table:table-cell>
                  <table:table-cell office:value-type="percentage" office:value="9.5253087038267195E-2" table:style-name="ce14">
                    <text:p>(9.53%)</text:p>
                  </table:table-cell>
                  <table:table-cell office:value-type="percentage" office:value="2.0010825228751097E-2" table:style-name="ce33">
                    <text:p>2.00%</text:p>
                  </table:table-cell>
                  <table:table-cell office:value-type="percentage" office:value="1.2987012987013E-3" table:style-name="ce15">
                    <text:p>0.13%</text:p>
                  </table:table-cell>
                  <table:table-cell office:value-type="percentage" office:value="0.34146341463414598" table:style-name="ce15">
                    <text:p>34.15%</text:p>
                  </table:table-cell>
                  <table:table-cell table:style-name="ce15"/>
                  <table:table-cell office:value-type="percentage" office:value="8.3414201518726902E-2" table:style-name="ce15">
                    <text:p>8.34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91" table:style-name="ce61">
                    <text:p><text:s/>91<text:s/></text:p>
                  </table:table-cell>
                  <table:table-cell office:value-type="percentage" office:value="0.22972972972972999" table:style-name="ce62">
                    <text:p>23.0%</text:p>
                  </table:table-cell>
                  <table:table-cell table:style-name="ce63"/>
                  <table:table-cell office:value-type="float" office:value="5313" table:style-name="ce61">
                    <text:p><text:s/>5,313<text:s/></text:p>
                  </table:table-cell>
                  <table:table-cell office:value-type="percentage" office:value="0.51195219123505997" table:style-name="ce62">
                    <text:p>51.2%</text:p>
                  </table:table-cell>
                  <table:table-cell office:value-type="percentage" office:value="1.1013407626676E-2" table:style-name="ce62">
                    <text:p>1.1%</text:p>
                  </table:table-cell>
                  <table:table-cell table:style-name="ce18"/>
                  <table:table-cell office:value-type="percentage" office:value="9.21021116284515E-2" table:style-name="ce64">
                    <text:p>9.21%</text:p>
                  </table:table-cell>
                  <table:table-cell office:value-type="percentage" office:value="9.1970346766061306E-2" table:style-name="ce65">
                    <text:p>(9.20%)</text:p>
                  </table:table-cell>
                  <table:table-cell office:value-type="percentage" office:value="2.0115739817377201E-2" table:style-name="ce111">
                    <text:p>2.01%</text:p>
                  </table:table-cell>
                  <table:table-cell office:value-type="percentage" office:value="1.17096018735363E-3" table:style-name="ce66">
                    <text:p>0.12%</text:p>
                  </table:table-cell>
                  <table:table-cell office:value-type="percentage" office:value="0.35909090909090902" table:style-name="ce66">
                    <text:p>35.91%</text:p>
                  </table:table-cell>
                  <table:table-cell table:style-name="ce66"/>
                  <table:table-cell office:value-type="percentage" office:value="7.1986371811074298E-2" table:style-name="ce66">
                    <text:p>7.20%</text:p>
                  </table:table-cell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2539791690916307E-2" table:style-name="ce33">
                    <text:p>-9.2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2539791690916307E-2" table:style-name="ce15">
                    <text:p>9.25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5662922696811699E-2" table:style-name="ce33">
                    <text:p>-7.57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7.5662922696811699E-2" table:style-name="ce15">
                    <text:p>7.57%</text:p>
                  </table:table-cell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0959582885731495E-2" table:style-name="ce33">
                    <text:p>-7.1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7.0959582885731495E-2" table:style-name="ce15">
                    <text:p>7.10%</text:p>
                  </table:table-cell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4664937852602701E-2" table:style-name="ce33">
                    <text:p>-9.47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4664937852602701E-2" table:style-name="ce15">
                    <text:p>9.47%</text:p>
                  </table:table-cell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7.5484184247435901E-2" table:style-name="ce33">
            <text:p>-7.55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7.5484184247435901E-2" table:style-name="ce15">
            <text:p>7.55%</text:p>
          </table:table-cell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2" table:style-name="ce21"/>
          <table:table-cell table:number-columns-repeated="11" table:style-name="ce22"/>
          <table:table-cell table:style-name="ce35"/>
          <table:table-cell table:style-name="ce36"/>
          <table:table-cell table:style-name="ce37"/>
          <table:table-cell table:number-columns-repeated="2" table:style-name="ce38"/>
          <table:table-cell table:style-name="ce22"/>
          <table:table-cell table:style-name="ce38"/>
          <table:table-cell table:style-name="ce3"/>
          <table:table-cell table:number-columns-repeated="16362" table:style-name="ce68"/>
        </table:table-row>
        <table:table-row table:style-name="ro13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4.看診人次：以案件數計，慢連箋領藥案件不計件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各院所看診人次占率/該月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各院所看診人次占率/該年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5.假日看診人次占率＝該診所假日看診人次/該診所總看診人次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6.假日平均看診人次占率＝加總各診所於假日看診人次占率/該月假日看診診所總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7.最大值、最小值、標準差：以每家院所看診人次佔率，計算該區間之分布情形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2__中區" table:style-name="ta5">
        <table:table-column table:style-name="co3" table:default-cell-style-name="ce2"/>
        <table:table-column table:style-name="co1" table:default-cell-style-name="ce2"/>
        <table:table-column table:style-name="co26" table:default-cell-style-name="ce2"/>
        <table:table-column table:style-name="co19" table:default-cell-style-name="ce4"/>
        <table:table-column table:style-name="co2" table:default-cell-style-name="ce4"/>
        <table:table-column table:style-name="co20" table:default-cell-style-name="ce3"/>
        <table:table-column table:style-name="co2" table:default-cell-style-name="ce3"/>
        <table:table-column table:style-name="co10" table:default-cell-style-name="ce3"/>
        <table:table-column table:style-name="co21" table:default-cell-style-name="ce3"/>
        <table:table-column table:style-name="co2" table:default-cell-style-name="ce3"/>
        <table:table-column table:style-name="co17" table:default-cell-style-name="ce3"/>
        <table:table-column table:style-name="co15" table:default-cell-style-name="ce3"/>
        <table:table-column table:style-name="co14" table:default-cell-style-name="ce3"/>
        <table:table-column table:style-name="co27" table:default-cell-style-name="ce3"/>
        <table:table-column table:style-name="co28" table:default-cell-style-name="ce5"/>
        <table:table-column table:style-name="co32" table:default-cell-style-name="ce29"/>
        <table:table-column table:style-name="co23" table:default-cell-style-name="ce30"/>
        <table:table-column table:style-name="co28" table:number-columns-repeated="2" table:default-cell-style-name="ce3"/>
        <table:table-column-group>
          <table:table-column table:style-name="co30" table:default-cell-style-name="ce3"/>
          <table:table-column table:style-name="co25" table:default-cell-style-name="ce3"/>
        </table:table-column-group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2、中區「牙醫基層」假日平均看診人次占率</text:p>
          </table:table-cell>
          <table:table-cell table:number-columns-repeated="2" table:style-name="ce2"/>
          <table:table-cell table:number-columns-repeated="2" table:style-name="ce4"/>
          <table:table-cell table:number-columns-repeated="9" table:style-name="ce3"/>
          <table:table-cell table:style-name="ce5"/>
          <table:table-cell table:style-name="ce29"/>
          <table:table-cell table:style-name="ce30"/>
          <table:table-cell table:style-name="ce3"/>
          <table:table-cell office:value-type="string" table:number-columns-spanned="3" table:number-rows-spanned="1" table:style-name="ce88">
            <text:p><text:span text:style-name="T2">單位：日、家、次</text:span></text:p>
          </table:table-cell>
          <table:covered-table-cell table:number-columns-repeated="2"/>
          <table:table-cell table:number-columns-repeated="16363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31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3" table:number-rows-spanned="2" table:style-name="ce117">
            <text:p><text:span text:style-name="T2">看診人次</text:span></text:p>
          </table:table-cell>
          <table:covered-table-cell table:number-columns-repeated="2"/>
          <table:table-cell table:style-name="ce22"/>
          <table:table-cell office:value-type="string" table:number-columns-spanned="7" table:number-rows-spanned="1" table:style-name="ce77">
            <text:p>每家院所</text:p>
            <text:p>看診人次占率分布</text:p>
          </table:table-cell>
          <table:covered-table-cell table:number-columns-repeated="6"/>
          <table:table-cell table:number-columns-repeated="16363" table:style-name="ce3"/>
        </table:table-row>
        <table:table-row table:style-name="ro10">
          <table:covered-table-cell/>
          <table:covered-table-cell table:number-columns-repeated="3"/>
          <table:table-cell table:style-name="ce4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 table:number-columns-repeated="2"/>
          <table:table-cell table:style-name="ce3"/>
          <table:table-cell office:value-type="string" table:number-columns-spanned="1" table:number-rows-spanned="2" table:style-name="ce116">
            <text:p><text:span text:style-name="T2">平均值</text:span></text:p>
          </table:table-cell>
          <table:table-cell office:value-type="string" table:number-columns-spanned="1" table:number-rows-spanned="2" table:style-name="ce118">
            <text:p>(標準差)</text:p>
          </table:table-cell>
          <table:table-cell office:value-type="string" table:number-columns-spanned="1" table:number-rows-spanned="2" table:style-name="ce119">
            <text:p>去年同期增減值</text:p>
          </table:table-cell>
          <table:table-cell office:value-type="string" table:number-columns-spanned="1" table:number-rows-spanned="2" table:style-name="ce116">
            <text:p><text:span text:style-name="T2">最小值</text:span></text:p>
          </table:table-cell>
          <table:table-cell office:value-type="string" table:number-columns-spanned="1" table:number-rows-spanned="2" table:style-name="ce116">
            <text:p><text:span text:style-name="T2">最大值</text:span></text:p>
          </table:table-cell>
          <table:table-cell table:style-name="ce5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3" table:style-name="ce3"/>
        </table:table-row>
        <table:table-row table:style-name="ro11">
          <table:covered-table-cell/>
          <table:covered-table-cell table:number-columns-repeated="3"/>
          <table:table-cell table:style-name="ce4"/>
          <table:covered-table-cell/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office:value-type="string" table:style-name="ce74">
            <text:p><text:span text:style-name="T2">占率</text:span><text:span text:style-name="T2"/></text:p>
            <text:p>(Bi /A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3"/>
          <table:covered-table-cell/>
          <table:table-cell table:number-columns-repeated="1636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number-columns-repeated="1636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1158" table:style-name="ce4">
              <text:p><text:s/>1,158<text:s/></text:p>
            </table:table-cell>
            <table:table-cell office:value-type="percentage" office:value="-3.9004149377593299E-2" table:style-name="ce16">
              <text:p>-3.9%</text:p>
            </table:table-cell>
            <table:table-cell table:style-name="ce17"/>
            <table:table-cell office:value-type="float" office:value="382927" table:style-name="ce4">
              <text:p><text:s/>382,927<text:s/></text:p>
            </table:table-cell>
            <table:table-cell office:value-type="percentage" office:value="-3.2413993506083302E-2" table:style-name="ce16">
              <text:p>-3.2%</text:p>
            </table:table-cell>
            <table:table-cell office:value-type="percentage" office:value="0.10228972315872099" table:style-name="ce16">
              <text:p>10.2%</text:p>
            </table:table-cell>
            <table:table-cell table:style-name="ce3"/>
            <table:table-cell office:value-type="percentage" office:value="0.111651987477918" table:style-name="ce13">
              <text:p>11.17%</text:p>
            </table:table-cell>
            <table:table-cell office:value-type="percentage" office:value="7.1667474840777706E-2" table:style-name="ce14">
              <text:p>(7.17%)</text:p>
            </table:table-cell>
            <table:table-cell office:value-type="percentage" office:value="-2.1487217647859908E-3" table:style-name="ce33">
              <text:p>-0.21%</text:p>
            </table:table-cell>
            <table:table-cell office:value-type="percentage" office:value="9.8794704603833195E-5" table:style-name="ce15">
              <text:p>0.01%</text:p>
            </table:table-cell>
            <table:table-cell office:value-type="percentage" office:value="1" table:style-name="ce15">
              <text:p>100.00%</text:p>
            </table:table-cell>
            <table:table-cell table:style-name="ce15"/>
            <table:table-cell office:value-type="percentage" office:value="0.113800709242704" table:style-name="ce15">
              <text:p>11.38%</text:p>
            </table:table-cell>
            <table:table-cell table:style-name="ce34"/>
            <table:table-cell table:number-columns-repeated="16362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1080" table:style-name="ce4">
              <text:p><text:s/>1,080<text:s/></text:p>
            </table:table-cell>
            <table:table-cell office:value-type="percentage" office:value="-1.9963702359346601E-2" table:style-name="ce16">
              <text:p>-2.0%</text:p>
            </table:table-cell>
            <table:table-cell table:style-name="ce17"/>
            <table:table-cell office:value-type="float" office:value="69997" table:style-name="ce4">
              <text:p><text:s/>69,997<text:s/></text:p>
            </table:table-cell>
            <table:table-cell office:value-type="percentage" office:value="0.160543157475876" table:style-name="ce16">
              <text:p>16.1%</text:p>
            </table:table-cell>
            <table:table-cell office:value-type="percentage" office:value="0.12638556109469001" table:style-name="ce16">
              <text:p>12.6%</text:p>
            </table:table-cell>
            <table:table-cell table:style-name="ce3"/>
            <table:table-cell office:value-type="percentage" office:value="0.14618336731669199" table:style-name="ce13">
              <text:p>14.62%</text:p>
            </table:table-cell>
            <table:table-cell office:value-type="percentage" office:value="8.4226695260217296E-2" table:style-name="ce14">
              <text:p>(8.42%)</text:p>
            </table:table-cell>
            <table:table-cell office:value-type="percentage" office:value="9.7419271710899868E-3" table:style-name="ce33">
              <text:p>0.97%</text:p>
            </table:table-cell>
            <table:table-cell office:value-type="percentage" office:value="1.3262599469496001E-3" table:style-name="ce15">
              <text:p>0.13%</text:p>
            </table:table-cell>
            <table:table-cell office:value-type="percentage" office:value="1" table:style-name="ce15">
              <text:p>100.00%</text:p>
            </table:table-cell>
            <table:table-cell table:style-name="ce15"/>
            <table:table-cell office:value-type="percentage" office:value="0.136441440145602" table:style-name="ce15">
              <text:p>13.64%</text:p>
            </table:table-cell>
            <table:table-cell table:style-name="ce34"/>
            <table:table-cell table:number-columns-repeated="16362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50" table:style-name="ce4">
                    <text:p><text:s/>1,050<text:s/></text:p>
                  </table:table-cell>
                  <table:table-cell office:value-type="percentage" office:value="-2.95748613678374E-2" table:style-name="ce16">
                    <text:p>-3.0%</text:p>
                  </table:table-cell>
                  <table:table-cell table:style-name="ce17"/>
                  <table:table-cell office:value-type="float" office:value="41698" table:style-name="ce4">
                    <text:p><text:s/>41,698<text:s/></text:p>
                  </table:table-cell>
                  <table:table-cell office:value-type="percentage" office:value="-0.13775847808105901" table:style-name="ce16">
                    <text:p>-13.8%</text:p>
                  </table:table-cell>
                  <table:table-cell office:value-type="percentage" office:value="9.4808259855302501E-2" table:style-name="ce16">
                    <text:p>9.5%</text:p>
                  </table:table-cell>
                  <table:table-cell table:style-name="ce3"/>
                  <table:table-cell office:value-type="percentage" office:value="0.109216334095181" table:style-name="ce13">
                    <text:p>10.92%</text:p>
                  </table:table-cell>
                  <table:table-cell office:value-type="percentage" office:value="7.8098776063183398E-2" table:style-name="ce14">
                    <text:p>(7.81%)</text:p>
                  </table:table-cell>
                  <table:table-cell office:value-type="percentage" office:value="3.4773709525190016E-3" table:style-name="ce33">
                    <text:p>0.35%</text:p>
                  </table:table-cell>
                  <table:table-cell office:value-type="percentage" office:value="2.9673590504451001E-3" table:style-name="ce15">
                    <text:p>0.30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05738963142662" table:style-name="ce15">
                    <text:p>10.57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73" table:style-name="ce4">
                    <text:p><text:s/>1,073<text:s/></text:p>
                  </table:table-cell>
                  <table:table-cell office:value-type="percentage" office:value="-1.3786764705882399E-2" table:style-name="ce16">
                    <text:p>-1.4%</text:p>
                  </table:table-cell>
                  <table:table-cell table:style-name="ce17"/>
                  <table:table-cell office:value-type="float" office:value="60047" table:style-name="ce4">
                    <text:p><text:s/>60,047<text:s/></text:p>
                  </table:table-cell>
                  <table:table-cell office:value-type="percentage" office:value="-0.128009642473352" table:style-name="ce16">
                    <text:p>-12.8%</text:p>
                  </table:table-cell>
                  <table:table-cell office:value-type="percentage" office:value="0.102927715593342" table:style-name="ce16">
                    <text:p>10.3%</text:p>
                  </table:table-cell>
                  <table:table-cell table:style-name="ce3"/>
                  <table:table-cell office:value-type="percentage" office:value="0.120506478669047" table:style-name="ce13">
                    <text:p>12.05%</text:p>
                  </table:table-cell>
                  <table:table-cell office:value-type="percentage" office:value="7.3415257435039002E-2" table:style-name="ce14">
                    <text:p>(7.34%)</text:p>
                  </table:table-cell>
                  <table:table-cell office:value-type="percentage" office:value="-2.2060070132957008E-2" table:style-name="ce33">
                    <text:p>-2.21%</text:p>
                  </table:table-cell>
                  <table:table-cell office:value-type="percentage" office:value="1.9230769230769199E-3" table:style-name="ce15">
                    <text:p>0.19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4256654880200401" table:style-name="ce15">
                    <text:p>14.26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70" table:style-name="ce4">
                    <text:p><text:s/>1,070<text:s/></text:p>
                  </table:table-cell>
                  <table:table-cell office:value-type="percentage" office:value="-1.2003693444136701E-2" table:style-name="ce16">
                    <text:p>-1.2%</text:p>
                  </table:table-cell>
                  <table:table-cell table:style-name="ce17"/>
                  <table:table-cell office:value-type="float" office:value="48641" table:style-name="ce4">
                    <text:p><text:s/>48,641<text:s/></text:p>
                  </table:table-cell>
                  <table:table-cell office:value-type="percentage" office:value="-1.57827644118896E-2" table:style-name="ce16">
                    <text:p>-1.6%</text:p>
                  </table:table-cell>
                  <table:table-cell office:value-type="percentage" office:value="9.1277064481866899E-2" table:style-name="ce16">
                    <text:p>9.1%</text:p>
                  </table:table-cell>
                  <table:table-cell table:style-name="ce3"/>
                  <table:table-cell office:value-type="percentage" office:value="0.105150063611293" table:style-name="ce13">
                    <text:p>10.52%</text:p>
                  </table:table-cell>
                  <table:table-cell office:value-type="percentage" office:value="6.7909210556307706E-2" table:style-name="ce14">
                    <text:p>(6.79%)</text:p>
                  </table:table-cell>
                  <table:table-cell office:value-type="percentage" office:value="-3.3514908507260022E-3" table:style-name="ce33">
                    <text:p>-0.34%</text:p>
                  </table:table-cell>
                  <table:table-cell office:value-type="percentage" office:value="1.2531328320802E-3" table:style-name="ce15">
                    <text:p>0.13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0850155446201901" table:style-name="ce15">
                    <text:p>10.85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075" table:style-name="ce4">
                    <text:p><text:s/>1,075<text:s/></text:p>
                  </table:table-cell>
                  <table:table-cell office:value-type="percentage" office:value="-9.2165898617511104E-3" table:style-name="ce16">
                    <text:p>-0.9%</text:p>
                  </table:table-cell>
                  <table:table-cell table:style-name="ce17"/>
                  <table:table-cell office:value-type="float" office:value="67088" table:style-name="ce4">
                    <text:p><text:s/>67,088<text:s/></text:p>
                  </table:table-cell>
                  <table:table-cell office:value-type="percentage" office:value="0.176714082753056" table:style-name="ce16">
                    <text:p>17.7%</text:p>
                  </table:table-cell>
                  <table:table-cell office:value-type="percentage" office:value="0.125981413009391" table:style-name="ce16">
                    <text:p>12.6%</text:p>
                  </table:table-cell>
                  <table:table-cell table:style-name="ce3"/>
                  <table:table-cell office:value-type="percentage" office:value="0.14200982737769999" table:style-name="ce13">
                    <text:p>14.20%</text:p>
                  </table:table-cell>
                  <table:table-cell office:value-type="percentage" office:value="7.8450688774796398E-2" table:style-name="ce14">
                    <text:p>(7.85%)</text:p>
                  </table:table-cell>
                  <table:table-cell office:value-type="percentage" office:value="2.0158169947504981E-2" table:style-name="ce33">
                    <text:p>2.02%</text:p>
                  </table:table-cell>
                  <table:table-cell office:value-type="percentage" office:value="2.1276595744680899E-3" table:style-name="ce15">
                    <text:p>0.21%</text:p>
                  </table:table-cell>
                  <table:table-cell office:value-type="percentage" office:value="0.89473684210526305" table:style-name="ce15">
                    <text:p>89.47%</text:p>
                  </table:table-cell>
                  <table:table-cell table:style-name="ce15"/>
                  <table:table-cell office:value-type="percentage" office:value="0.12185165743019501" table:style-name="ce15">
                    <text:p>12.19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57" table:style-name="ce4">
                    <text:p><text:s/>1,057<text:s/></text:p>
                  </table:table-cell>
                  <table:table-cell office:value-type="percentage" office:value="-2.0389249304911899E-2" table:style-name="ce16">
                    <text:p>-2.0%</text:p>
                  </table:table-cell>
                  <table:table-cell table:style-name="ce17"/>
                  <table:table-cell office:value-type="float" office:value="50308" table:style-name="ce4">
                    <text:p><text:s/>50,308<text:s/></text:p>
                  </table:table-cell>
                  <table:table-cell office:value-type="percentage" office:value="-0.10128979241845" table:style-name="ce16">
                    <text:p>-10.1%</text:p>
                  </table:table-cell>
                  <table:table-cell office:value-type="percentage" office:value="9.5149472505607804E-2" table:style-name="ce16">
                    <text:p>9.5%</text:p>
                  </table:table-cell>
                  <table:table-cell table:style-name="ce3"/>
                  <table:table-cell office:value-type="percentage" office:value="0.11071197458952101" table:style-name="ce13">
                    <text:p>11.07%</text:p>
                  </table:table-cell>
                  <table:table-cell office:value-type="percentage" office:value="6.4914100978835404E-2" table:style-name="ce14">
                    <text:p>(6.49%)</text:p>
                  </table:table-cell>
                  <table:table-cell office:value-type="percentage" office:value="-1.3454465233721999E-2" table:style-name="ce33">
                    <text:p>-1.35%</text:p>
                  </table:table-cell>
                  <table:table-cell office:value-type="percentage" office:value="7.3046018991964896E-4" table:style-name="ce15">
                    <text:p>0.07%</text:p>
                  </table:table-cell>
                  <table:table-cell office:value-type="percentage" office:value="0.79310344827586199" table:style-name="ce15">
                    <text:p>79.31%</text:p>
                  </table:table-cell>
                  <table:table-cell table:style-name="ce15"/>
                  <table:table-cell office:value-type="percentage" office:value="0.124166439823243" table:style-name="ce15">
                    <text:p>12.42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044" table:style-name="ce61">
                    <text:p><text:s/>1,044<text:s/></text:p>
                  </table:table-cell>
                  <table:table-cell office:value-type="percentage" office:value="-2.9739776951672799E-2" table:style-name="ce62">
                    <text:p>-3.0%</text:p>
                  </table:table-cell>
                  <table:table-cell table:style-name="ce63"/>
                  <table:table-cell office:value-type="float" office:value="45148" table:style-name="ce61">
                    <text:p><text:s/>45,148<text:s/></text:p>
                  </table:table-cell>
                  <table:table-cell office:value-type="percentage" office:value="-0.190997545110828" table:style-name="ce62">
                    <text:p>-19.1%</text:p>
                  </table:table-cell>
                  <table:table-cell office:value-type="percentage" office:value="7.8879184581974196E-2" table:style-name="ce62">
                    <text:p>7.9%</text:p>
                  </table:table-cell>
                  <table:table-cell table:style-name="ce18"/>
                  <table:table-cell office:value-type="percentage" office:value="9.3153006658775003E-2" table:style-name="ce64">
                    <text:p>9.32%</text:p>
                  </table:table-cell>
                  <table:table-cell office:value-type="percentage" office:value="5.7658171281610299E-2" table:style-name="ce65">
                    <text:p>(5.77%)</text:p>
                  </table:table-cell>
                  <table:table-cell office:value-type="percentage" office:value="-2.2307973863065003E-2" table:style-name="ce111">
                    <text:p>-2.23%</text:p>
                  </table:table-cell>
                  <table:table-cell office:value-type="percentage" office:value="1.2594458438287201E-3" table:style-name="ce66">
                    <text:p>0.13%</text:p>
                  </table:table-cell>
                  <table:table-cell office:value-type="percentage" office:value="1" table:style-name="ce66">
                    <text:p>100.00%</text:p>
                  </table:table-cell>
                  <table:table-cell table:style-name="ce66"/>
                  <table:table-cell office:value-type="percentage" office:value="0.11546098052184001" table:style-name="ce66">
                    <text:p>11.55%</text:p>
                  </table:table-cell>
                  <table:table-cell table:style-name="ce112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3425275844668499" table:style-name="ce33">
                    <text:p>-13.43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3425275844668499" table:style-name="ce15">
                    <text:p>13.43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18114186899563" table:style-name="ce33">
                    <text:p>-11.81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18114186899563" table:style-name="ce15">
                    <text:p>11.81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0023456252412399" table:style-name="ce33">
                    <text:p>-10.02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0023456252412399" table:style-name="ce15">
                    <text:p>10.02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5457804938453101" table:style-name="ce33">
                    <text:p>-15.46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5457804938453101" table:style-name="ce15">
                    <text:p>15.46%</text:p>
                  </table:table-cell>
                  <table:table-cell table:style-name="ce34"/>
                  <table:table-cell table:number-columns-repeated="16362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0.111662630001788" table:style-name="ce33">
            <text:p>-11.17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0.111662630001788" table:style-name="ce15">
            <text:p>11.17%</text:p>
          </table:table-cell>
          <table:table-cell table:number-columns-repeated="1636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style-name="ce34"/>
          <table:table-cell table:number-columns-repeated="16362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212" table:style-name="ce4">
              <text:p><text:s/>212<text:s/></text:p>
            </table:table-cell>
            <table:table-cell office:value-type="percentage" office:value="-2.7522935779816501E-2" table:style-name="ce16">
              <text:p>-2.8%</text:p>
            </table:table-cell>
            <table:table-cell table:style-name="ce17"/>
            <table:table-cell office:value-type="float" office:value="21859" table:style-name="ce4">
              <text:p><text:s/>21,859<text:s/></text:p>
            </table:table-cell>
            <table:table-cell office:value-type="percentage" office:value="0.31871380308880298" table:style-name="ce16">
              <text:p>31.9%</text:p>
            </table:table-cell>
            <table:table-cell office:value-type="percentage" office:value="5.8391052564235098E-3" table:style-name="ce16">
              <text:p>0.6%</text:p>
            </table:table-cell>
            <table:table-cell table:style-name="ce3"/>
            <table:table-cell office:value-type="percentage" office:value="4.0810319816297597E-2" table:style-name="ce13">
              <text:p>4.08%</text:p>
            </table:table-cell>
            <table:table-cell office:value-type="percentage" office:value="0.100491956251149" table:style-name="ce14">
              <text:p>(10.05%)</text:p>
            </table:table-cell>
            <table:table-cell office:value-type="percentage" office:value="9.2331512546207986E-3" table:style-name="ce33">
              <text:p>0.92%</text:p>
            </table:table-cell>
            <table:table-cell office:value-type="percentage" office:value="9.8794704603833195E-5" table:style-name="ce15">
              <text:p>0.01%</text:p>
            </table:table-cell>
            <table:table-cell office:value-type="percentage" office:value="0.99130434782608701" table:style-name="ce15">
              <text:p>99.13%</text:p>
            </table:table-cell>
            <table:table-cell table:style-name="ce15"/>
            <table:table-cell office:value-type="percentage" office:value="3.1577168561676798E-2" table:style-name="ce15">
              <text:p>3.16%</text:p>
            </table:table-cell>
            <table:table-cell table:style-name="ce34"/>
            <table:table-cell table:number-columns-repeated="16362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81" table:style-name="ce4">
              <text:p><text:s/>81<text:s/></text:p>
            </table:table-cell>
            <table:table-cell office:value-type="percentage" office:value="-0.1" table:style-name="ce16">
              <text:p>-10.0%</text:p>
            </table:table-cell>
            <table:table-cell table:style-name="ce17"/>
            <table:table-cell office:value-type="float" office:value="2530" table:style-name="ce4">
              <text:p><text:s/>2,530<text:s/></text:p>
            </table:table-cell>
            <table:table-cell office:value-type="percentage" office:value="7.5223119422014498E-2" table:style-name="ce16">
              <text:p>7.5%</text:p>
            </table:table-cell>
            <table:table-cell office:value-type="percentage" office:value="4.5681310566105197E-3" table:style-name="ce16">
              <text:p>0.5%</text:p>
            </table:table-cell>
            <table:table-cell table:style-name="ce3"/>
            <table:table-cell office:value-type="percentage" office:value="8.8695960991189995E-2" table:style-name="ce13">
              <text:p>8.87%</text:p>
            </table:table-cell>
            <table:table-cell office:value-type="percentage" office:value="0.140837286740706" table:style-name="ce14">
              <text:p>(14.08%)</text:p>
            </table:table-cell>
            <table:table-cell office:value-type="percentage" office:value="1.7784824249582193E-2" table:style-name="ce33">
              <text:p>1.78%</text:p>
            </table:table-cell>
            <table:table-cell office:value-type="percentage" office:value="1.70648464163823E-3" table:style-name="ce15">
              <text:p>0.17%</text:p>
            </table:table-cell>
            <table:table-cell office:value-type="percentage" office:value="0.97368421052631604" table:style-name="ce15">
              <text:p>97.37%</text:p>
            </table:table-cell>
            <table:table-cell table:style-name="ce15"/>
            <table:table-cell office:value-type="percentage" office:value="7.0911136741607803E-2" table:style-name="ce15">
              <text:p>7.09%</text:p>
            </table:table-cell>
            <table:table-cell table:style-name="ce34"/>
            <table:table-cell table:number-columns-repeated="16362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10" table:style-name="ce4">
                    <text:p><text:s/>110<text:s/></text:p>
                  </table:table-cell>
                  <table:table-cell office:value-type="percentage" office:value="0.358024691358025" table:style-name="ce16">
                    <text:p>35.8%</text:p>
                  </table:table-cell>
                  <table:table-cell table:style-name="ce17"/>
                  <table:table-cell office:value-type="float" office:value="2845" table:style-name="ce4">
                    <text:p><text:s/>2,845<text:s/></text:p>
                  </table:table-cell>
                  <table:table-cell office:value-type="percentage" office:value="0.33068288119738098" table:style-name="ce16">
                    <text:p>33.1%</text:p>
                  </table:table-cell>
                  <table:table-cell office:value-type="percentage" office:value="6.4686435629607098E-3" table:style-name="ce16">
                    <text:p>0.6%</text:p>
                  </table:table-cell>
                  <table:table-cell table:style-name="ce3"/>
                  <table:table-cell office:value-type="percentage" office:value="7.8607357020629001E-2" table:style-name="ce13">
                    <text:p>7.86%</text:p>
                  </table:table-cell>
                  <table:table-cell office:value-type="percentage" office:value="0.13438436329195599" table:style-name="ce14">
                    <text:p>(13.44%)</text:p>
                  </table:table-cell>
                  <table:table-cell office:value-type="percentage" office:value="7.9419615271008048E-3" table:style-name="ce33">
                    <text:p>0.79%</text:p>
                  </table:table-cell>
                  <table:table-cell office:value-type="percentage" office:value="1.2106537530266301E-3" table:style-name="ce15">
                    <text:p>0.12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7.0665395493528196E-2" table:style-name="ce15">
                    <text:p>7.07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91" table:style-name="ce4">
                    <text:p><text:s/>91<text:s/></text:p>
                  </table:table-cell>
                  <table:table-cell office:value-type="percentage" office:value="0.197368421052632" table:style-name="ce16">
                    <text:p>19.7%</text:p>
                  </table:table-cell>
                  <table:table-cell table:style-name="ce17"/>
                  <table:table-cell office:value-type="float" office:value="3420" table:style-name="ce4">
                    <text:p><text:s/>3,420<text:s/></text:p>
                  </table:table-cell>
                  <table:table-cell office:value-type="percentage" office:value="0.34539732494099101" table:style-name="ce16">
                    <text:p>34.5%</text:p>
                  </table:table-cell>
                  <table:table-cell office:value-type="percentage" office:value="5.86228766348412E-3" table:style-name="ce16">
                    <text:p>0.6%</text:p>
                  </table:table-cell>
                  <table:table-cell table:style-name="ce3"/>
                  <table:table-cell office:value-type="percentage" office:value="9.6490085935669503E-2" table:style-name="ce13">
                    <text:p>9.65%</text:p>
                  </table:table-cell>
                  <table:table-cell office:value-type="percentage" office:value="0.15018027710489501" table:style-name="ce14">
                    <text:p>(15.02%)</text:p>
                  </table:table-cell>
                  <table:table-cell office:value-type="percentage" office:value="1.60174837434678E-2" table:style-name="ce33">
                    <text:p>1.60%</text:p>
                  </table:table-cell>
                  <table:table-cell office:value-type="percentage" office:value="5.9101654846335696E-4" table:style-name="ce15">
                    <text:p>0.06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8.0472602192201703E-2" table:style-name="ce15">
                    <text:p>8.05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9" table:style-name="ce4">
                    <text:p><text:s/>79<text:s/></text:p>
                  </table:table-cell>
                  <table:table-cell office:value-type="percentage" office:value="9.7222222222222293E-2" table:style-name="ce16">
                    <text:p>9.7%</text:p>
                  </table:table-cell>
                  <table:table-cell table:style-name="ce17"/>
                  <table:table-cell office:value-type="float" office:value="2669" table:style-name="ce4">
                    <text:p><text:s/>2,669<text:s/></text:p>
                  </table:table-cell>
                  <table:table-cell office:value-type="percentage" office:value="0.232225300092336" table:style-name="ce16">
                    <text:p>23.2%</text:p>
                  </table:table-cell>
                  <table:table-cell office:value-type="percentage" office:value="5.0085007524948702E-3" table:style-name="ce16">
                    <text:p>0.5%</text:p>
                  </table:table-cell>
                  <table:table-cell table:style-name="ce3"/>
                  <table:table-cell office:value-type="percentage" office:value="8.0230856318578694E-2" table:style-name="ce13">
                    <text:p>8.02%</text:p>
                  </table:table-cell>
                  <table:table-cell office:value-type="percentage" office:value="0.100870421868614" table:style-name="ce14">
                    <text:p>(10.09%)</text:p>
                  </table:table-cell>
                  <table:table-cell office:value-type="percentage" office:value="7.0518596659168986E-3" table:style-name="ce33">
                    <text:p>0.71%</text:p>
                  </table:table-cell>
                  <table:table-cell office:value-type="percentage" office:value="1.03626943005181E-3" table:style-name="ce15">
                    <text:p>0.10%</text:p>
                  </table:table-cell>
                  <table:table-cell office:value-type="percentage" office:value="0.47457627118644102" table:style-name="ce15">
                    <text:p>47.46%</text:p>
                  </table:table-cell>
                  <table:table-cell table:style-name="ce15"/>
                  <table:table-cell office:value-type="percentage" office:value="7.3178996652661796E-2" table:style-name="ce15">
                    <text:p>7.32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00" table:style-name="ce4">
                    <text:p><text:s/>100<text:s/></text:p>
                  </table:table-cell>
                  <table:table-cell office:value-type="percentage" office:value="0.51515151515151503" table:style-name="ce16">
                    <text:p>51.5%</text:p>
                  </table:table-cell>
                  <table:table-cell table:style-name="ce17"/>
                  <table:table-cell office:value-type="float" office:value="3874" table:style-name="ce4">
                    <text:p><text:s/>3,874<text:s/></text:p>
                  </table:table-cell>
                  <table:table-cell office:value-type="percentage" office:value="0.77869605142332399" table:style-name="ce16">
                    <text:p>77.9%</text:p>
                  </table:table-cell>
                  <table:table-cell office:value-type="percentage" office:value="7.2748031540421703E-3" table:style-name="ce16">
                    <text:p>0.7%</text:p>
                  </table:table-cell>
                  <table:table-cell table:style-name="ce3"/>
                  <table:table-cell office:value-type="percentage" office:value="8.6150343994512199E-2" table:style-name="ce13">
                    <text:p>8.62%</text:p>
                  </table:table-cell>
                  <table:table-cell office:value-type="percentage" office:value="0.11009623768106699" table:style-name="ce14">
                    <text:p>(11.01%)</text:p>
                  </table:table-cell>
                  <table:table-cell office:value-type="percentage" office:value="-3.771001147919506E-3" table:style-name="ce33">
                    <text:p>-0.38%</text:p>
                  </table:table-cell>
                  <table:table-cell office:value-type="percentage" office:value="9.6153846153846203E-4" table:style-name="ce15">
                    <text:p>0.10%</text:p>
                  </table:table-cell>
                  <table:table-cell office:value-type="percentage" office:value="0.41475826972010199" table:style-name="ce15">
                    <text:p>41.48%</text:p>
                  </table:table-cell>
                  <table:table-cell table:style-name="ce15"/>
                  <table:table-cell office:value-type="percentage" office:value="8.9921345142431705E-2" table:style-name="ce15">
                    <text:p>8.99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96" table:style-name="ce4">
                    <text:p><text:s/>96<text:s/></text:p>
                  </table:table-cell>
                  <table:table-cell office:value-type="percentage" office:value="0.31506849315068503" table:style-name="ce16">
                    <text:p>31.5%</text:p>
                  </table:table-cell>
                  <table:table-cell table:style-name="ce17"/>
                  <table:table-cell office:value-type="float" office:value="3095" table:style-name="ce4">
                    <text:p><text:s/>3,095<text:s/></text:p>
                  </table:table-cell>
                  <table:table-cell office:value-type="percentage" office:value="8.6727528089887596E-2" table:style-name="ce16">
                    <text:p>8.7%</text:p>
                  </table:table-cell>
                  <table:table-cell office:value-type="percentage" office:value="5.8536935955485403E-3" table:style-name="ce16">
                    <text:p>0.6%</text:p>
                  </table:table-cell>
                  <table:table-cell table:style-name="ce3"/>
                  <table:table-cell office:value-type="percentage" office:value="7.8043877055745295E-2" table:style-name="ce13">
                    <text:p>7.80%</text:p>
                  </table:table-cell>
                  <table:table-cell office:value-type="percentage" office:value="9.1341231639282303E-2" table:style-name="ce14">
                    <text:p>(9.13%)</text:p>
                  </table:table-cell>
                  <table:table-cell office:value-type="percentage" office:value="-1.5145546132426801E-2" table:style-name="ce33">
                    <text:p>-1.51%</text:p>
                  </table:table-cell>
                  <table:table-cell office:value-type="percentage" office:value="1.0204081632653099E-3" table:style-name="ce15">
                    <text:p>0.10%</text:p>
                  </table:table-cell>
                  <table:table-cell office:value-type="percentage" office:value="0.33333333333333298" table:style-name="ce15">
                    <text:p>33.33%</text:p>
                  </table:table-cell>
                  <table:table-cell table:style-name="ce15"/>
                  <table:table-cell office:value-type="percentage" office:value="9.3189423188172096E-2" table:style-name="ce15">
                    <text:p>9.32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89" table:style-name="ce61">
                    <text:p><text:s/>89<text:s/></text:p>
                  </table:table-cell>
                  <table:table-cell office:value-type="percentage" office:value="0.328358208955224" table:style-name="ce62">
                    <text:p>32.8%</text:p>
                  </table:table-cell>
                  <table:table-cell table:style-name="ce63"/>
                  <table:table-cell office:value-type="float" office:value="3426" table:style-name="ce61">
                    <text:p><text:s/>3,426<text:s/></text:p>
                  </table:table-cell>
                  <table:table-cell office:value-type="percentage" office:value="0.45725223309230101" table:style-name="ce62">
                    <text:p>45.7%</text:p>
                  </table:table-cell>
                  <table:table-cell office:value-type="percentage" office:value="5.9856491179641098E-3" table:style-name="ce62">
                    <text:p>0.6%</text:p>
                  </table:table-cell>
                  <table:table-cell table:style-name="ce18"/>
                  <table:table-cell office:value-type="percentage" office:value="9.2964729261120094E-2" table:style-name="ce64">
                    <text:p>9.30%</text:p>
                  </table:table-cell>
                  <table:table-cell office:value-type="percentage" office:value="0.10647867256860701" table:style-name="ce65">
                    <text:p>(10.65%)</text:p>
                  </table:table-cell>
                  <table:table-cell office:value-type="percentage" office:value="9.1400262019429995E-3" table:style-name="ce111">
                    <text:p>0.91%</text:p>
                  </table:table-cell>
                  <table:table-cell office:value-type="percentage" office:value="1.1441647597254E-3" table:style-name="ce66">
                    <text:p>0.11%</text:p>
                  </table:table-cell>
                  <table:table-cell office:value-type="percentage" office:value="0.64444444444444404" table:style-name="ce66">
                    <text:p>64.44%</text:p>
                  </table:table-cell>
                  <table:table-cell table:style-name="ce66"/>
                  <table:table-cell office:value-type="percentage" office:value="8.3824703059177094E-2" table:style-name="ce66">
                    <text:p>8.38%</text:p>
                  </table:table-cell>
                  <table:table-cell table:style-name="ce112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0554100900716505E-2" table:style-name="ce33">
                    <text:p>-8.06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8.0554100900716505E-2" table:style-name="ce15">
                    <text:p>8.06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0244388776623899E-2" table:style-name="ce33">
                    <text:p>-9.02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0244388776623899E-2" table:style-name="ce15">
                    <text:p>9.02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3611592804258394E-2" table:style-name="ce33">
                    <text:p>-8.36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8.3611592804258394E-2" table:style-name="ce15">
                    <text:p>8.36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02374570086536" table:style-name="ce33">
                    <text:p>-10.24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02374570086536" table:style-name="ce15">
                    <text:p>10.24%</text:p>
                  </table:table-cell>
                  <table:table-cell table:style-name="ce34"/>
                  <table:table-cell table:number-columns-repeated="16362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9.1364143052800204E-2" table:style-name="ce33">
            <text:p>-9.14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9.1364143052800204E-2" table:style-name="ce15">
            <text:p>9.14%</text:p>
          </table:table-cell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2" table:style-name="ce21"/>
          <table:table-cell table:number-columns-repeated="11" table:style-name="ce22"/>
          <table:table-cell table:style-name="ce35"/>
          <table:table-cell table:style-name="ce36"/>
          <table:table-cell table:style-name="ce37"/>
          <table:table-cell table:number-columns-repeated="2" table:style-name="ce38"/>
          <table:table-cell table:style-name="ce22"/>
          <table:table-cell table:style-name="ce38"/>
          <table:table-cell table:style-name="ce3"/>
          <table:table-cell table:number-columns-repeated="16362" table:style-name="ce68"/>
        </table:table-row>
        <table:table-row table:style-name="ro13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4.看診人次：以案件數計，慢連箋領藥案件不計件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各院所看診人次占率/該月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各院所看診人次占率/該年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5.假日看診人次占率＝該診所假日看診人次/該診所總看診人次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6.假日平均看診人次占率＝加總各診所於假日看診人次占率/該月假日看診診所總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7.最大值、最小值、標準差：以每家院所看診人次佔率，計算該區間之分布情形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2__南區" table:style-name="ta5">
        <table:table-column table:style-name="co3" table:default-cell-style-name="ce2"/>
        <table:table-column table:style-name="co1" table:default-cell-style-name="ce2"/>
        <table:table-column table:style-name="co30" table:default-cell-style-name="ce2"/>
        <table:table-column table:style-name="co19" table:default-cell-style-name="ce4"/>
        <table:table-column table:style-name="co2" table:default-cell-style-name="ce4"/>
        <table:table-column table:style-name="co20" table:default-cell-style-name="ce3"/>
        <table:table-column table:style-name="co2" table:default-cell-style-name="ce3"/>
        <table:table-column table:style-name="co10" table:default-cell-style-name="ce3"/>
        <table:table-column table:style-name="co21" table:default-cell-style-name="ce3"/>
        <table:table-column table:style-name="co2" table:default-cell-style-name="ce3"/>
        <table:table-column table:style-name="co17" table:default-cell-style-name="ce3"/>
        <table:table-column table:style-name="co15" table:default-cell-style-name="ce3"/>
        <table:table-column table:style-name="co14" table:default-cell-style-name="ce3"/>
        <table:table-column table:style-name="co27" table:default-cell-style-name="ce3"/>
        <table:table-column table:style-name="co28" table:default-cell-style-name="ce5"/>
        <table:table-column table:style-name="co28" table:default-cell-style-name="ce29"/>
        <table:table-column table:style-name="co23" table:default-cell-style-name="ce30"/>
        <table:table-column table:style-name="co28" table:number-columns-repeated="2" table:default-cell-style-name="ce3"/>
        <table:table-column-group>
          <table:table-column table:style-name="co30" table:default-cell-style-name="ce3"/>
          <table:table-column table:style-name="co25" table:default-cell-style-name="ce3"/>
        </table:table-column-group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2、南區「牙醫基層」假日平均看診人次占率</text:p>
          </table:table-cell>
          <table:table-cell table:number-columns-repeated="2" table:style-name="ce2"/>
          <table:table-cell table:number-columns-repeated="2" table:style-name="ce4"/>
          <table:table-cell table:number-columns-repeated="9" table:style-name="ce3"/>
          <table:table-cell table:style-name="ce5"/>
          <table:table-cell table:style-name="ce29"/>
          <table:table-cell table:style-name="ce30"/>
          <table:table-cell table:style-name="ce3"/>
          <table:table-cell office:value-type="string" table:number-columns-spanned="3" table:number-rows-spanned="1" table:style-name="ce88">
            <text:p><text:span text:style-name="T2">單位：日、家、次</text:span></text:p>
          </table:table-cell>
          <table:covered-table-cell table:number-columns-repeated="2"/>
          <table:table-cell table:number-columns-repeated="16363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31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3" table:number-rows-spanned="2" table:style-name="ce117">
            <text:p><text:span text:style-name="T2">看診人次</text:span></text:p>
          </table:table-cell>
          <table:covered-table-cell table:number-columns-repeated="2"/>
          <table:table-cell table:style-name="ce22"/>
          <table:table-cell office:value-type="string" table:number-columns-spanned="7" table:number-rows-spanned="1" table:style-name="ce77">
            <text:p>每家院所</text:p>
            <text:p>看診人次占率分布</text:p>
          </table:table-cell>
          <table:covered-table-cell table:number-columns-repeated="6"/>
          <table:table-cell table:number-columns-repeated="16363" table:style-name="ce3"/>
        </table:table-row>
        <table:table-row table:style-name="ro10">
          <table:covered-table-cell/>
          <table:covered-table-cell table:number-columns-repeated="3"/>
          <table:table-cell table:style-name="ce4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 table:number-columns-repeated="2"/>
          <table:table-cell table:style-name="ce3"/>
          <table:table-cell office:value-type="string" table:number-columns-spanned="1" table:number-rows-spanned="2" table:style-name="ce116">
            <text:p><text:span text:style-name="T2">平均值</text:span></text:p>
          </table:table-cell>
          <table:table-cell office:value-type="string" table:number-columns-spanned="1" table:number-rows-spanned="2" table:style-name="ce118">
            <text:p>(標準差)</text:p>
          </table:table-cell>
          <table:table-cell office:value-type="string" table:number-columns-spanned="1" table:number-rows-spanned="2" table:style-name="ce119">
            <text:p>去年同期增減值</text:p>
          </table:table-cell>
          <table:table-cell office:value-type="string" table:number-columns-spanned="1" table:number-rows-spanned="2" table:style-name="ce116">
            <text:p><text:span text:style-name="T2">最小值</text:span></text:p>
          </table:table-cell>
          <table:table-cell office:value-type="string" table:number-columns-spanned="1" table:number-rows-spanned="2" table:style-name="ce116">
            <text:p><text:span text:style-name="T2">最大值</text:span></text:p>
          </table:table-cell>
          <table:table-cell table:style-name="ce5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3" table:style-name="ce3"/>
        </table:table-row>
        <table:table-row table:style-name="ro11">
          <table:covered-table-cell/>
          <table:covered-table-cell table:number-columns-repeated="3"/>
          <table:table-cell table:style-name="ce4"/>
          <table:covered-table-cell/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office:value-type="string" table:style-name="ce74">
            <text:p><text:span text:style-name="T2">占率</text:span><text:span text:style-name="T2"/></text:p>
            <text:p>(Bi /A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3"/>
          <table:covered-table-cell/>
          <table:table-cell table:number-columns-repeated="1636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number-columns-repeated="1636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699" table:style-name="ce4">
              <text:p><text:s/>699<text:s/></text:p>
            </table:table-cell>
            <table:table-cell office:value-type="percentage" office:value="-4.3775649794801599E-2" table:style-name="ce16">
              <text:p>-4.4%</text:p>
            </table:table-cell>
            <table:table-cell table:style-name="ce17"/>
            <table:table-cell office:value-type="float" office:value="220511" table:style-name="ce4">
              <text:p><text:s/>220,511<text:s/></text:p>
            </table:table-cell>
            <table:table-cell office:value-type="percentage" office:value="-4.8557806398722897E-2" table:style-name="ce16">
              <text:p>-4.9%</text:p>
            </table:table-cell>
            <table:table-cell office:value-type="percentage" office:value="9.1750253704881796E-2" table:style-name="ce16">
              <text:p>9.2%</text:p>
            </table:table-cell>
            <table:table-cell table:style-name="ce3"/>
            <table:table-cell office:value-type="percentage" office:value="0.10202982746224799" table:style-name="ce13">
              <text:p>10.20%</text:p>
            </table:table-cell>
            <table:table-cell office:value-type="percentage" office:value="5.9600784708258102E-2" table:style-name="ce14">
              <text:p>(5.96%)</text:p>
            </table:table-cell>
            <table:table-cell office:value-type="percentage" office:value="-5.9300752303140108E-3" table:style-name="ce33">
              <text:p>-0.59%</text:p>
            </table:table-cell>
            <table:table-cell office:value-type="percentage" office:value="2.3052097740894399E-4" table:style-name="ce33">
              <text:p>0.02%</text:p>
            </table:table-cell>
            <table:table-cell office:value-type="percentage" office:value="0.36898124683223499" table:style-name="ce15">
              <text:p>36.90%</text:p>
            </table:table-cell>
            <table:table-cell table:style-name="ce15"/>
            <table:table-cell office:value-type="percentage" office:value="0.107959902692562" table:style-name="ce15">
              <text:p>10.80%</text:p>
            </table:table-cell>
            <table:table-cell table:style-name="ce34"/>
            <table:table-cell table:number-columns-repeated="16362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654" table:style-name="ce4">
              <text:p><text:s/>654<text:s/></text:p>
            </table:table-cell>
            <table:table-cell office:value-type="percentage" office:value="-2.2421524663677101E-2" table:style-name="ce16">
              <text:p>-2.2%</text:p>
            </table:table-cell>
            <table:table-cell table:style-name="ce17"/>
            <table:table-cell office:value-type="float" office:value="40842" table:style-name="ce4">
              <text:p><text:s/>40,842<text:s/></text:p>
            </table:table-cell>
            <table:table-cell office:value-type="percentage" office:value="0.16855025607278801" table:style-name="ce16">
              <text:p>16.9%</text:p>
            </table:table-cell>
            <table:table-cell office:value-type="percentage" office:value="0.114327783314112" table:style-name="ce16">
              <text:p>11.4%</text:p>
            </table:table-cell>
            <table:table-cell table:style-name="ce3"/>
            <table:table-cell office:value-type="percentage" office:value="0.13561719332185901" table:style-name="ce13">
              <text:p>13.56%</text:p>
            </table:table-cell>
            <table:table-cell office:value-type="percentage" office:value="7.86571466349959E-2" table:style-name="ce14">
              <text:p>(7.87%)</text:p>
            </table:table-cell>
            <table:table-cell office:value-type="percentage" office:value="4.9245196318160045E-3" table:style-name="ce33">
              <text:p>0.49%</text:p>
            </table:table-cell>
            <table:table-cell office:value-type="percentage" office:value="1.8450184501845001E-3" table:style-name="ce33">
              <text:p>0.18%</text:p>
            </table:table-cell>
            <table:table-cell office:value-type="percentage" office:value="1" table:style-name="ce15">
              <text:p>100.00%</text:p>
            </table:table-cell>
            <table:table-cell table:style-name="ce15"/>
            <table:table-cell office:value-type="percentage" office:value="0.130692673690043" table:style-name="ce15">
              <text:p>13.07%</text:p>
            </table:table-cell>
            <table:table-cell table:style-name="ce34"/>
            <table:table-cell table:number-columns-repeated="16362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39" table:style-name="ce4">
                    <text:p><text:s/>639<text:s/></text:p>
                  </table:table-cell>
                  <table:table-cell office:value-type="percentage" office:value="-4.6268656716417902E-2" table:style-name="ce16">
                    <text:p>-4.6%</text:p>
                  </table:table-cell>
                  <table:table-cell table:style-name="ce17"/>
                  <table:table-cell office:value-type="float" office:value="23695" table:style-name="ce4">
                    <text:p><text:s/>23,695<text:s/></text:p>
                  </table:table-cell>
                  <table:table-cell office:value-type="percentage" office:value="-0.156251112772852" table:style-name="ce16">
                    <text:p>-15.6%</text:p>
                  </table:table-cell>
                  <table:table-cell office:value-type="percentage" office:value="8.6510938458393E-2" table:style-name="ce16">
                    <text:p>8.7%</text:p>
                  </table:table-cell>
                  <table:table-cell table:style-name="ce3"/>
                  <table:table-cell office:value-type="percentage" office:value="0.104567020688197" table:style-name="ce13">
                    <text:p>10.46%</text:p>
                  </table:table-cell>
                  <table:table-cell office:value-type="percentage" office:value="6.3339252866937201E-2" table:style-name="ce14">
                    <text:p>(6.33%)</text:p>
                  </table:table-cell>
                  <table:table-cell office:value-type="percentage" office:value="4.3638032905109897E-3" table:style-name="ce33">
                    <text:p>0.44%</text:p>
                  </table:table-cell>
                  <table:table-cell office:value-type="percentage" office:value="2.0449897750511202E-3" table:style-name="ce33">
                    <text:p>0.20%</text:p>
                  </table:table-cell>
                  <table:table-cell office:value-type="percentage" office:value="0.53846153846153799" table:style-name="ce15">
                    <text:p>53.85%</text:p>
                  </table:table-cell>
                  <table:table-cell table:style-name="ce15"/>
                  <table:table-cell office:value-type="percentage" office:value="0.10020321739768601" table:style-name="ce15">
                    <text:p>10.02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53" table:style-name="ce4">
                    <text:p><text:s/>653<text:s/></text:p>
                  </table:table-cell>
                  <table:table-cell office:value-type="percentage" office:value="-2.0989505247376299E-2" table:style-name="ce16">
                    <text:p>-2.1%</text:p>
                  </table:table-cell>
                  <table:table-cell table:style-name="ce17"/>
                  <table:table-cell office:value-type="float" office:value="33813" table:style-name="ce4">
                    <text:p><text:s/>33,813<text:s/></text:p>
                  </table:table-cell>
                  <table:table-cell office:value-type="percentage" office:value="-0.162007434944238" table:style-name="ce16">
                    <text:p>-16.2%</text:p>
                  </table:table-cell>
                  <table:table-cell office:value-type="percentage" office:value="9.0215393153203094E-2" table:style-name="ce16">
                    <text:p>9.0%</text:p>
                  </table:table-cell>
                  <table:table-cell table:style-name="ce3"/>
                  <table:table-cell office:value-type="percentage" office:value="0.10669293887464699" table:style-name="ce13">
                    <text:p>10.67%</text:p>
                  </table:table-cell>
                  <table:table-cell office:value-type="percentage" office:value="5.8761946793305098E-2" table:style-name="ce14">
                    <text:p>(5.88%)</text:p>
                  </table:table-cell>
                  <table:table-cell office:value-type="percentage" office:value="-2.7414465841760008E-2" table:style-name="ce33">
                    <text:p>-2.74%</text:p>
                  </table:table-cell>
                  <table:table-cell office:value-type="percentage" office:value="1.5060240963855401E-3" table:style-name="ce33">
                    <text:p>0.15%</text:p>
                  </table:table-cell>
                  <table:table-cell office:value-type="percentage" office:value="0.43404255319148899" table:style-name="ce15">
                    <text:p>43.40%</text:p>
                  </table:table-cell>
                  <table:table-cell table:style-name="ce15"/>
                  <table:table-cell office:value-type="percentage" office:value="0.134107404716407" table:style-name="ce15">
                    <text:p>13.41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39" table:style-name="ce4">
                    <text:p><text:s/>639<text:s/></text:p>
                  </table:table-cell>
                  <table:table-cell office:value-type="percentage" office:value="-3.32829046898638E-2" table:style-name="ce16">
                    <text:p>-3.3%</text:p>
                  </table:table-cell>
                  <table:table-cell table:style-name="ce17"/>
                  <table:table-cell office:value-type="float" office:value="28355" table:style-name="ce4">
                    <text:p><text:s/>28,355<text:s/></text:p>
                  </table:table-cell>
                  <table:table-cell office:value-type="percentage" office:value="-1.5929756368432E-2" table:style-name="ce16">
                    <text:p>-1.6%</text:p>
                  </table:table-cell>
                  <table:table-cell office:value-type="percentage" office:value="8.1794134361036497E-2" table:style-name="ce16">
                    <text:p>8.2%</text:p>
                  </table:table-cell>
                  <table:table-cell table:style-name="ce3"/>
                  <table:table-cell office:value-type="percentage" office:value="9.9505095955330206E-2" table:style-name="ce13">
                    <text:p>9.95%</text:p>
                  </table:table-cell>
                  <table:table-cell office:value-type="percentage" office:value="5.3370508455836602E-2" table:style-name="ce14">
                    <text:p>(5.34%)</text:p>
                  </table:table-cell>
                  <table:table-cell office:value-type="percentage" office:value="-1.6765523177937891E-3" table:style-name="ce33">
                    <text:p>-0.17%</text:p>
                  </table:table-cell>
                  <table:table-cell office:value-type="percentage" office:value="2.77008310249307E-3" table:style-name="ce33">
                    <text:p>0.28%</text:p>
                  </table:table-cell>
                  <table:table-cell office:value-type="percentage" office:value="0.34743202416918401" table:style-name="ce15">
                    <text:p>34.74%</text:p>
                  </table:table-cell>
                  <table:table-cell table:style-name="ce15"/>
                  <table:table-cell office:value-type="percentage" office:value="0.10118164827312399" table:style-name="ce15">
                    <text:p>10.12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647" table:style-name="ce4">
                    <text:p><text:s/>647<text:s/></text:p>
                  </table:table-cell>
                  <table:table-cell office:value-type="percentage" office:value="-3.1437125748502999E-2" table:style-name="ce16">
                    <text:p>-3.1%</text:p>
                  </table:table-cell>
                  <table:table-cell table:style-name="ce17"/>
                  <table:table-cell office:value-type="float" office:value="38426" table:style-name="ce4">
                    <text:p><text:s/>38,426<text:s/></text:p>
                  </table:table-cell>
                  <table:table-cell office:value-type="percentage" office:value="0.123863004884326" table:style-name="ce16">
                    <text:p>12.4%</text:p>
                  </table:table-cell>
                  <table:table-cell office:value-type="percentage" office:value="0.11039669953343" table:style-name="ce16">
                    <text:p>11.0%</text:p>
                  </table:table-cell>
                  <table:table-cell table:style-name="ce3"/>
                  <table:table-cell office:value-type="percentage" office:value="0.13114121988424199" table:style-name="ce13">
                    <text:p>13.11%</text:p>
                  </table:table-cell>
                  <table:table-cell office:value-type="percentage" office:value="7.4298505360966202E-2" table:style-name="ce14">
                    <text:p>(7.43%)</text:p>
                  </table:table-cell>
                  <table:table-cell office:value-type="percentage" office:value="1.3637890543565984E-2" table:style-name="ce33">
                    <text:p>1.36%</text:p>
                  </table:table-cell>
                  <table:table-cell office:value-type="percentage" office:value="1.2987012987013E-3" table:style-name="ce33">
                    <text:p>0.13%</text:p>
                  </table:table-cell>
                  <table:table-cell office:value-type="percentage" office:value="0.75" table:style-name="ce15">
                    <text:p>75.00%</text:p>
                  </table:table-cell>
                  <table:table-cell table:style-name="ce15"/>
                  <table:table-cell office:value-type="percentage" office:value="0.117503329340676" table:style-name="ce15">
                    <text:p>11.75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36" table:style-name="ce4">
                    <text:p><text:s/>636<text:s/></text:p>
                  </table:table-cell>
                  <table:table-cell office:value-type="percentage" office:value="-3.3434650455927098E-2" table:style-name="ce16">
                    <text:p>-3.3%</text:p>
                  </table:table-cell>
                  <table:table-cell table:style-name="ce17"/>
                  <table:table-cell office:value-type="float" office:value="29019" table:style-name="ce4">
                    <text:p><text:s/>29,019<text:s/></text:p>
                  </table:table-cell>
                  <table:table-cell office:value-type="percentage" office:value="-0.12758921323993599" table:style-name="ce16">
                    <text:p>-12.8%</text:p>
                  </table:table-cell>
                  <table:table-cell office:value-type="percentage" office:value="8.6591570309586002E-2" table:style-name="ce16">
                    <text:p>8.7%</text:p>
                  </table:table-cell>
                  <table:table-cell table:style-name="ce3"/>
                  <table:table-cell office:value-type="percentage" office:value="0.10609913607603701" table:style-name="ce13">
                    <text:p>10.61%</text:p>
                  </table:table-cell>
                  <table:table-cell office:value-type="percentage" office:value="5.9625011694955703E-2" table:style-name="ce14">
                    <text:p>(5.96%)</text:p>
                  </table:table-cell>
                  <table:table-cell office:value-type="percentage" office:value="-1.2861710263241996E-2" table:style-name="ce33">
                    <text:p>-1.29%</text:p>
                  </table:table-cell>
                  <table:table-cell office:value-type="percentage" office:value="1.9138755980861199E-3" table:style-name="ce33">
                    <text:p>0.19%</text:p>
                  </table:table-cell>
                  <table:table-cell office:value-type="percentage" office:value="0.43356643356643398" table:style-name="ce15">
                    <text:p>43.36%</text:p>
                  </table:table-cell>
                  <table:table-cell table:style-name="ce15"/>
                  <table:table-cell office:value-type="percentage" office:value="0.118960846339279" table:style-name="ce15">
                    <text:p>11.90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635" table:style-name="ce61">
                    <text:p><text:s/>635<text:s/></text:p>
                  </table:table-cell>
                  <table:table-cell office:value-type="percentage" office:value="-2.7565084226646299E-2" table:style-name="ce62">
                    <text:p>-2.8%</text:p>
                  </table:table-cell>
                  <table:table-cell table:style-name="ce63"/>
                  <table:table-cell office:value-type="float" office:value="26361" table:style-name="ce61">
                    <text:p><text:s/>26,361<text:s/></text:p>
                  </table:table-cell>
                  <table:table-cell office:value-type="percentage" office:value="-0.17911749135864" table:style-name="ce62">
                    <text:p>-17.9%</text:p>
                  </table:table-cell>
                  <table:table-cell office:value-type="percentage" office:value="7.1713440047009205E-2" table:style-name="ce62">
                    <text:p>7.2%</text:p>
                  </table:table-cell>
                  <table:table-cell table:style-name="ce18"/>
                  <table:table-cell office:value-type="percentage" office:value="8.8172525197583701E-2" table:style-name="ce64">
                    <text:p>8.82%</text:p>
                  </table:table-cell>
                  <table:table-cell office:value-type="percentage" office:value="4.9397611539357497E-2" table:style-name="ce65">
                    <text:p>(4.94%)</text:p>
                  </table:table-cell>
                  <table:table-cell office:value-type="percentage" office:value="-2.4314722726796301E-2" table:style-name="ce111">
                    <text:p>-2.43%</text:p>
                  </table:table-cell>
                  <table:table-cell office:value-type="percentage" office:value="2.5062656641604E-3" table:style-name="ce111">
                    <text:p>0.25%</text:p>
                  </table:table-cell>
                  <table:table-cell office:value-type="percentage" office:value="0.38888888888888901" table:style-name="ce66">
                    <text:p>38.89%</text:p>
                  </table:table-cell>
                  <table:table-cell table:style-name="ce66"/>
                  <table:table-cell office:value-type="percentage" office:value="0.11248724792438" table:style-name="ce66">
                    <text:p>11.25%</text:p>
                  </table:table-cell>
                  <table:table-cell table:style-name="ce112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29507459753364" table:style-name="ce33">
                    <text:p>-12.95%</text:p>
                  </table:table-cell>
                  <table:table-cell office:value-type="percentage" office:value="0" table:style-name="ce33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29507459753364" table:style-name="ce15">
                    <text:p>12.95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13572099665709" table:style-name="ce33">
                    <text:p>-11.36%</text:p>
                  </table:table-cell>
                  <table:table-cell office:value-type="percentage" office:value="0" table:style-name="ce33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13572099665709" table:style-name="ce15">
                    <text:p>11.36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2807410298719306E-2" table:style-name="ce33">
                    <text:p>-9.28%</text:p>
                  </table:table-cell>
                  <table:table-cell office:value-type="percentage" office:value="0" table:style-name="ce33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2807410298719306E-2" table:style-name="ce15">
                    <text:p>9.28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4583531620295601" table:style-name="ce33">
                    <text:p>-14.58%</text:p>
                  </table:table-cell>
                  <table:table-cell office:value-type="percentage" office:value="0" table:style-name="ce33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4583531620295601" table:style-name="ce15">
                    <text:p>14.58%</text:p>
                  </table:table-cell>
                  <table:table-cell table:style-name="ce34"/>
                  <table:table-cell table:number-columns-repeated="16362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0.10558597714623599" table:style-name="ce33">
            <text:p>-10.56%</text:p>
          </table:table-cell>
          <table:table-cell office:value-type="percentage" office:value="0" table:style-name="ce33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0.10558597714623599" table:style-name="ce15">
            <text:p>10.56%</text:p>
          </table:table-cell>
          <table:table-cell table:number-columns-repeated="1636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style-name="ce3"/>
          <table:table-cell table:number-columns-repeated="16362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131" table:style-name="ce4">
              <text:p><text:s/>131<text:s/></text:p>
            </table:table-cell>
            <table:table-cell office:value-type="percentage" office:value="-0.13815789473684201" table:style-name="ce16">
              <text:p>-13.8%</text:p>
            </table:table-cell>
            <table:table-cell table:style-name="ce17"/>
            <table:table-cell office:value-type="float" office:value="16472" table:style-name="ce4">
              <text:p><text:s/>16,472<text:s/></text:p>
            </table:table-cell>
            <table:table-cell office:value-type="percentage" office:value="0.143412467027627" table:style-name="ce16">
              <text:p>14.3%</text:p>
            </table:table-cell>
            <table:table-cell office:value-type="percentage" office:value="6.8536725107899996E-3" table:style-name="ce16">
              <text:p>0.7%</text:p>
            </table:table-cell>
            <table:table-cell table:style-name="ce3"/>
            <table:table-cell office:value-type="percentage" office:value="4.3708190121436598E-2" table:style-name="ce13">
              <text:p>4.37%</text:p>
            </table:table-cell>
            <table:table-cell office:value-type="percentage" office:value="6.5939648896318703E-2" table:style-name="ce14">
              <text:p>(6.59%)</text:p>
            </table:table-cell>
            <table:table-cell office:value-type="percentage" office:value="1.1705288900543197E-2" table:style-name="ce33">
              <text:p>1.17%</text:p>
            </table:table-cell>
            <table:table-cell office:value-type="percentage" office:value="1.48367952522255E-4" table:style-name="ce15">
              <text:p>0.01%</text:p>
            </table:table-cell>
            <table:table-cell office:value-type="percentage" office:value="0.27748691099476402" table:style-name="ce15">
              <text:p>27.75%</text:p>
            </table:table-cell>
            <table:table-cell table:style-name="ce3"/>
            <table:table-cell office:value-type="percentage" office:value="3.2002901220893401E-2" table:style-name="ce15">
              <text:p>3.20%</text:p>
            </table:table-cell>
            <table:table-cell table:style-name="ce34"/>
            <table:table-cell table:number-columns-repeated="16362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57" table:style-name="ce4">
              <text:p><text:s/>57<text:s/></text:p>
            </table:table-cell>
            <table:table-cell office:value-type="percentage" office:value="-0.173913043478261" table:style-name="ce16">
              <text:p>-17.4%</text:p>
            </table:table-cell>
            <table:table-cell table:style-name="ce17"/>
            <table:table-cell office:value-type="float" office:value="1970" table:style-name="ce4">
              <text:p><text:s/>1,970<text:s/></text:p>
            </table:table-cell>
            <table:table-cell office:value-type="percentage" office:value="-0.14011348756001801" table:style-name="ce16">
              <text:p>-14.0%</text:p>
            </table:table-cell>
            <table:table-cell office:value-type="percentage" office:value="5.5145618022819703E-3" table:style-name="ce16">
              <text:p>0.6%</text:p>
            </table:table-cell>
            <table:table-cell table:style-name="ce3"/>
            <table:table-cell office:value-type="percentage" office:value="7.44175622303552E-2" table:style-name="ce13">
              <text:p>7.44%</text:p>
            </table:table-cell>
            <table:table-cell office:value-type="percentage" office:value="7.6002240040016697E-2" table:style-name="ce14">
              <text:p>(7.60%)</text:p>
            </table:table-cell>
            <table:table-cell office:value-type="percentage" office:value="-3.6626311901614972E-3" table:style-name="ce33">
              <text:p>-0.37%</text:p>
            </table:table-cell>
            <table:table-cell office:value-type="percentage" office:value="1.12866817155756E-3" table:style-name="ce15">
              <text:p>0.11%</text:p>
            </table:table-cell>
            <table:table-cell office:value-type="percentage" office:value="0.31306990881459001" table:style-name="ce15">
              <text:p>31.31%</text:p>
            </table:table-cell>
            <table:table-cell table:style-name="ce3"/>
            <table:table-cell office:value-type="percentage" office:value="7.8080193420516697E-2" table:style-name="ce15">
              <text:p>7.81%</text:p>
            </table:table-cell>
            <table:table-cell table:style-name="ce34"/>
            <table:table-cell table:number-columns-repeated="16362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3" table:style-name="ce4">
                    <text:p><text:s/>73<text:s/></text:p>
                  </table:table-cell>
                  <table:table-cell office:value-type="percentage" office:value="5.79710144927537E-2" table:style-name="ce16">
                    <text:p>5.8%</text:p>
                  </table:table-cell>
                  <table:table-cell table:style-name="ce17"/>
                  <table:table-cell office:value-type="float" office:value="1979" table:style-name="ce4">
                    <text:p><text:s/>1,979<text:s/></text:p>
                  </table:table-cell>
                  <table:table-cell office:value-type="percentage" office:value="-5.5369928400954699E-2" table:style-name="ce16">
                    <text:p>-5.5%</text:p>
                  </table:table-cell>
                  <table:table-cell office:value-type="percentage" office:value="7.2253702135116997E-3" table:style-name="ce16">
                    <text:p>0.7%</text:p>
                  </table:table-cell>
                  <table:table-cell table:style-name="ce3"/>
                  <table:table-cell office:value-type="percentage" office:value="7.1782043574282806E-2" table:style-name="ce13">
                    <text:p>7.18%</text:p>
                  </table:table-cell>
                  <table:table-cell office:value-type="percentage" office:value="8.0641539841749696E-2" table:style-name="ce14">
                    <text:p>(8.06%)</text:p>
                  </table:table-cell>
                  <table:table-cell office:value-type="percentage" office:value="8.0293228775910053E-4" table:style-name="ce33">
                    <text:p>0.08%</text:p>
                  </table:table-cell>
                  <table:table-cell office:value-type="percentage" office:value="1.11607142857143E-3" table:style-name="ce15">
                    <text:p>0.11%</text:p>
                  </table:table-cell>
                  <table:table-cell office:value-type="percentage" office:value="0.35416666666666702" table:style-name="ce15">
                    <text:p>35.42%</text:p>
                  </table:table-cell>
                  <table:table-cell table:style-name="ce3"/>
                  <table:table-cell office:value-type="percentage" office:value="7.0979111286523705E-2" table:style-name="ce15">
                    <text:p>7.10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60" table:style-name="ce4">
                    <text:p><text:s/>60<text:s/></text:p>
                  </table:table-cell>
                  <table:table-cell office:value-type="percentage" office:value="-7.69230769230769E-2" table:style-name="ce16">
                    <text:p>-7.7%</text:p>
                  </table:table-cell>
                  <table:table-cell table:style-name="ce17"/>
                  <table:table-cell office:value-type="float" office:value="2152" table:style-name="ce4">
                    <text:p><text:s/>2,152<text:s/></text:p>
                  </table:table-cell>
                  <table:table-cell office:value-type="percentage" office:value="-2.8880866425992701E-2" table:style-name="ce16">
                    <text:p>-2.9%</text:p>
                  </table:table-cell>
                  <table:table-cell office:value-type="percentage" office:value="5.7416829641171504E-3" table:style-name="ce16">
                    <text:p>0.6%</text:p>
                  </table:table-cell>
                  <table:table-cell table:style-name="ce3"/>
                  <table:table-cell office:value-type="percentage" office:value="9.0327814002324994E-2" table:style-name="ce13">
                    <text:p>9.03%</text:p>
                  </table:table-cell>
                  <table:table-cell office:value-type="percentage" office:value="9.1555239741748604E-2" table:style-name="ce14">
                    <text:p>(9.16%)</text:p>
                  </table:table-cell>
                  <table:table-cell office:value-type="percentage" office:value="8.219130551588294E-3" table:style-name="ce33">
                    <text:p>0.82%</text:p>
                  </table:table-cell>
                  <table:table-cell office:value-type="percentage" office:value="1.02564102564103E-3" table:style-name="ce15">
                    <text:p>0.10%</text:p>
                  </table:table-cell>
                  <table:table-cell office:value-type="percentage" office:value="0.4" table:style-name="ce15">
                    <text:p>40.00%</text:p>
                  </table:table-cell>
                  <table:table-cell table:style-name="ce3"/>
                  <table:table-cell office:value-type="percentage" office:value="8.21086834507367E-2" table:style-name="ce15">
                    <text:p>8.21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4" table:style-name="ce4">
                    <text:p><text:s/>64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1892" table:style-name="ce4">
                    <text:p><text:s/>1,892<text:s/></text:p>
                  </table:table-cell>
                  <table:table-cell office:value-type="percentage" office:value="-1.81629475869227E-2" table:style-name="ce16">
                    <text:p>-1.8%</text:p>
                  </table:table-cell>
                  <table:table-cell office:value-type="percentage" office:value="5.4577500338945902E-3" table:style-name="ce16">
                    <text:p>0.5%</text:p>
                  </table:table-cell>
                  <table:table-cell table:style-name="ce3"/>
                  <table:table-cell office:value-type="percentage" office:value="6.9201534696793507E-2" table:style-name="ce13">
                    <text:p>6.92%</text:p>
                  </table:table-cell>
                  <table:table-cell office:value-type="percentage" office:value="7.2466394044406607E-2" table:style-name="ce14">
                    <text:p>(7.25%)</text:p>
                  </table:table-cell>
                  <table:table-cell office:value-type="percentage" office:value="-5.945384351447397E-3" table:style-name="ce33">
                    <text:p>-0.59%</text:p>
                  </table:table-cell>
                  <table:table-cell office:value-type="percentage" office:value="1.0080645161290301E-3" table:style-name="ce15">
                    <text:p>0.10%</text:p>
                  </table:table-cell>
                  <table:table-cell office:value-type="percentage" office:value="0.338983050847458" table:style-name="ce15">
                    <text:p>33.90%</text:p>
                  </table:table-cell>
                  <table:table-cell table:style-name="ce3"/>
                  <table:table-cell office:value-type="percentage" office:value="7.5146919048240904E-2" table:style-name="ce15">
                    <text:p>7.51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5" table:style-name="ce4">
                    <text:p><text:s/>75<text:s/></text:p>
                  </table:table-cell>
                  <table:table-cell office:value-type="percentage" office:value="0.19047619047618999" table:style-name="ce16">
                    <text:p>19.0%</text:p>
                  </table:table-cell>
                  <table:table-cell table:style-name="ce17"/>
                  <table:table-cell office:value-type="float" office:value="2967" table:style-name="ce4">
                    <text:p><text:s/>2,967<text:s/></text:p>
                  </table:table-cell>
                  <table:table-cell office:value-type="percentage" office:value="0.81356968215158898" table:style-name="ce16">
                    <text:p>81.4%</text:p>
                  </table:table-cell>
                  <table:table-cell office:value-type="percentage" office:value="8.5240984623870895E-3" table:style-name="ce16">
                    <text:p>0.9%</text:p>
                  </table:table-cell>
                  <table:table-cell table:style-name="ce3"/>
                  <table:table-cell office:value-type="percentage" office:value="8.7934855156182198E-2" table:style-name="ce13">
                    <text:p>8.79%</text:p>
                  </table:table-cell>
                  <table:table-cell office:value-type="percentage" office:value="8.4282924773657203E-2" table:style-name="ce14">
                    <text:p>(8.43%)</text:p>
                  </table:table-cell>
                  <table:table-cell office:value-type="percentage" office:value="2.9022344625883802E-2" table:style-name="ce33">
                    <text:p>2.90%</text:p>
                  </table:table-cell>
                  <table:table-cell office:value-type="percentage" office:value="9.7370983446932796E-4" table:style-name="ce15">
                    <text:p>0.10%</text:p>
                  </table:table-cell>
                  <table:table-cell office:value-type="percentage" office:value="0.33550488599348499" table:style-name="ce15">
                    <text:p>33.55%</text:p>
                  </table:table-cell>
                  <table:table-cell table:style-name="ce3"/>
                  <table:table-cell office:value-type="percentage" office:value="5.8912510530298397E-2" table:style-name="ce15">
                    <text:p>5.89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9" table:style-name="ce4">
                    <text:p><text:s/>69<text:s/></text:p>
                  </table:table-cell>
                  <table:table-cell office:value-type="percentage" office:value="-1.42857142857142E-2" table:style-name="ce16">
                    <text:p>-1.4%</text:p>
                  </table:table-cell>
                  <table:table-cell table:style-name="ce17"/>
                  <table:table-cell office:value-type="float" office:value="2629" table:style-name="ce4">
                    <text:p><text:s/>2,629<text:s/></text:p>
                  </table:table-cell>
                  <table:table-cell office:value-type="percentage" office:value="0.14006938421509099" table:style-name="ce16">
                    <text:p>14.0%</text:p>
                  </table:table-cell>
                  <table:table-cell office:value-type="percentage" office:value="7.8448340171577806E-3" table:style-name="ce16">
                    <text:p>0.8%</text:p>
                  </table:table-cell>
                  <table:table-cell table:style-name="ce3"/>
                  <table:table-cell office:value-type="percentage" office:value="9.6174749050785199E-2" table:style-name="ce13">
                    <text:p>9.62%</text:p>
                  </table:table-cell>
                  <table:table-cell office:value-type="percentage" office:value="9.0339920786601705E-2" table:style-name="ce14">
                    <text:p>(9.03%)</text:p>
                  </table:table-cell>
                  <table:table-cell office:value-type="percentage" office:value="1.3485881065810001E-2" table:style-name="ce33">
                    <text:p>1.35%</text:p>
                  </table:table-cell>
                  <table:table-cell office:value-type="percentage" office:value="9.2592592592592596E-4" table:style-name="ce15">
                    <text:p>0.09%</text:p>
                  </table:table-cell>
                  <table:table-cell office:value-type="percentage" office:value="0.407407407407407" table:style-name="ce15">
                    <text:p>40.74%</text:p>
                  </table:table-cell>
                  <table:table-cell table:style-name="ce3"/>
                  <table:table-cell office:value-type="percentage" office:value="8.2688867984975198E-2" table:style-name="ce15">
                    <text:p>8.27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74" table:style-name="ce61">
                    <text:p><text:s/>74<text:s/></text:p>
                  </table:table-cell>
                  <table:table-cell office:value-type="percentage" office:value="0.27586206896551702" table:style-name="ce62">
                    <text:p>27.6%</text:p>
                  </table:table-cell>
                  <table:table-cell table:style-name="ce63"/>
                  <table:table-cell office:value-type="float" office:value="2883" table:style-name="ce61">
                    <text:p><text:s/>2,883<text:s/></text:p>
                  </table:table-cell>
                  <table:table-cell office:value-type="percentage" office:value="0.48992248062015498" table:style-name="ce62">
                    <text:p>49.0%</text:p>
                  </table:table-cell>
                  <table:table-cell office:value-type="percentage" office:value="7.8430199027171698E-3" table:style-name="ce62">
                    <text:p>0.8%</text:p>
                  </table:table-cell>
                  <table:table-cell table:style-name="ce18"/>
                  <table:table-cell office:value-type="percentage" office:value="8.7366844408255095E-2" table:style-name="ce64">
                    <text:p>8.74%</text:p>
                  </table:table-cell>
                  <table:table-cell office:value-type="percentage" office:value="8.8761150818103401E-2" table:style-name="ce65">
                    <text:p>(8.88%)</text:p>
                  </table:table-cell>
                  <table:table-cell office:value-type="percentage" office:value="9.8598356628021022E-3" table:style-name="ce111">
                    <text:p>0.99%</text:p>
                  </table:table-cell>
                  <table:table-cell office:value-type="percentage" office:value="8.39630562552477E-4" table:style-name="ce66">
                    <text:p>0.08%</text:p>
                  </table:table-cell>
                  <table:table-cell office:value-type="percentage" office:value="0.4375" table:style-name="ce66">
                    <text:p>43.75%</text:p>
                  </table:table-cell>
                  <table:table-cell table:style-name="ce18"/>
                  <table:table-cell office:value-type="percentage" office:value="7.7507008745452993E-2" table:style-name="ce66">
                    <text:p>7.75%</text:p>
                  </table:table-cell>
                  <table:table-cell table:style-name="ce112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1523989546725906E-2" table:style-name="ce33">
                    <text:p>-8.1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8.1523989546725906E-2" table:style-name="ce15">
                    <text:p>8.15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8143442970721705E-2" table:style-name="ce33">
                    <text:p>-7.81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7.8143442970721705E-2" table:style-name="ce15">
                    <text:p>7.81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6.8972266989250006E-2" table:style-name="ce33">
                    <text:p>-6.9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6.8972266989250006E-2" table:style-name="ce15">
                    <text:p>6.90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5245992376439201E-2" table:style-name="ce33">
                    <text:p>-9.52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9.5245992376439201E-2" table:style-name="ce15">
                    <text:p>9.52%</text:p>
                  </table:table-cell>
                  <table:table-cell table:style-name="ce34"/>
                  <table:table-cell table:number-columns-repeated="16362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6.82334167917759E-2" table:style-name="ce33">
            <text:p>-6.82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3"/>
          <table:table-cell office:value-type="percentage" office:value="6.82334167917759E-2" table:style-name="ce15">
            <text:p>6.82%</text:p>
          </table:table-cell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2" table:style-name="ce21"/>
          <table:table-cell table:number-columns-repeated="11" table:style-name="ce22"/>
          <table:table-cell table:style-name="ce35"/>
          <table:table-cell table:style-name="ce36"/>
          <table:table-cell table:style-name="ce37"/>
          <table:table-cell table:number-columns-repeated="2" table:style-name="ce38"/>
          <table:table-cell table:style-name="ce22"/>
          <table:table-cell table:style-name="ce38"/>
          <table:table-cell table:style-name="ce3"/>
          <table:table-cell table:number-columns-repeated="16362" table:style-name="ce68"/>
        </table:table-row>
        <table:table-row table:style-name="ro13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4.看診人次：以案件數計，慢連箋領藥案件不計件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各院所看診人次占率/該月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各院所看診人次占率/該年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5.假日看診人次占率＝該診所假日看診人次/該診所總看診人次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6.假日平均看診人次占率＝加總各診所於假日看診人次占率/該月假日看診診所總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7.最大值、最小值、標準差：以每家院所看診人次佔率，計算該區間之分布情形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2__高屏" table:style-name="ta5">
        <table:table-column table:style-name="co3" table:default-cell-style-name="ce2"/>
        <table:table-column table:style-name="co1" table:default-cell-style-name="ce2"/>
        <table:table-column table:style-name="co30" table:default-cell-style-name="ce2"/>
        <table:table-column table:style-name="co19" table:default-cell-style-name="ce4"/>
        <table:table-column table:style-name="co2" table:default-cell-style-name="ce4"/>
        <table:table-column table:style-name="co20" table:default-cell-style-name="ce3"/>
        <table:table-column table:style-name="co2" table:default-cell-style-name="ce3"/>
        <table:table-column table:style-name="co10" table:default-cell-style-name="ce3"/>
        <table:table-column table:style-name="co21" table:default-cell-style-name="ce3"/>
        <table:table-column table:style-name="co2" table:default-cell-style-name="ce3"/>
        <table:table-column table:style-name="co17" table:default-cell-style-name="ce3"/>
        <table:table-column table:style-name="co15" table:default-cell-style-name="ce3"/>
        <table:table-column table:style-name="co14" table:default-cell-style-name="ce3"/>
        <table:table-column table:style-name="co27" table:default-cell-style-name="ce3"/>
        <table:table-column table:style-name="co28" table:default-cell-style-name="ce5"/>
        <table:table-column table:style-name="co33" table:default-cell-style-name="ce29"/>
        <table:table-column table:style-name="co23" table:default-cell-style-name="ce30"/>
        <table:table-column table:style-name="co28" table:number-columns-repeated="2" table:default-cell-style-name="ce3"/>
        <table:table-column-group>
          <table:table-column table:style-name="co30" table:default-cell-style-name="ce3"/>
          <table:table-column table:style-name="co25" table:default-cell-style-name="ce3"/>
        </table:table-column-group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2、高屏「牙醫基層」假日平均看診人次占率</text:p>
          </table:table-cell>
          <table:table-cell table:number-columns-repeated="2" table:style-name="ce2"/>
          <table:table-cell table:number-columns-repeated="2" table:style-name="ce4"/>
          <table:table-cell table:number-columns-repeated="9" table:style-name="ce3"/>
          <table:table-cell table:style-name="ce5"/>
          <table:table-cell table:style-name="ce29"/>
          <table:table-cell table:style-name="ce30"/>
          <table:table-cell table:style-name="ce3"/>
          <table:table-cell office:value-type="string" table:number-columns-spanned="3" table:number-rows-spanned="1" table:style-name="ce88">
            <text:p><text:span text:style-name="T2">單位：日、家、次</text:span></text:p>
          </table:table-cell>
          <table:covered-table-cell table:number-columns-repeated="2"/>
          <table:table-cell table:number-columns-repeated="16363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31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3" table:number-rows-spanned="2" table:style-name="ce117">
            <text:p><text:span text:style-name="T2">看診人次</text:span></text:p>
          </table:table-cell>
          <table:covered-table-cell table:number-columns-repeated="2"/>
          <table:table-cell table:style-name="ce22"/>
          <table:table-cell office:value-type="string" table:number-columns-spanned="7" table:number-rows-spanned="1" table:style-name="ce77">
            <text:p>每家院所</text:p>
            <text:p>看診人次占率分布</text:p>
          </table:table-cell>
          <table:covered-table-cell table:number-columns-repeated="6"/>
          <table:table-cell table:number-columns-repeated="16363" table:style-name="ce3"/>
        </table:table-row>
        <table:table-row table:style-name="ro10">
          <table:covered-table-cell/>
          <table:covered-table-cell table:number-columns-repeated="3"/>
          <table:table-cell table:style-name="ce4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 table:number-columns-repeated="2"/>
          <table:table-cell table:style-name="ce3"/>
          <table:table-cell office:value-type="string" table:number-columns-spanned="1" table:number-rows-spanned="2" table:style-name="ce116">
            <text:p><text:span text:style-name="T2">平均值</text:span></text:p>
          </table:table-cell>
          <table:table-cell office:value-type="string" table:number-columns-spanned="1" table:number-rows-spanned="2" table:style-name="ce118">
            <text:p>(標準差)</text:p>
          </table:table-cell>
          <table:table-cell office:value-type="string" table:number-columns-spanned="1" table:number-rows-spanned="2" table:style-name="ce119">
            <text:p>去年同期增減值</text:p>
          </table:table-cell>
          <table:table-cell office:value-type="string" table:number-columns-spanned="1" table:number-rows-spanned="2" table:style-name="ce116">
            <text:p><text:span text:style-name="T2">最小值</text:span></text:p>
          </table:table-cell>
          <table:table-cell office:value-type="string" table:number-columns-spanned="1" table:number-rows-spanned="2" table:style-name="ce116">
            <text:p><text:span text:style-name="T2">最大值</text:span></text:p>
          </table:table-cell>
          <table:table-cell table:style-name="ce5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3" table:style-name="ce3"/>
        </table:table-row>
        <table:table-row table:style-name="ro11">
          <table:covered-table-cell/>
          <table:covered-table-cell table:number-columns-repeated="3"/>
          <table:table-cell table:style-name="ce4"/>
          <table:covered-table-cell/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office:value-type="string" table:style-name="ce74">
            <text:p><text:span text:style-name="T2">占率</text:span><text:span text:style-name="T2"/></text:p>
            <text:p>(Bi /A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3"/>
          <table:covered-table-cell/>
          <table:table-cell table:number-columns-repeated="1636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number-columns-repeated="1636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817" table:style-name="ce4">
              <text:p><text:s/>817<text:s/></text:p>
            </table:table-cell>
            <table:table-cell office:value-type="percentage" office:value="-4.2203985932004702E-2" table:style-name="ce16">
              <text:p>-4.2%</text:p>
            </table:table-cell>
            <table:table-cell table:style-name="ce17"/>
            <table:table-cell office:value-type="float" office:value="255829" table:style-name="ce4">
              <text:p><text:s/>255,829<text:s/></text:p>
            </table:table-cell>
            <table:table-cell office:value-type="percentage" office:value="-4.9242497909333096E-3" table:style-name="ce16">
              <text:p>-0.5%</text:p>
            </table:table-cell>
            <table:table-cell office:value-type="percentage" office:value="8.7063544758963801E-2" table:style-name="ce16">
              <text:p>8.7%</text:p>
            </table:table-cell>
            <table:table-cell table:style-name="ce3"/>
            <table:table-cell office:value-type="percentage" office:value="9.4923960684542896E-2" table:style-name="ce13">
              <text:p>9.49%</text:p>
            </table:table-cell>
            <table:table-cell office:value-type="percentage" office:value="6.0524380756441898E-2" table:style-name="ce14">
              <text:p>(6.05%)</text:p>
            </table:table-cell>
            <table:table-cell office:value-type="percentage" office:value="2.4954961105708023E-3" table:style-name="ce33">
              <text:p>0.25%</text:p>
            </table:table-cell>
            <table:table-cell office:value-type="percentage" office:value="2.5265285497726099E-4" table:style-name="ce15">
              <text:p>0.03%</text:p>
            </table:table-cell>
            <table:table-cell office:value-type="percentage" office:value="0.64705882352941202" table:style-name="ce15">
              <text:p>64.71%</text:p>
            </table:table-cell>
            <table:table-cell table:style-name="ce15"/>
            <table:table-cell office:value-type="percentage" office:value="9.2428464573972094E-2" table:style-name="ce15">
              <text:p>9.24%</text:p>
            </table:table-cell>
            <table:table-cell table:style-name="ce34"/>
            <table:table-cell table:number-columns-repeated="16362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758" table:style-name="ce4">
              <text:p><text:s/>758<text:s/></text:p>
            </table:table-cell>
            <table:table-cell office:value-type="percentage" office:value="1.4725568942436399E-2" table:style-name="ce16">
              <text:p>1.5%</text:p>
            </table:table-cell>
            <table:table-cell table:style-name="ce17"/>
            <table:table-cell office:value-type="float" office:value="47556" table:style-name="ce4">
              <text:p><text:s/>47,556<text:s/></text:p>
            </table:table-cell>
            <table:table-cell office:value-type="percentage" office:value="0.221263482280431" table:style-name="ce16">
              <text:p>22.1%</text:p>
            </table:table-cell>
            <table:table-cell office:value-type="percentage" office:value="0.10815728246754" table:style-name="ce16">
              <text:p>10.8%</text:p>
            </table:table-cell>
            <table:table-cell table:style-name="ce3"/>
            <table:table-cell office:value-type="percentage" office:value="0.12520154543453901" table:style-name="ce13">
              <text:p>12.52%</text:p>
            </table:table-cell>
            <table:table-cell office:value-type="percentage" office:value="6.9629183277579401E-2" table:style-name="ce14">
              <text:p>(6.96%)</text:p>
            </table:table-cell>
            <table:table-cell office:value-type="percentage" office:value="9.4645166753110077E-3" table:style-name="ce33">
              <text:p>0.95%</text:p>
            </table:table-cell>
            <table:table-cell office:value-type="percentage" office:value="1.6556291390728501E-3" table:style-name="ce15">
              <text:p>0.17%</text:p>
            </table:table-cell>
            <table:table-cell office:value-type="percentage" office:value="0.64705882352941202" table:style-name="ce15">
              <text:p>64.71%</text:p>
            </table:table-cell>
            <table:table-cell table:style-name="ce15"/>
            <table:table-cell office:value-type="percentage" office:value="0.11573702875922801" table:style-name="ce15">
              <text:p>11.57%</text:p>
            </table:table-cell>
            <table:table-cell table:style-name="ce34"/>
            <table:table-cell table:number-columns-repeated="16362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43" table:style-name="ce4">
                    <text:p><text:s/>743<text:s/></text:p>
                  </table:table-cell>
                  <table:table-cell office:value-type="percentage" office:value="-1.58940397350993E-2" table:style-name="ce16">
                    <text:p>-1.6%</text:p>
                  </table:table-cell>
                  <table:table-cell table:style-name="ce17"/>
                  <table:table-cell office:value-type="float" office:value="28603" table:style-name="ce4">
                    <text:p><text:s/>28,603<text:s/></text:p>
                  </table:table-cell>
                  <table:table-cell office:value-type="percentage" office:value="-6.3210297055644696E-2" table:style-name="ce16">
                    <text:p>-6.3%</text:p>
                  </table:table-cell>
                  <table:table-cell office:value-type="percentage" office:value="8.4642040191874601E-2" table:style-name="ce16">
                    <text:p>8.5%</text:p>
                  </table:table-cell>
                  <table:table-cell table:style-name="ce3"/>
                  <table:table-cell office:value-type="percentage" office:value="9.6869780385774498E-2" table:style-name="ce13">
                    <text:p>9.69%</text:p>
                  </table:table-cell>
                  <table:table-cell office:value-type="percentage" office:value="6.1118905544096498E-2" table:style-name="ce14">
                    <text:p>(6.11%)</text:p>
                  </table:table-cell>
                  <table:table-cell office:value-type="percentage" office:value="9.8986704403856013E-3" table:style-name="ce33">
                    <text:p>0.99%</text:p>
                  </table:table-cell>
                  <table:table-cell office:value-type="percentage" office:value="3.08641975308642E-3" table:style-name="ce15">
                    <text:p>0.31%</text:p>
                  </table:table-cell>
                  <table:table-cell office:value-type="percentage" office:value="0.65306122448979598" table:style-name="ce15">
                    <text:p>65.31%</text:p>
                  </table:table-cell>
                  <table:table-cell table:style-name="ce15"/>
                  <table:table-cell office:value-type="percentage" office:value="8.6971109945388897E-2" table:style-name="ce15">
                    <text:p>8.70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52" table:style-name="ce4">
                    <text:p><text:s/>752<text:s/></text:p>
                  </table:table-cell>
                  <table:table-cell office:value-type="percentage" office:value="9.3959731543624692E-3" table:style-name="ce16">
                    <text:p>0.9%</text:p>
                  </table:table-cell>
                  <table:table-cell table:style-name="ce17"/>
                  <table:table-cell office:value-type="float" office:value="39306" table:style-name="ce4">
                    <text:p><text:s/>39,306<text:s/></text:p>
                  </table:table-cell>
                  <table:table-cell office:value-type="percentage" office:value="-0.11548674557810901" table:style-name="ce16">
                    <text:p>-11.5%</text:p>
                  </table:table-cell>
                  <table:table-cell office:value-type="percentage" office:value="8.5626151855385801E-2" table:style-name="ce16">
                    <text:p>8.6%</text:p>
                  </table:table-cell>
                  <table:table-cell table:style-name="ce3"/>
                  <table:table-cell office:value-type="percentage" office:value="9.9795557764213103E-2" table:style-name="ce13">
                    <text:p>9.98%</text:p>
                  </table:table-cell>
                  <table:table-cell office:value-type="percentage" office:value="6.3382168083746304E-2" table:style-name="ce14">
                    <text:p>(6.34%)</text:p>
                  </table:table-cell>
                  <table:table-cell office:value-type="percentage" office:value="-1.7633711212027892E-2" table:style-name="ce33">
                    <text:p>-1.76%</text:p>
                  </table:table-cell>
                  <table:table-cell office:value-type="percentage" office:value="1.9455252918287899E-3" table:style-name="ce15">
                    <text:p>0.19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1742926897624099" table:style-name="ce15">
                    <text:p>11.74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42" table:style-name="ce4">
                    <text:p><text:s/>742<text:s/></text:p>
                  </table:table-cell>
                  <table:table-cell office:value-type="percentage" office:value="5.4200542005420297E-3" table:style-name="ce16">
                    <text:p>0.5%</text:p>
                  </table:table-cell>
                  <table:table-cell table:style-name="ce17"/>
                  <table:table-cell office:value-type="float" office:value="32254" table:style-name="ce4">
                    <text:p><text:s/>32,254<text:s/></text:p>
                  </table:table-cell>
                  <table:table-cell office:value-type="percentage" office:value="2.4809278670212499E-4" table:style-name="ce16">
                    <text:p>0.0%</text:p>
                  </table:table-cell>
                  <table:table-cell office:value-type="percentage" office:value="7.5507652834287703E-2" table:style-name="ce16">
                    <text:p>7.6%</text:p>
                  </table:table-cell>
                  <table:table-cell table:style-name="ce3"/>
                  <table:table-cell office:value-type="percentage" office:value="8.9300321188065496E-2" table:style-name="ce13">
                    <text:p>8.93%</text:p>
                  </table:table-cell>
                  <table:table-cell office:value-type="percentage" office:value="5.2629187186807799E-2" table:style-name="ce14">
                    <text:p>(5.26%)</text:p>
                  </table:table-cell>
                  <table:table-cell office:value-type="percentage" office:value="-4.8900690233660837E-4" table:style-name="ce33">
                    <text:p>-0.05%</text:p>
                  </table:table-cell>
                  <table:table-cell office:value-type="percentage" office:value="2.4154589371980701E-3" table:style-name="ce15">
                    <text:p>0.24%</text:p>
                  </table:table-cell>
                  <table:table-cell office:value-type="percentage" office:value="0.52307692307692299" table:style-name="ce15">
                    <text:p>52.31%</text:p>
                  </table:table-cell>
                  <table:table-cell table:style-name="ce15"/>
                  <table:table-cell office:value-type="percentage" office:value="8.9789328090402104E-2" table:style-name="ce15">
                    <text:p>8.98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49" table:style-name="ce4">
                    <text:p><text:s/>749<text:s/></text:p>
                  </table:table-cell>
                  <table:table-cell office:value-type="percentage" office:value="4.0214477211795198E-3" table:style-name="ce16">
                    <text:p>0.4%</text:p>
                  </table:table-cell>
                  <table:table-cell table:style-name="ce17"/>
                  <table:table-cell office:value-type="float" office:value="43856" table:style-name="ce4">
                    <text:p><text:s/>43,856<text:s/></text:p>
                  </table:table-cell>
                  <table:table-cell office:value-type="percentage" office:value="0.14872439624914899" table:style-name="ce16">
                    <text:p>14.9%</text:p>
                  </table:table-cell>
                  <table:table-cell office:value-type="percentage" office:value="0.10413688624631399" table:style-name="ce16">
                    <text:p>10.4%</text:p>
                  </table:table-cell>
                  <table:table-cell table:style-name="ce3"/>
                  <table:table-cell office:value-type="percentage" office:value="0.11897077813866801" table:style-name="ce13">
                    <text:p>11.90%</text:p>
                  </table:table-cell>
                  <table:table-cell office:value-type="percentage" office:value="6.9184134522958698E-2" table:style-name="ce14">
                    <text:p>(6.92%)</text:p>
                  </table:table-cell>
                  <table:table-cell office:value-type="percentage" office:value="1.6022836151444009E-2" table:style-name="ce33">
                    <text:p>1.60%</text:p>
                  </table:table-cell>
                  <table:table-cell office:value-type="percentage" office:value="1.7513134851138399E-3" table:style-name="ce15">
                    <text:p>0.18%</text:p>
                  </table:table-cell>
                  <table:table-cell office:value-type="percentage" office:value="0.64383561643835596" table:style-name="ce15">
                    <text:p>64.38%</text:p>
                  </table:table-cell>
                  <table:table-cell table:style-name="ce15"/>
                  <table:table-cell office:value-type="percentage" office:value="0.102947941987224" table:style-name="ce15">
                    <text:p>10.29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32" table:style-name="ce4">
                    <text:p><text:s/>732<text:s/></text:p>
                  </table:table-cell>
                  <table:table-cell office:value-type="percentage" office:value="-9.4722598105547694E-3" table:style-name="ce16">
                    <text:p>-0.9%</text:p>
                  </table:table-cell>
                  <table:table-cell table:style-name="ce17"/>
                  <table:table-cell office:value-type="float" office:value="33639" table:style-name="ce4">
                    <text:p><text:s/>33,639<text:s/></text:p>
                  </table:table-cell>
                  <table:table-cell office:value-type="percentage" office:value="-8.58222137674267E-2" table:style-name="ce16">
                    <text:p>-8.6%</text:p>
                  </table:table-cell>
                  <table:table-cell office:value-type="percentage" office:value="8.4185263136820093E-2" table:style-name="ce16">
                    <text:p>8.4%</text:p>
                  </table:table-cell>
                  <table:table-cell table:style-name="ce3"/>
                  <table:table-cell office:value-type="percentage" office:value="9.9770750616805307E-2" table:style-name="ce13">
                    <text:p>9.98%</text:p>
                  </table:table-cell>
                  <table:table-cell office:value-type="percentage" office:value="5.8145521842116299E-2" table:style-name="ce14">
                    <text:p>(5.81%)</text:p>
                  </table:table-cell>
                  <table:table-cell office:value-type="percentage" office:value="-4.0284372950056963E-3" table:style-name="ce33">
                    <text:p>-0.40%</text:p>
                  </table:table-cell>
                  <table:table-cell office:value-type="percentage" office:value="2.2522522522522501E-3" table:style-name="ce15">
                    <text:p>0.23%</text:p>
                  </table:table-cell>
                  <table:table-cell office:value-type="percentage" office:value="0.66666666666666696" table:style-name="ce15">
                    <text:p>66.67%</text:p>
                  </table:table-cell>
                  <table:table-cell table:style-name="ce15"/>
                  <table:table-cell office:value-type="percentage" office:value="0.103799187911811" table:style-name="ce15">
                    <text:p>10.38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730" table:style-name="ce61">
                    <text:p><text:s/>730<text:s/></text:p>
                  </table:table-cell>
                  <table:table-cell office:value-type="percentage" office:value="-1.74966352624495E-2" table:style-name="ce62">
                    <text:p>-1.7%</text:p>
                  </table:table-cell>
                  <table:table-cell table:style-name="ce63"/>
                  <table:table-cell office:value-type="float" office:value="30615" table:style-name="ce61">
                    <text:p><text:s/>30,615<text:s/></text:p>
                  </table:table-cell>
                  <table:table-cell office:value-type="percentage" office:value="-0.14870839473903699" table:style-name="ce62">
                    <text:p>-14.9%</text:p>
                  </table:table-cell>
                  <table:table-cell office:value-type="percentage" office:value="6.7453235507964796E-2" table:style-name="ce62">
                    <text:p>6.7%</text:p>
                  </table:table-cell>
                  <table:table-cell table:style-name="ce18"/>
                  <table:table-cell office:value-type="percentage" office:value="8.1877186773895105E-2" table:style-name="ce64">
                    <text:p>8.19%</text:p>
                  </table:table-cell>
                  <table:table-cell office:value-type="percentage" office:value="4.9244916488450301E-2" table:style-name="ce65">
                    <text:p>(4.92%)</text:p>
                  </table:table-cell>
                  <table:table-cell office:value-type="percentage" office:value="-1.3911440988172596E-2" table:style-name="ce111">
                    <text:p>-1.39%</text:p>
                  </table:table-cell>
                  <table:table-cell office:value-type="percentage" office:value="3.7453183520599299E-3" table:style-name="ce66">
                    <text:p>0.37%</text:p>
                  </table:table-cell>
                  <table:table-cell office:value-type="percentage" office:value="0.434782608695652" table:style-name="ce66">
                    <text:p>43.48%</text:p>
                  </table:table-cell>
                  <table:table-cell table:style-name="ce66"/>
                  <table:table-cell office:value-type="percentage" office:value="9.5788627762067702E-2" table:style-name="ce66">
                    <text:p>9.58%</text:p>
                  </table:table-cell>
                  <table:table-cell table:style-name="ce112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2025203351517399" table:style-name="ce33">
                    <text:p>-12.03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2025203351517399" table:style-name="ce15">
                    <text:p>12.03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9078729205364605E-2" table:style-name="ce33">
                    <text:p>-9.91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9078729205364605E-2" table:style-name="ce15">
                    <text:p>9.91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3482931710732206E-2" table:style-name="ce33">
                    <text:p>-8.3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8.3482931710732206E-2" table:style-name="ce15">
                    <text:p>8.35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3100863403110799" table:style-name="ce33">
                    <text:p>-13.1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3100863403110799" table:style-name="ce15">
                    <text:p>13.10%</text:p>
                  </table:table-cell>
                  <table:table-cell table:style-name="ce34"/>
                  <table:table-cell table:number-columns-repeated="16362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9.5556733517099202E-2" table:style-name="ce33">
            <text:p>-9.56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9.5556733517099202E-2" table:style-name="ce15">
            <text:p>9.56%</text:p>
          </table:table-cell>
          <table:table-cell table:number-columns-repeated="1636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style-name="ce34"/>
          <table:table-cell table:number-columns-repeated="16362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153" table:style-name="ce4">
              <text:p><text:s/>153<text:s/></text:p>
            </table:table-cell>
            <table:table-cell office:value-type="percentage" office:value="-0.14044943820224701" table:style-name="ce16">
              <text:p>-14.0%</text:p>
            </table:table-cell>
            <table:table-cell table:style-name="ce17"/>
            <table:table-cell office:value-type="float" office:value="13194" table:style-name="ce4">
              <text:p><text:s/>13,194<text:s/></text:p>
            </table:table-cell>
            <table:table-cell office:value-type="percentage" office:value="0.33353547604608802" table:style-name="ce16">
              <text:p>33.4%</text:p>
            </table:table-cell>
            <table:table-cell office:value-type="percentage" office:value="4.49017276989617E-3" table:style-name="ce16">
              <text:p>0.4%</text:p>
            </table:table-cell>
            <table:table-cell table:style-name="ce3"/>
            <table:table-cell office:value-type="percentage" office:value="3.4188752632433497E-2" table:style-name="ce13">
              <text:p>3.42%</text:p>
            </table:table-cell>
            <table:table-cell office:value-type="percentage" office:value="6.4056655086104003E-2" table:style-name="ce14">
              <text:p>(6.41%)</text:p>
            </table:table-cell>
            <table:table-cell office:value-type="percentage" office:value="1.1218033722303396E-2" table:style-name="ce33">
              <text:p>1.12%</text:p>
            </table:table-cell>
            <table:table-cell office:value-type="percentage" office:value="2.0036064916850301E-4" table:style-name="ce15">
              <text:p>0.02%</text:p>
            </table:table-cell>
            <table:table-cell office:value-type="percentage" office:value="0.43195266272189298" table:style-name="ce15">
              <text:p>43.20%</text:p>
            </table:table-cell>
            <table:table-cell table:style-name="ce15"/>
            <table:table-cell office:value-type="percentage" office:value="2.2970718910130101E-2" table:style-name="ce15">
              <text:p>2.30%</text:p>
            </table:table-cell>
            <table:table-cell table:style-name="ce34"/>
            <table:table-cell table:number-columns-repeated="16362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66" table:style-name="ce4">
              <text:p><text:s/>66<text:s/></text:p>
            </table:table-cell>
            <table:table-cell office:value-type="percentage" office:value="-0.164556962025316" table:style-name="ce16">
              <text:p>-16.5%</text:p>
            </table:table-cell>
            <table:table-cell table:style-name="ce17"/>
            <table:table-cell office:value-type="float" office:value="1447" table:style-name="ce4">
              <text:p><text:s/>1,447<text:s/></text:p>
            </table:table-cell>
            <table:table-cell office:value-type="percentage" office:value="-7.6579451180599806E-2" table:style-name="ce16">
              <text:p>-7.7%</text:p>
            </table:table-cell>
            <table:table-cell office:value-type="percentage" office:value="3.29093253702015E-3" table:style-name="ce16">
              <text:p>0.3%</text:p>
            </table:table-cell>
            <table:table-cell table:style-name="ce3"/>
            <table:table-cell office:value-type="percentage" office:value="5.8194524580392301E-2" table:style-name="ce13">
              <text:p>5.82%</text:p>
            </table:table-cell>
            <table:table-cell office:value-type="percentage" office:value="8.6898209789739306E-2" table:style-name="ce14">
              <text:p>(8.69%)</text:p>
            </table:table-cell>
            <table:table-cell office:value-type="percentage" office:value="4.6293887669622003E-3" table:style-name="ce33">
              <text:p>0.46%</text:p>
            </table:table-cell>
            <table:table-cell office:value-type="percentage" office:value="7.0348223707351399E-4" table:style-name="ce15">
              <text:p>0.07%</text:p>
            </table:table-cell>
            <table:table-cell office:value-type="percentage" office:value="0.52173913043478304" table:style-name="ce15">
              <text:p>52.17%</text:p>
            </table:table-cell>
            <table:table-cell table:style-name="ce15"/>
            <table:table-cell office:value-type="percentage" office:value="5.3565135813430101E-2" table:style-name="ce15">
              <text:p>5.36%</text:p>
            </table:table-cell>
            <table:table-cell table:style-name="ce34"/>
            <table:table-cell table:number-columns-repeated="16362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9" table:style-name="ce4">
                    <text:p><text:s/>79<text:s/></text:p>
                  </table:table-cell>
                  <table:table-cell office:value-type="percentage" office:value="8.2191780821917901E-2" table:style-name="ce16">
                    <text:p>8.2%</text:p>
                  </table:table-cell>
                  <table:table-cell table:style-name="ce17"/>
                  <table:table-cell office:value-type="float" office:value="1512" table:style-name="ce4">
                    <text:p><text:s/>1,512<text:s/></text:p>
                  </table:table-cell>
                  <table:table-cell office:value-type="percentage" office:value="0.107692307692308" table:style-name="ce16">
                    <text:p>10.8%</text:p>
                  </table:table-cell>
                  <table:table-cell office:value-type="percentage" office:value="4.4743126514741301E-3" table:style-name="ce16">
                    <text:p>0.4%</text:p>
                  </table:table-cell>
                  <table:table-cell table:style-name="ce3"/>
                  <table:table-cell office:value-type="percentage" office:value="5.7987834579132598E-2" table:style-name="ce13">
                    <text:p>5.80%</text:p>
                  </table:table-cell>
                  <table:table-cell office:value-type="percentage" office:value="8.2532792078245404E-2" table:style-name="ce14">
                    <text:p>(8.25%)</text:p>
                  </table:table-cell>
                  <table:table-cell office:value-type="percentage" office:value="2.6600193404340972E-3" table:style-name="ce33">
                    <text:p>0.27%</text:p>
                  </table:table-cell>
                  <table:table-cell office:value-type="percentage" office:value="6.9589422407793998E-4" table:style-name="ce15">
                    <text:p>0.07%</text:p>
                  </table:table-cell>
                  <table:table-cell office:value-type="percentage" office:value="0.5" table:style-name="ce15">
                    <text:p>50.00%</text:p>
                  </table:table-cell>
                  <table:table-cell table:style-name="ce15"/>
                  <table:table-cell office:value-type="percentage" office:value="5.5327815238698501E-2" table:style-name="ce15">
                    <text:p>5.53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65" table:style-name="ce4">
                    <text:p><text:s/>65<text:s/></text:p>
                  </table:table-cell>
                  <table:table-cell office:value-type="percentage" office:value="-2.9850746268656699E-2" table:style-name="ce16">
                    <text:p>-3.0%</text:p>
                  </table:table-cell>
                  <table:table-cell table:style-name="ce17"/>
                  <table:table-cell office:value-type="float" office:value="1754" table:style-name="ce4">
                    <text:p><text:s/>1,754<text:s/></text:p>
                  </table:table-cell>
                  <table:table-cell office:value-type="percentage" office:value="0.12942691564713499" table:style-name="ce16">
                    <text:p>12.9%</text:p>
                  </table:table-cell>
                  <table:table-cell office:value-type="percentage" office:value="3.8210011284370501E-3" table:style-name="ce16">
                    <text:p>0.4%</text:p>
                  </table:table-cell>
                  <table:table-cell table:style-name="ce3"/>
                  <table:table-cell office:value-type="percentage" office:value="6.4223746036032106E-2" table:style-name="ce13">
                    <text:p>6.42%</text:p>
                  </table:table-cell>
                  <table:table-cell office:value-type="percentage" office:value="8.4369359244593697E-2" table:style-name="ce14">
                    <text:p>(8.44%)</text:p>
                  </table:table-cell>
                  <table:table-cell office:value-type="percentage" office:value="4.1422553260583028E-3" table:style-name="ce33">
                    <text:p>0.41%</text:p>
                  </table:table-cell>
                  <table:table-cell office:value-type="percentage" office:value="5.0000000000000001E-4" table:style-name="ce15">
                    <text:p>0.05%</text:p>
                  </table:table-cell>
                  <table:table-cell office:value-type="percentage" office:value="0.38392857142857101" table:style-name="ce15">
                    <text:p>38.39%</text:p>
                  </table:table-cell>
                  <table:table-cell table:style-name="ce15"/>
                  <table:table-cell office:value-type="percentage" office:value="6.0081490709973803E-2" table:style-name="ce15">
                    <text:p>6.01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0.28571428571428598" table:style-name="ce16">
                    <text:p>28.6%</text:p>
                  </table:table-cell>
                  <table:table-cell table:style-name="ce17"/>
                  <table:table-cell office:value-type="float" office:value="1614" table:style-name="ce4">
                    <text:p><text:s/>1,614<text:s/></text:p>
                  </table:table-cell>
                  <table:table-cell office:value-type="percentage" office:value="0.22458270106221501" table:style-name="ce16">
                    <text:p>22.5%</text:p>
                  </table:table-cell>
                  <table:table-cell office:value-type="percentage" office:value="3.77842598358468E-3" table:style-name="ce16">
                    <text:p>0.4%</text:p>
                  </table:table-cell>
                  <table:table-cell table:style-name="ce3"/>
                  <table:table-cell office:value-type="percentage" office:value="5.7249164608689902E-2" table:style-name="ce13">
                    <text:p>5.72%</text:p>
                  </table:table-cell>
                  <table:table-cell office:value-type="percentage" office:value="8.8459474596857393E-2" table:style-name="ce14">
                    <text:p>(8.85%)</text:p>
                  </table:table-cell>
                  <table:table-cell office:value-type="percentage" office:value="-2.6543837850964008E-3" table:style-name="ce33">
                    <text:p>-0.27%</text:p>
                  </table:table-cell>
                  <table:table-cell office:value-type="percentage" office:value="1.12739571589628E-3" table:style-name="ce15">
                    <text:p>0.11%</text:p>
                  </table:table-cell>
                  <table:table-cell office:value-type="percentage" office:value="0.51851851851851805" table:style-name="ce15">
                    <text:p>51.85%</text:p>
                  </table:table-cell>
                  <table:table-cell table:style-name="ce15"/>
                  <table:table-cell office:value-type="percentage" office:value="5.9903548393786303E-2" table:style-name="ce15">
                    <text:p>5.99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83" table:style-name="ce4">
                    <text:p><text:s/>83<text:s/></text:p>
                  </table:table-cell>
                  <table:table-cell office:value-type="percentage" office:value="0.27692307692307699" table:style-name="ce16">
                    <text:p>27.7%</text:p>
                  </table:table-cell>
                  <table:table-cell table:style-name="ce17"/>
                  <table:table-cell office:value-type="float" office:value="2455" table:style-name="ce4">
                    <text:p><text:s/>2,455<text:s/></text:p>
                  </table:table-cell>
                  <table:table-cell office:value-type="percentage" office:value="0.911993769470405" table:style-name="ce16">
                    <text:p>91.2%</text:p>
                  </table:table-cell>
                  <table:table-cell office:value-type="percentage" office:value="5.8294430804154496E-3" table:style-name="ce16">
                    <text:p>0.6%</text:p>
                  </table:table-cell>
                  <table:table-cell table:style-name="ce3"/>
                  <table:table-cell office:value-type="percentage" office:value="7.1783829168806795E-2" table:style-name="ce13">
                    <text:p>7.18%</text:p>
                  </table:table-cell>
                  <table:table-cell office:value-type="percentage" office:value="9.1021396726831294E-2" table:style-name="ce14">
                    <text:p>(9.10%)</text:p>
                  </table:table-cell>
                  <table:table-cell office:value-type="percentage" office:value="2.1948571604702594E-2" table:style-name="ce33">
                    <text:p>2.19%</text:p>
                  </table:table-cell>
                  <table:table-cell office:value-type="percentage" office:value="3.4258307639602599E-4" table:style-name="ce15">
                    <text:p>0.03%</text:p>
                  </table:table-cell>
                  <table:table-cell office:value-type="percentage" office:value="0.35611510791366902" table:style-name="ce15">
                    <text:p>35.61%</text:p>
                  </table:table-cell>
                  <table:table-cell table:style-name="ce15"/>
                  <table:table-cell office:value-type="percentage" office:value="4.9835257564104202E-2" table:style-name="ce15">
                    <text:p>4.98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85" table:style-name="ce4">
                    <text:p><text:s/>85<text:s/></text:p>
                  </table:table-cell>
                  <table:table-cell office:value-type="percentage" office:value="0.133333333333333" table:style-name="ce16">
                    <text:p>13.3%</text:p>
                  </table:table-cell>
                  <table:table-cell table:style-name="ce17"/>
                  <table:table-cell office:value-type="float" office:value="2260" table:style-name="ce4">
                    <text:p><text:s/>2,260<text:s/></text:p>
                  </table:table-cell>
                  <table:table-cell office:value-type="percentage" office:value="0.42317380352644801" table:style-name="ce16">
                    <text:p>42.3%</text:p>
                  </table:table-cell>
                  <table:table-cell office:value-type="percentage" office:value="5.6558962718634203E-3" table:style-name="ce16">
                    <text:p>0.6%</text:p>
                  </table:table-cell>
                  <table:table-cell table:style-name="ce3"/>
                  <table:table-cell office:value-type="percentage" office:value="7.80447656955882E-2" table:style-name="ce13">
                    <text:p>7.80%</text:p>
                  </table:table-cell>
                  <table:table-cell office:value-type="percentage" office:value="9.9579564180380706E-2" table:style-name="ce14">
                    <text:p>(9.96%)</text:p>
                  </table:table-cell>
                  <table:table-cell office:value-type="percentage" office:value="2.1848453196269997E-2" table:style-name="ce33">
                    <text:p>2.18%</text:p>
                  </table:table-cell>
                  <table:table-cell office:value-type="percentage" office:value="1.1318619128466299E-3" table:style-name="ce15">
                    <text:p>0.11%</text:p>
                  </table:table-cell>
                  <table:table-cell office:value-type="percentage" office:value="0.61111111111111105" table:style-name="ce15">
                    <text:p>61.11%</text:p>
                  </table:table-cell>
                  <table:table-cell table:style-name="ce15"/>
                  <table:table-cell office:value-type="percentage" office:value="5.6196312499318203E-2" table:style-name="ce15">
                    <text:p>5.62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79" table:style-name="ce61">
                    <text:p><text:s/>79<text:s/></text:p>
                  </table:table-cell>
                  <table:table-cell office:value-type="percentage" office:value="0.338983050847458" table:style-name="ce62">
                    <text:p>33.9%</text:p>
                  </table:table-cell>
                  <table:table-cell table:style-name="ce63"/>
                  <table:table-cell office:value-type="float" office:value="2152" table:style-name="ce61">
                    <text:p><text:s/>2,152<text:s/></text:p>
                  </table:table-cell>
                  <table:table-cell office:value-type="percentage" office:value="0.76538146021329001" table:style-name="ce62">
                    <text:p>76.5%</text:p>
                  </table:table-cell>
                  <table:table-cell office:value-type="percentage" office:value="4.7414457884416197E-3" table:style-name="ce62">
                    <text:p>0.5%</text:p>
                  </table:table-cell>
                  <table:table-cell table:style-name="ce18"/>
                  <table:table-cell office:value-type="percentage" office:value="7.1028386980482999E-2" table:style-name="ce64">
                    <text:p>7.10%</text:p>
                  </table:table-cell>
                  <table:table-cell office:value-type="percentage" office:value="7.49250857662387E-2" table:style-name="ce65">
                    <text:p>(7.49%)</text:p>
                  </table:table-cell>
                  <table:table-cell office:value-type="percentage" office:value="1.6367021493504101E-2" table:style-name="ce111">
                    <text:p>1.64%</text:p>
                  </table:table-cell>
                  <table:table-cell office:value-type="percentage" office:value="1.11856823266219E-3" table:style-name="ce66">
                    <text:p>0.11%</text:p>
                  </table:table-cell>
                  <table:table-cell office:value-type="percentage" office:value="0.342592592592593" table:style-name="ce66">
                    <text:p>34.26%</text:p>
                  </table:table-cell>
                  <table:table-cell table:style-name="ce66"/>
                  <table:table-cell office:value-type="percentage" office:value="5.4661365486978898E-2" table:style-name="ce66">
                    <text:p>5.47%</text:p>
                  </table:table-cell>
                  <table:table-cell table:style-name="ce112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5.4913992961139003E-2" table:style-name="ce33">
                    <text:p>-5.49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5.4913992961139003E-2" table:style-name="ce15">
                    <text:p>5.49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6.5236302224479195E-2" table:style-name="ce33">
                    <text:p>-6.52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6.5236302224479195E-2" table:style-name="ce15">
                    <text:p>6.52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4.8874853165140598E-2" table:style-name="ce33">
                    <text:p>-4.89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4.8874853165140598E-2" table:style-name="ce15">
                    <text:p>4.89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6.5808859206030898E-2" table:style-name="ce33">
                    <text:p>-6.58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6.5808859206030898E-2" table:style-name="ce15">
                    <text:p>6.58%</text:p>
                  </table:table-cell>
                  <table:table-cell table:style-name="ce34"/>
                  <table:table-cell table:number-columns-repeated="16362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4.2511007468294601E-2" table:style-name="ce33">
            <text:p>-4.25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4.2511007468294601E-2" table:style-name="ce15">
            <text:p>4.25%</text:p>
          </table:table-cell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2" table:style-name="ce21"/>
          <table:table-cell table:number-columns-repeated="11" table:style-name="ce22"/>
          <table:table-cell table:style-name="ce35"/>
          <table:table-cell table:style-name="ce36"/>
          <table:table-cell table:style-name="ce37"/>
          <table:table-cell table:number-columns-repeated="2" table:style-name="ce38"/>
          <table:table-cell table:style-name="ce22"/>
          <table:table-cell table:style-name="ce38"/>
          <table:table-cell table:style-name="ce3"/>
          <table:table-cell table:number-columns-repeated="16362" table:style-name="ce68"/>
        </table:table-row>
        <table:table-row table:style-name="ro13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4.看診人次：以案件數計，慢連箋領藥案件不計件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各院所看診人次占率/該月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各院所看診人次占率/該年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5.假日看診人次占率＝該診所假日看診人次/該診所總看診人次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6.假日平均看診人次占率＝加總各診所於假日看診人次占率/該月假日看診診所總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7.最大值、最小值、標準差：以每家院所看診人次佔率，計算該區間之分布情形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2__東區" table:style-name="ta5">
        <table:table-column table:style-name="co3" table:default-cell-style-name="ce2"/>
        <table:table-column table:style-name="co1" table:default-cell-style-name="ce2"/>
        <table:table-column table:style-name="co11" table:default-cell-style-name="ce2"/>
        <table:table-column table:style-name="co19" table:default-cell-style-name="ce4"/>
        <table:table-column table:style-name="co2" table:default-cell-style-name="ce4"/>
        <table:table-column table:style-name="co20" table:default-cell-style-name="ce3"/>
        <table:table-column table:style-name="co2" table:default-cell-style-name="ce3"/>
        <table:table-column table:style-name="co10" table:default-cell-style-name="ce3"/>
        <table:table-column table:style-name="co21" table:default-cell-style-name="ce3"/>
        <table:table-column table:style-name="co2" table:default-cell-style-name="ce3"/>
        <table:table-column table:style-name="co17" table:default-cell-style-name="ce3"/>
        <table:table-column table:style-name="co15" table:default-cell-style-name="ce3"/>
        <table:table-column table:style-name="co14" table:default-cell-style-name="ce3"/>
        <table:table-column table:style-name="co27" table:default-cell-style-name="ce3"/>
        <table:table-column table:style-name="co28" table:default-cell-style-name="ce5"/>
        <table:table-column table:style-name="co28" table:default-cell-style-name="ce29"/>
        <table:table-column table:style-name="co23" table:default-cell-style-name="ce30"/>
        <table:table-column table:style-name="co28" table:number-columns-repeated="2" table:default-cell-style-name="ce3"/>
        <table:table-column-group>
          <table:table-column table:style-name="co30" table:default-cell-style-name="ce3"/>
          <table:table-column table:style-name="co25" table:default-cell-style-name="ce3"/>
        </table:table-column-group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2、東區「牙醫基層」假日平均看診人次占率</text:p>
          </table:table-cell>
          <table:table-cell table:number-columns-repeated="2" table:style-name="ce2"/>
          <table:table-cell table:number-columns-repeated="2" table:style-name="ce4"/>
          <table:table-cell table:number-columns-repeated="9" table:style-name="ce3"/>
          <table:table-cell table:style-name="ce5"/>
          <table:table-cell table:style-name="ce29"/>
          <table:table-cell table:style-name="ce30"/>
          <table:table-cell table:style-name="ce3"/>
          <table:table-cell office:value-type="string" table:number-columns-spanned="3" table:number-rows-spanned="1" table:style-name="ce88">
            <text:p><text:span text:style-name="T2">單位：日、家、次</text:span></text:p>
          </table:table-cell>
          <table:covered-table-cell table:number-columns-repeated="2"/>
          <table:table-cell table:number-columns-repeated="16363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31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3" table:number-rows-spanned="2" table:style-name="ce117">
            <text:p><text:span text:style-name="T2">看診人次</text:span></text:p>
          </table:table-cell>
          <table:covered-table-cell table:number-columns-repeated="2"/>
          <table:table-cell table:style-name="ce22"/>
          <table:table-cell office:value-type="string" table:number-columns-spanned="7" table:number-rows-spanned="1" table:style-name="ce77">
            <text:p>每家院所</text:p>
            <text:p>看診人次占率分布</text:p>
          </table:table-cell>
          <table:covered-table-cell table:number-columns-repeated="6"/>
          <table:table-cell table:number-columns-repeated="16363" table:style-name="ce3"/>
        </table:table-row>
        <table:table-row table:style-name="ro10">
          <table:covered-table-cell/>
          <table:covered-table-cell table:number-columns-repeated="3"/>
          <table:table-cell table:style-name="ce4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 table:number-columns-repeated="2"/>
          <table:table-cell table:style-name="ce3"/>
          <table:table-cell office:value-type="string" table:number-columns-spanned="1" table:number-rows-spanned="2" table:style-name="ce116">
            <text:p><text:span text:style-name="T2">平均值</text:span></text:p>
          </table:table-cell>
          <table:table-cell office:value-type="string" table:number-columns-spanned="1" table:number-rows-spanned="2" table:style-name="ce118">
            <text:p>(標準差)</text:p>
          </table:table-cell>
          <table:table-cell office:value-type="string" table:number-columns-spanned="1" table:number-rows-spanned="2" table:style-name="ce119">
            <text:p>去年同期增減值</text:p>
          </table:table-cell>
          <table:table-cell office:value-type="string" table:number-columns-spanned="1" table:number-rows-spanned="2" table:style-name="ce116">
            <text:p><text:span text:style-name="T2">最小值</text:span></text:p>
          </table:table-cell>
          <table:table-cell office:value-type="string" table:number-columns-spanned="1" table:number-rows-spanned="2" table:style-name="ce116">
            <text:p><text:span text:style-name="T2">最大值</text:span></text:p>
          </table:table-cell>
          <table:table-cell table:style-name="ce5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3" table:style-name="ce3"/>
        </table:table-row>
        <table:table-row table:style-name="ro11">
          <table:covered-table-cell/>
          <table:covered-table-cell table:number-columns-repeated="3"/>
          <table:table-cell table:style-name="ce4"/>
          <table:covered-table-cell/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office:value-type="string" table:style-name="ce74">
            <text:p><text:span text:style-name="T2">占率</text:span><text:span text:style-name="T2"/></text:p>
            <text:p>(Bi /A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3"/>
          <table:covered-table-cell/>
          <table:table-cell table:number-columns-repeated="1636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number-columns-repeated="1636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76" table:style-name="ce4">
              <text:p><text:s/>76<text:s/></text:p>
            </table:table-cell>
            <table:table-cell office:value-type="percentage" office:value="-0.05" table:style-name="ce16">
              <text:p>-5.0%</text:p>
            </table:table-cell>
            <table:table-cell table:style-name="ce17"/>
            <table:table-cell office:value-type="float" office:value="16159" table:style-name="ce4">
              <text:p><text:s/>16,159<text:s/></text:p>
            </table:table-cell>
            <table:table-cell office:value-type="percentage" office:value="3.3250207813798803E-2" table:style-name="ce16">
              <text:p>3.3%</text:p>
            </table:table-cell>
            <table:table-cell office:value-type="percentage" office:value="5.7505542724351301E-2" table:style-name="ce16">
              <text:p>5.8%</text:p>
            </table:table-cell>
            <table:table-cell table:style-name="ce3"/>
            <table:table-cell office:value-type="percentage" office:value="7.6574128774392403E-2" table:style-name="ce13">
              <text:p>7.66%</text:p>
            </table:table-cell>
            <table:table-cell office:value-type="percentage" office:value="5.4827680051624098E-2" table:style-name="ce14">
              <text:p>(5.48%)</text:p>
            </table:table-cell>
            <table:table-cell office:value-type="percentage" office:value="2.9910594312629046E-3" table:style-name="ce33">
              <text:p>0.30%</text:p>
            </table:table-cell>
            <table:table-cell office:value-type="percentage" office:value="2.1896211955331699E-4" table:style-name="ce15">
              <text:p>0.02%</text:p>
            </table:table-cell>
            <table:table-cell office:value-type="percentage" office:value="0.24084668192219699" table:style-name="ce15">
              <text:p>24.08%</text:p>
            </table:table-cell>
            <table:table-cell table:style-name="ce15"/>
            <table:table-cell office:value-type="percentage" office:value="7.3583069343129498E-2" table:style-name="ce15">
              <text:p>7.36%</text:p>
            </table:table-cell>
            <table:table-cell table:style-name="ce34"/>
            <table:table-cell table:number-columns-repeated="16362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66" table:style-name="ce4">
              <text:p><text:s/>66<text:s/></text:p>
            </table:table-cell>
            <table:table-cell office:value-type="percentage" office:value="0" table:style-name="ce16">
              <text:p>0.0%</text:p>
            </table:table-cell>
            <table:table-cell table:style-name="ce17"/>
            <table:table-cell office:value-type="float" office:value="3131" table:style-name="ce4">
              <text:p><text:s/>3,131<text:s/></text:p>
            </table:table-cell>
            <table:table-cell office:value-type="percentage" office:value="0.32501057977147702" table:style-name="ce16">
              <text:p>32.5%</text:p>
            </table:table-cell>
            <table:table-cell office:value-type="percentage" office:value="7.4668510922445905E-2" table:style-name="ce16">
              <text:p>7.5%</text:p>
            </table:table-cell>
            <table:table-cell table:style-name="ce3"/>
            <table:table-cell office:value-type="percentage" office:value="0.112573392345449" table:style-name="ce13">
              <text:p>11.26%</text:p>
            </table:table-cell>
            <table:table-cell office:value-type="percentage" office:value="6.41906895803286E-2" table:style-name="ce14">
              <text:p>(6.42%)</text:p>
            </table:table-cell>
            <table:table-cell office:value-type="percentage" office:value="1.2266030784173002E-2" table:style-name="ce33">
              <text:p>1.23%</text:p>
            </table:table-cell>
            <table:table-cell office:value-type="percentage" office:value="1.40646976090014E-3" table:style-name="ce15">
              <text:p>0.14%</text:p>
            </table:table-cell>
            <table:table-cell office:value-type="percentage" office:value="0.32508833922261499" table:style-name="ce15">
              <text:p>32.51%</text:p>
            </table:table-cell>
            <table:table-cell table:style-name="ce15"/>
            <table:table-cell office:value-type="percentage" office:value="0.100307361561276" table:style-name="ce15">
              <text:p>10.03%</text:p>
            </table:table-cell>
            <table:table-cell table:style-name="ce34"/>
            <table:table-cell table:number-columns-repeated="16362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5" table:style-name="ce4">
                    <text:p><text:s/>65<text:s/></text:p>
                  </table:table-cell>
                  <table:table-cell office:value-type="percentage" office:value="-4.4117647058823498E-2" table:style-name="ce16">
                    <text:p>-4.4%</text:p>
                  </table:table-cell>
                  <table:table-cell table:style-name="ce17"/>
                  <table:table-cell office:value-type="float" office:value="1614" table:style-name="ce4">
                    <text:p><text:s/>1,614<text:s/></text:p>
                  </table:table-cell>
                  <table:table-cell office:value-type="percentage" office:value="-0.119476268412439" table:style-name="ce16">
                    <text:p>-11.9%</text:p>
                  </table:table-cell>
                  <table:table-cell office:value-type="percentage" office:value="5.3106080547512501E-2" table:style-name="ce16">
                    <text:p>5.3%</text:p>
                  </table:table-cell>
                  <table:table-cell table:style-name="ce3"/>
                  <table:table-cell office:value-type="percentage" office:value="8.5739172439046399E-2" table:style-name="ce13">
                    <text:p>8.57%</text:p>
                  </table:table-cell>
                  <table:table-cell office:value-type="percentage" office:value="5.0660362145949399E-2" table:style-name="ce14">
                    <text:p>(5.07%)</text:p>
                  </table:table-cell>
                  <table:table-cell office:value-type="percentage" office:value="1.1415086765211399E-2" table:style-name="ce33">
                    <text:p>1.14%</text:p>
                  </table:table-cell>
                  <table:table-cell office:value-type="percentage" office:value="4.8661800486617997E-3" table:style-name="ce15">
                    <text:p>0.49%</text:p>
                  </table:table-cell>
                  <table:table-cell office:value-type="percentage" office:value="0.21301775147929" table:style-name="ce15">
                    <text:p>21.30%</text:p>
                  </table:table-cell>
                  <table:table-cell table:style-name="ce15"/>
                  <table:table-cell office:value-type="percentage" office:value="7.4324085673835E-2" table:style-name="ce15">
                    <text:p>7.43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1" table:style-name="ce4">
                    <text:p><text:s/>61<text:s/></text:p>
                  </table:table-cell>
                  <table:table-cell office:value-type="percentage" office:value="-7.5757575757575801E-2" table:style-name="ce16">
                    <text:p>-7.6%</text:p>
                  </table:table-cell>
                  <table:table-cell table:style-name="ce17"/>
                  <table:table-cell office:value-type="float" office:value="2420" table:style-name="ce4">
                    <text:p><text:s/>2,420<text:s/></text:p>
                  </table:table-cell>
                  <table:table-cell office:value-type="percentage" office:value="-0.113228288750458" table:style-name="ce16">
                    <text:p>-11.3%</text:p>
                  </table:table-cell>
                  <table:table-cell office:value-type="percentage" office:value="5.3850775495671903E-2" table:style-name="ce16">
                    <text:p>5.4%</text:p>
                  </table:table-cell>
                  <table:table-cell table:style-name="ce3"/>
                  <table:table-cell office:value-type="percentage" office:value="8.2921919901971203E-2" table:style-name="ce13">
                    <text:p>8.29%</text:p>
                  </table:table-cell>
                  <table:table-cell office:value-type="percentage" office:value="4.7098860857421099E-2" table:style-name="ce14">
                    <text:p>(4.71%)</text:p>
                  </table:table-cell>
                  <table:table-cell office:value-type="percentage" office:value="-1.4448958893592892E-2" table:style-name="ce33">
                    <text:p>-1.44%</text:p>
                  </table:table-cell>
                  <table:table-cell office:value-type="percentage" office:value="3.8240917782026802E-3" table:style-name="ce15">
                    <text:p>0.38%</text:p>
                  </table:table-cell>
                  <table:table-cell office:value-type="percentage" office:value="0.20319634703196299" table:style-name="ce15">
                    <text:p>20.32%</text:p>
                  </table:table-cell>
                  <table:table-cell table:style-name="ce15"/>
                  <table:table-cell office:value-type="percentage" office:value="9.7370878795564095E-2" table:style-name="ce15">
                    <text:p>9.74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6" table:style-name="ce4">
                    <text:p><text:s/>66<text:s/></text:p>
                  </table:table-cell>
                  <table:table-cell office:value-type="percentage" office:value="1.53846153846153E-2" table:style-name="ce16">
                    <text:p>1.5%</text:p>
                  </table:table-cell>
                  <table:table-cell table:style-name="ce17"/>
                  <table:table-cell office:value-type="float" office:value="2276" table:style-name="ce4">
                    <text:p><text:s/>2,276<text:s/></text:p>
                  </table:table-cell>
                  <table:table-cell office:value-type="percentage" office:value="8.1235154394299305E-2" table:style-name="ce16">
                    <text:p>8.1%</text:p>
                  </table:table-cell>
                  <table:table-cell office:value-type="percentage" office:value="5.5540642768247099E-2" table:style-name="ce16">
                    <text:p>5.6%</text:p>
                  </table:table-cell>
                  <table:table-cell table:style-name="ce3"/>
                  <table:table-cell office:value-type="percentage" office:value="8.6084942946257903E-2" table:style-name="ce13">
                    <text:p>8.61%</text:p>
                  </table:table-cell>
                  <table:table-cell office:value-type="percentage" office:value="4.9767973021755597E-2" table:style-name="ce14">
                    <text:p>(4.98%)</text:p>
                  </table:table-cell>
                  <table:table-cell office:value-type="percentage" office:value="4.8052105737195067E-3" table:style-name="ce33">
                    <text:p>0.48%</text:p>
                  </table:table-cell>
                  <table:table-cell office:value-type="percentage" office:value="3.8759689922480598E-3" table:style-name="ce15">
                    <text:p>0.39%</text:p>
                  </table:table-cell>
                  <table:table-cell office:value-type="percentage" office:value="0.230046948356808" table:style-name="ce15">
                    <text:p>23.00%</text:p>
                  </table:table-cell>
                  <table:table-cell table:style-name="ce15"/>
                  <table:table-cell office:value-type="percentage" office:value="8.1279732372538396E-2" table:style-name="ce15">
                    <text:p>8.13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62" table:style-name="ce4">
                    <text:p><text:s/>62<text:s/></text:p>
                  </table:table-cell>
                  <table:table-cell office:value-type="percentage" office:value="-4.6153846153846101E-2" table:style-name="ce16">
                    <text:p>-4.6%</text:p>
                  </table:table-cell>
                  <table:table-cell table:style-name="ce17"/>
                  <table:table-cell office:value-type="float" office:value="2800" table:style-name="ce4">
                    <text:p><text:s/>2,800<text:s/></text:p>
                  </table:table-cell>
                  <table:table-cell office:value-type="percentage" office:value="0.19965724078834601" table:style-name="ce16">
                    <text:p>20.0%</text:p>
                  </table:table-cell>
                  <table:table-cell office:value-type="percentage" office:value="7.0683866407492496E-2" table:style-name="ce16">
                    <text:p>7.1%</text:p>
                  </table:table-cell>
                  <table:table-cell table:style-name="ce3"/>
                  <table:table-cell office:value-type="percentage" office:value="0.108960718439464" table:style-name="ce13">
                    <text:p>10.90%</text:p>
                  </table:table-cell>
                  <table:table-cell office:value-type="percentage" office:value="6.1496260095793398E-2" table:style-name="ce14">
                    <text:p>(6.15%)</text:p>
                  </table:table-cell>
                  <table:table-cell office:value-type="percentage" office:value="1.9271918265493598E-2" table:style-name="ce33">
                    <text:p>1.93%</text:p>
                  </table:table-cell>
                  <table:table-cell office:value-type="percentage" office:value="2.1276595744680899E-3" table:style-name="ce15">
                    <text:p>0.21%</text:p>
                  </table:table-cell>
                  <table:table-cell office:value-type="percentage" office:value="0.31416837782340901" table:style-name="ce15">
                    <text:p>31.42%</text:p>
                  </table:table-cell>
                  <table:table-cell table:style-name="ce15"/>
                  <table:table-cell office:value-type="percentage" office:value="8.9688800173970407E-2" table:style-name="ce15">
                    <text:p>8.97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9" table:style-name="ce4">
                    <text:p><text:s/>59<text:s/></text:p>
                  </table:table-cell>
                  <table:table-cell office:value-type="percentage" office:value="-9.2307692307692299E-2" table:style-name="ce16">
                    <text:p>-9.2%</text:p>
                  </table:table-cell>
                  <table:table-cell table:style-name="ce17"/>
                  <table:table-cell office:value-type="float" office:value="2085" table:style-name="ce4">
                    <text:p><text:s/>2,085<text:s/></text:p>
                  </table:table-cell>
                  <table:table-cell office:value-type="percentage" office:value="-5.3992740471869298E-2" table:style-name="ce16">
                    <text:p>-5.4%</text:p>
                  </table:table-cell>
                  <table:table-cell office:value-type="percentage" office:value="5.0448837378112198E-2" table:style-name="ce16">
                    <text:p>5.0%</text:p>
                  </table:table-cell>
                  <table:table-cell table:style-name="ce3"/>
                  <table:table-cell office:value-type="percentage" office:value="8.5569720488293893E-2" table:style-name="ce13">
                    <text:p>8.56%</text:p>
                  </table:table-cell>
                  <table:table-cell office:value-type="percentage" office:value="4.9104464061847E-2" table:style-name="ce14">
                    <text:p>(4.91%)</text:p>
                  </table:table-cell>
                  <table:table-cell office:value-type="percentage" office:value="-3.6098217950528005E-3" table:style-name="ce33">
                    <text:p>-0.36%</text:p>
                  </table:table-cell>
                  <table:table-cell office:value-type="percentage" office:value="3.85356454720617E-3" table:style-name="ce15">
                    <text:p>0.39%</text:p>
                  </table:table-cell>
                  <table:table-cell office:value-type="percentage" office:value="0.24324324324324301" table:style-name="ce15">
                    <text:p>24.32%</text:p>
                  </table:table-cell>
                  <table:table-cell table:style-name="ce15"/>
                  <table:table-cell office:value-type="percentage" office:value="8.9179542283346694E-2" table:style-name="ce15">
                    <text:p>8.92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8" table:style-name="ce61">
                    <text:p><text:s/>58<text:s/></text:p>
                  </table:table-cell>
                  <table:table-cell office:value-type="percentage" office:value="-4.91803278688525E-2" table:style-name="ce62">
                    <text:p>-4.9%</text:p>
                  </table:table-cell>
                  <table:table-cell table:style-name="ce63"/>
                  <table:table-cell office:value-type="float" office:value="1833" table:style-name="ce61">
                    <text:p><text:s/>1,833<text:s/></text:p>
                  </table:table-cell>
                  <table:table-cell office:value-type="percentage" office:value="-0.11492032834379499" table:style-name="ce62">
                    <text:p>-11.5%</text:p>
                  </table:table-cell>
                  <table:table-cell office:value-type="percentage" office:value="4.3835944039220399E-2" table:style-name="ce62">
                    <text:p>4.4%</text:p>
                  </table:table-cell>
                  <table:table-cell table:style-name="ce18"/>
                  <table:table-cell office:value-type="percentage" office:value="7.3894828874627103E-2" table:style-name="ce64">
                    <text:p>7.39%</text:p>
                  </table:table-cell>
                  <table:table-cell office:value-type="percentage" office:value="4.7484817853831102E-2" table:style-name="ce65">
                    <text:p>(4.75%)</text:p>
                  </table:table-cell>
                  <table:table-cell office:value-type="percentage" office:value="-1.2786498882310898E-2" table:style-name="ce111">
                    <text:p>-1.28%</text:p>
                  </table:table-cell>
                  <table:table-cell office:value-type="percentage" office:value="1.88679245283019E-3" table:style-name="ce66">
                    <text:p>0.19%</text:p>
                  </table:table-cell>
                  <table:table-cell office:value-type="percentage" office:value="0.232727272727273" table:style-name="ce66">
                    <text:p>23.27%</text:p>
                  </table:table-cell>
                  <table:table-cell table:style-name="ce66"/>
                  <table:table-cell office:value-type="percentage" office:value="8.6681327756938001E-2" table:style-name="ce66">
                    <text:p>8.67%</text:p>
                  </table:table-cell>
                  <table:table-cell table:style-name="ce112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0433786968031" table:style-name="ce33">
                    <text:p>-10.43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0433786968031" table:style-name="ce15">
                    <text:p>10.43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43815758718409E-2" table:style-name="ce33">
                    <text:p>-9.44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43815758718409E-2" table:style-name="ce15">
                    <text:p>9.44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1896746600376801E-2" table:style-name="ce33">
                    <text:p>-7.19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7.1896746600376801E-2" table:style-name="ce15">
                    <text:p>7.19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17856000951003" table:style-name="ce33">
                    <text:p>-11.79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17856000951003" table:style-name="ce15">
                    <text:p>11.79%</text:p>
                  </table:table-cell>
                  <table:table-cell table:style-name="ce34"/>
                  <table:table-cell table:number-columns-repeated="16362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8.2174482753024802E-2" table:style-name="ce33">
            <text:p>-8.22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8.2174482753024802E-2" table:style-name="ce15">
            <text:p>8.22%</text:p>
          </table:table-cell>
          <table:table-cell table:number-columns-repeated="1636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style-name="ce34"/>
          <table:table-cell table:number-columns-repeated="16362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24" table:style-name="ce4">
              <text:p><text:s/>24<text:s/></text:p>
            </table:table-cell>
            <table:table-cell office:value-type="percentage" office:value="-0.14285714285714299" table:style-name="ce16">
              <text:p>-14.3%</text:p>
            </table:table-cell>
            <table:table-cell table:style-name="ce17"/>
            <table:table-cell office:value-type="float" office:value="1960" table:style-name="ce4">
              <text:p><text:s/>1,960<text:s/></text:p>
            </table:table-cell>
            <table:table-cell office:value-type="percentage" office:value="1.4347826086956501" table:style-name="ce16">
              <text:p>143.5%</text:p>
            </table:table-cell>
            <table:table-cell office:value-type="percentage" office:value="6.9751137904405401E-3" table:style-name="ce16">
              <text:p>0.7%</text:p>
            </table:table-cell>
            <table:table-cell table:style-name="ce3"/>
            <table:table-cell office:value-type="percentage" office:value="2.3226711255898199E-2" table:style-name="ce13">
              <text:p>2.32%</text:p>
            </table:table-cell>
            <table:table-cell office:value-type="percentage" office:value="4.9104598555837403E-2" table:style-name="ce14">
              <text:p>(4.91%)</text:p>
            </table:table-cell>
            <table:table-cell office:value-type="percentage" office:value="1.1561873332675198E-2" table:style-name="ce33">
              <text:p>1.16%</text:p>
            </table:table-cell>
            <table:table-cell office:value-type="percentage" office:value="2.8993911278631503E-4" table:style-name="ce15">
              <text:p>0.03%</text:p>
            </table:table-cell>
            <table:table-cell office:value-type="percentage" office:value="0.21853546910755101" table:style-name="ce15">
              <text:p>21.85%</text:p>
            </table:table-cell>
            <table:table-cell table:style-name="ce15"/>
            <table:table-cell office:value-type="percentage" office:value="1.1664837923223001E-2" table:style-name="ce15">
              <text:p>1.17%</text:p>
            </table:table-cell>
            <table:table-cell table:style-name="ce34"/>
            <table:table-cell table:number-columns-repeated="16362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8" table:style-name="ce4">
              <text:p><text:s/>8<text:s/></text:p>
            </table:table-cell>
            <table:table-cell office:value-type="percentage" office:value="-0.33333333333333298" table:style-name="ce16">
              <text:p>-33.3%</text:p>
            </table:table-cell>
            <table:table-cell table:style-name="ce17"/>
            <table:table-cell office:value-type="float" office:value="150" table:style-name="ce4">
              <text:p><text:s/>150<text:s/></text:p>
            </table:table-cell>
            <table:table-cell office:value-type="percentage" office:value="0.33928571428571402" table:style-name="ce16">
              <text:p>33.9%</text:p>
            </table:table-cell>
            <table:table-cell office:value-type="percentage" office:value="3.57722026137556E-3" table:style-name="ce16">
              <text:p>0.4%</text:p>
            </table:table-cell>
            <table:table-cell table:style-name="ce3"/>
            <table:table-cell office:value-type="percentage" office:value="4.5039406518329703E-2" table:style-name="ce13">
              <text:p>4.50%</text:p>
            </table:table-cell>
            <table:table-cell office:value-type="percentage" office:value="7.6395784413324203E-2" table:style-name="ce14">
              <text:p>(7.64%)</text:p>
            </table:table-cell>
            <table:table-cell office:value-type="percentage" office:value="1.6448250214756904E-2" table:style-name="ce33">
              <text:p>1.64%</text:p>
            </table:table-cell>
            <table:table-cell office:value-type="percentage" office:value="2.55754475703325E-3" table:style-name="ce15">
              <text:p>0.26%</text:p>
            </table:table-cell>
            <table:table-cell office:value-type="percentage" office:value="0.22968197879858701" table:style-name="ce15">
              <text:p>22.97%</text:p>
            </table:table-cell>
            <table:table-cell table:style-name="ce15"/>
            <table:table-cell office:value-type="percentage" office:value="2.8591156303572798E-2" table:style-name="ce15">
              <text:p>2.86%</text:p>
            </table:table-cell>
            <table:table-cell table:style-name="ce34"/>
            <table:table-cell table:number-columns-repeated="16362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4" table:style-name="ce16">
                    <text:p>40.0%</text:p>
                  </table:table-cell>
                  <table:table-cell table:style-name="ce17"/>
                  <table:table-cell office:value-type="float" office:value="174" table:style-name="ce4">
                    <text:p><text:s/>174<text:s/></text:p>
                  </table:table-cell>
                  <table:table-cell office:value-type="percentage" office:value="0.72277227722772297" table:style-name="ce16">
                    <text:p>72.3%</text:p>
                  </table:table-cell>
                  <table:table-cell office:value-type="percentage" office:value="5.72519083969466E-3" table:style-name="ce16">
                    <text:p>0.6%</text:p>
                  </table:table-cell>
                  <table:table-cell table:style-name="ce3"/>
                  <table:table-cell office:value-type="percentage" office:value="3.9688457506988899E-2" table:style-name="ce13">
                    <text:p>3.97%</text:p>
                  </table:table-cell>
                  <table:table-cell office:value-type="percentage" office:value="6.2581863397225601E-2" table:style-name="ce14">
                    <text:p>(6.26%)</text:p>
                  </table:table-cell>
                  <table:table-cell office:value-type="percentage" office:value="8.5462732343176001E-3" table:style-name="ce33">
                    <text:p>0.85%</text:p>
                  </table:table-cell>
                  <table:table-cell office:value-type="percentage" office:value="2.45700245700246E-3" table:style-name="ce15">
                    <text:p>0.25%</text:p>
                  </table:table-cell>
                  <table:table-cell office:value-type="percentage" office:value="0.23668639053254401" table:style-name="ce15">
                    <text:p>23.67%</text:p>
                  </table:table-cell>
                  <table:table-cell table:style-name="ce15"/>
                  <table:table-cell office:value-type="percentage" office:value="3.1142184272671299E-2" table:style-name="ce15">
                    <text:p>3.11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0" table:style-name="ce4">
                    <text:p><text:s/>10<text:s/></text:p>
                  </table:table-cell>
                  <table:table-cell office:value-type="percentage" office:value="-0.230769230769231" table:style-name="ce16">
                    <text:p>-23.1%</text:p>
                  </table:table-cell>
                  <table:table-cell table:style-name="ce17"/>
                  <table:table-cell office:value-type="float" office:value="162" table:style-name="ce4">
                    <text:p><text:s/>162<text:s/></text:p>
                  </table:table-cell>
                  <table:table-cell office:value-type="percentage" office:value="0.58823529411764697" table:style-name="ce16">
                    <text:p>58.8%</text:p>
                  </table:table-cell>
                  <table:table-cell office:value-type="percentage" office:value="3.6048866240904298E-3" table:style-name="ce16">
                    <text:p>0.4%</text:p>
                  </table:table-cell>
                  <table:table-cell table:style-name="ce3"/>
                  <table:table-cell office:value-type="percentage" office:value="3.6113081780090699E-2" table:style-name="ce13">
                    <text:p>3.61%</text:p>
                  </table:table-cell>
                  <table:table-cell office:value-type="percentage" office:value="6.7664416341143799E-2" table:style-name="ce14">
                    <text:p>(6.77%)</text:p>
                  </table:table-cell>
                  <table:table-cell office:value-type="percentage" office:value="1.5278605118193799E-2" table:style-name="ce33">
                    <text:p>1.53%</text:p>
                  </table:table-cell>
                  <table:table-cell office:value-type="percentage" office:value="5.2910052910052898E-3" table:style-name="ce15">
                    <text:p>0.53%</text:p>
                  </table:table-cell>
                  <table:table-cell office:value-type="percentage" office:value="0.22602739726027399" table:style-name="ce15">
                    <text:p>22.60%</text:p>
                  </table:table-cell>
                  <table:table-cell table:style-name="ce15"/>
                  <table:table-cell office:value-type="percentage" office:value="2.0834476661896899E-2" table:style-name="ce15">
                    <text:p>2.08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4" table:style-name="ce16">
                    <text:p>40.0%</text:p>
                  </table:table-cell>
                  <table:table-cell table:style-name="ce17"/>
                  <table:table-cell office:value-type="float" office:value="197" table:style-name="ce4">
                    <text:p><text:s/>197<text:s/></text:p>
                  </table:table-cell>
                  <table:table-cell office:value-type="percentage" office:value="1.0309278350515501" table:style-name="ce16">
                    <text:p>103.1%</text:p>
                  </table:table-cell>
                  <table:table-cell office:value-type="percentage" office:value="4.8073403450547801E-3" table:style-name="ce16">
                    <text:p>0.5%</text:p>
                  </table:table-cell>
                  <table:table-cell table:style-name="ce3"/>
                  <table:table-cell office:value-type="percentage" office:value="3.3807087646769603E-2" table:style-name="ce13">
                    <text:p>3.38%</text:p>
                  </table:table-cell>
                  <table:table-cell office:value-type="percentage" office:value="5.18232515630207E-2" table:style-name="ce14">
                    <text:p>(5.18%)</text:p>
                  </table:table-cell>
                  <table:table-cell office:value-type="percentage" office:value="3.8073154669190021E-3" table:style-name="ce33">
                    <text:p>0.38%</text:p>
                  </table:table-cell>
                  <table:table-cell office:value-type="percentage" office:value="9.2850510677808696E-4" table:style-name="ce15">
                    <text:p>0.09%</text:p>
                  </table:table-cell>
                  <table:table-cell office:value-type="percentage" office:value="0.19402985074626899" table:style-name="ce15">
                    <text:p>19.40%</text:p>
                  </table:table-cell>
                  <table:table-cell table:style-name="ce15"/>
                  <table:table-cell office:value-type="percentage" office:value="2.9999772179850601E-2" table:style-name="ce15">
                    <text:p>3.00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16666666666666699" table:style-name="ce16">
                    <text:p>16.7%</text:p>
                  </table:table-cell>
                  <table:table-cell table:style-name="ce17"/>
                  <table:table-cell office:value-type="float" office:value="390" table:style-name="ce4">
                    <text:p><text:s/>390<text:s/></text:p>
                  </table:table-cell>
                  <table:table-cell office:value-type="percentage" office:value="2.8235294117647101" table:style-name="ce16">
                    <text:p>282.4%</text:p>
                  </table:table-cell>
                  <table:table-cell office:value-type="percentage" office:value="9.8452528210435999E-3" table:style-name="ce16">
                    <text:p>1.0%</text:p>
                  </table:table-cell>
                  <table:table-cell table:style-name="ce3"/>
                  <table:table-cell office:value-type="percentage" office:value="5.1434855164846499E-2" table:style-name="ce13">
                    <text:p>5.14%</text:p>
                  </table:table-cell>
                  <table:table-cell office:value-type="percentage" office:value="8.5168785685986903E-2" table:style-name="ce14">
                    <text:p>(8.52%)</text:p>
                  </table:table-cell>
                  <table:table-cell office:value-type="percentage" office:value="2.40282630963988E-2" table:style-name="ce33">
                    <text:p>2.40%</text:p>
                  </table:table-cell>
                  <table:table-cell office:value-type="percentage" office:value="2.02839756592292E-3" table:style-name="ce15">
                    <text:p>0.20%</text:p>
                  </table:table-cell>
                  <table:table-cell office:value-type="percentage" office:value="0.25892857142857101" table:style-name="ce15">
                    <text:p>25.89%</text:p>
                  </table:table-cell>
                  <table:table-cell table:style-name="ce15"/>
                  <table:table-cell office:value-type="percentage" office:value="2.7406592068447699E-2" table:style-name="ce15">
                    <text:p>2.74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1" table:style-name="ce4">
                    <text:p><text:s/>11<text:s/></text:p>
                  </table:table-cell>
                  <table:table-cell office:value-type="percentage" office:value="-8.3333333333333398E-2" table:style-name="ce16">
                    <text:p>-8.3%</text:p>
                  </table:table-cell>
                  <table:table-cell table:style-name="ce17"/>
                  <table:table-cell office:value-type="float" office:value="352" table:style-name="ce4">
                    <text:p><text:s/>352<text:s/></text:p>
                  </table:table-cell>
                  <table:table-cell office:value-type="percentage" office:value="1.0828402366863901" table:style-name="ce16">
                    <text:p>108.3%</text:p>
                  </table:table-cell>
                  <table:table-cell office:value-type="percentage" office:value="8.5170219458491608E-3" table:style-name="ce16">
                    <text:p>0.9%</text:p>
                  </table:table-cell>
                  <table:table-cell table:style-name="ce3"/>
                  <table:table-cell office:value-type="percentage" office:value="5.2367148435655299E-2" table:style-name="ce13">
                    <text:p>5.24%</text:p>
                  </table:table-cell>
                  <table:table-cell office:value-type="percentage" office:value="8.4131504139616106E-2" table:style-name="ce14">
                    <text:p>(8.41%)</text:p>
                  </table:table-cell>
                  <table:table-cell office:value-type="percentage" office:value="1.2668672007548495E-2" table:style-name="ce33">
                    <text:p>1.27%</text:p>
                  </table:table-cell>
                  <table:table-cell office:value-type="percentage" office:value="1.0989010989011E-3" table:style-name="ce15">
                    <text:p>0.11%</text:p>
                  </table:table-cell>
                  <table:table-cell office:value-type="percentage" office:value="0.241286863270777" table:style-name="ce15">
                    <text:p>24.13%</text:p>
                  </table:table-cell>
                  <table:table-cell table:style-name="ce15"/>
                  <table:table-cell office:value-type="percentage" office:value="3.9698476428106803E-2" table:style-name="ce15">
                    <text:p>3.97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6" table:style-name="ce61">
                    <text:p><text:s/>16<text:s/></text:p>
                  </table:table-cell>
                  <table:table-cell office:value-type="percentage" office:value="0.77777777777777801" table:style-name="ce62">
                    <text:p>77.8%</text:p>
                  </table:table-cell>
                  <table:table-cell table:style-name="ce63"/>
                  <table:table-cell office:value-type="float" office:value="535" table:style-name="ce61">
                    <text:p><text:s/>535<text:s/></text:p>
                  </table:table-cell>
                  <table:table-cell office:value-type="percentage" office:value="3.3852459016393399" table:style-name="ce62">
                    <text:p>338.5%</text:p>
                  </table:table-cell>
                  <table:table-cell office:value-type="percentage" office:value="1.27944517517637E-2" table:style-name="ce62">
                    <text:p>1.3%</text:p>
                  </table:table-cell>
                  <table:table-cell table:style-name="ce18"/>
                  <table:table-cell office:value-type="percentage" office:value="5.2754221993351801E-2" table:style-name="ce64">
                    <text:p>5.28%</text:p>
                  </table:table-cell>
                  <table:table-cell office:value-type="percentage" office:value="7.8735183376019494E-2" table:style-name="ce65">
                    <text:p>(7.87%)</text:p>
                  </table:table-cell>
                  <table:table-cell office:value-type="percentage" office:value="1.7096020049281402E-2" table:style-name="ce111">
                    <text:p>1.71%</text:p>
                  </table:table-cell>
                  <table:table-cell office:value-type="percentage" office:value="1.06269925611052E-3" table:style-name="ce66">
                    <text:p>0.11%</text:p>
                  </table:table-cell>
                  <table:table-cell office:value-type="percentage" office:value="0.27445997458703902" table:style-name="ce66">
                    <text:p>27.45%</text:p>
                  </table:table-cell>
                  <table:table-cell table:style-name="ce66"/>
                  <table:table-cell office:value-type="percentage" office:value="3.5658201944070399E-2" table:style-name="ce66">
                    <text:p>3.57%</text:p>
                  </table:table-cell>
                  <table:table-cell table:style-name="ce112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12725692982192" table:style-name="ce33">
                    <text:p>-11.27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12725692982192" table:style-name="ce15">
                    <text:p>11.27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2.5400670098656101E-2" table:style-name="ce33">
                    <text:p>-2.54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2.5400670098656101E-2" table:style-name="ce15">
                    <text:p>2.54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3.4357067610065503E-2" table:style-name="ce33">
                    <text:p>-3.44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3.4357067610065503E-2" table:style-name="ce15">
                    <text:p>3.44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3.0647238518698001E-2" table:style-name="ce33">
                    <text:p>-3.06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3.0647238518698001E-2" table:style-name="ce15">
                    <text:p>3.06%</text:p>
                  </table:table-cell>
                  <table:table-cell table:style-name="ce34"/>
                  <table:table-cell table:number-columns-repeated="16362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3.2300669030953799E-2" table:style-name="ce33">
            <text:p>-3.23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3.2300669030953799E-2" table:style-name="ce15">
            <text:p>3.23%</text:p>
          </table:table-cell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2" table:style-name="ce21"/>
          <table:table-cell table:number-columns-repeated="11" table:style-name="ce22"/>
          <table:table-cell table:style-name="ce35"/>
          <table:table-cell table:style-name="ce36"/>
          <table:table-cell table:style-name="ce37"/>
          <table:table-cell table:number-columns-repeated="2" table:style-name="ce38"/>
          <table:table-cell table:style-name="ce22"/>
          <table:table-cell table:style-name="ce38"/>
          <table:table-cell table:style-name="ce3"/>
          <table:table-cell table:number-columns-repeated="16362" table:style-name="ce68"/>
        </table:table-row>
        <table:table-row table:style-name="ro13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4.看診人次：以案件數計，慢連箋領藥案件不計件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各院所看診人次占率/該月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各院所看診人次占率/該年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5.假日看診人次占率＝該診所假日看診人次/該診所總看診人次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6.假日平均看診人次占率＝加總各診所於假日看診人次占率/該月假日看診診所總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7.最大值、最小值、標準差：以每家院所看診人次佔率，計算該區間之分布情形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3" table:style-name="ta2">
        <table:table-column table:style-name="co3" table:default-cell-style-name="ce3"/>
        <table:table-column table:style-name="co34" table:default-cell-style-name="ce3"/>
        <table:table-column table:style-name="co22" table:default-cell-style-name="ce3"/>
        <table:table-column table:style-name="co14" table:default-cell-style-name="ce3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35" table:default-cell-style-name="ce3"/>
        <table:table-column table:style-name="co36" table:default-cell-style-name="ce3"/>
        <table:table-column table:style-name="co2" table:default-cell-style-name="ce3"/>
        <table:table-column table:style-name="co37" table:default-cell-style-name="ce3"/>
        <table:table-column table:style-name="co38" table:default-cell-style-name="ce3"/>
        <table:table-column table:style-name="co2" table:default-cell-style-name="ce3"/>
        <table:table-column table:style-name="co39" table:default-cell-style-name="ce3"/>
        <table:table-column table:style-name="co10" table:default-cell-style-name="ce3"/>
        <table:table-column table:style-name="co2" table:default-cell-style-name="ce3"/>
        <table:table-column table:style-name="co40" table:default-cell-style-name="ce5"/>
        <table:table-column table:style-name="co21" table:default-cell-style-name="ce5"/>
        <table:table-column table:style-name="co41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42" table:default-cell-style-name="ce3"/>
        </table:table-column-group>
        <table:table-column table:style-name="co10" table:default-cell-style-name="ce3"/>
        <table:table-column table:style-name="co13" table:number-columns-repeated="16360" table:default-cell-style-name="ce3"/>
        <table:table-row table:style-name="ro1">
          <table:table-cell office:value-type="string" table:style-name="ce18">
            <text:p><text:span text:style-name="T1">指標</text:span>3<text:span text:style-name="T1">、「牙醫基層」假日平均看診人次</text:span></text:p>
          </table:table-cell>
          <table:table-cell table:number-columns-repeated="4" table:style-name="ce3"/>
          <table:table-cell table:style-name="ce4"/>
          <table:table-cell table:number-columns-repeated="10" table:style-name="ce3"/>
          <table:table-cell table:style-name="ce5"/>
          <table:table-cell table:style-name="ce41"/>
          <table:table-cell table:number-columns-repeated="16366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121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看診人次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77">
            <text:p>每日平均看診人次分布</text:p>
          </table:table-cell>
          <table:covered-table-cell table:number-columns-repeated="6"/>
          <table:table-cell table:number-columns-repeated="16361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115">
            <text:p>平均值</text:p>
          </table:table-cell>
          <table:table-cell office:value-type="string" table:number-columns-spanned="1" table:number-rows-spanned="2" table:style-name="ce115">
            <text:p>(標準差)</text:p>
          </table:table-cell>
          <table:table-cell office:value-type="string" table:number-columns-spanned="1" table:number-rows-spanned="2" table:style-name="ce115">
            <text:p>去年同期</text:p>
            <text:p>增減值</text:p>
          </table:table-cell>
          <table:table-cell office:value-type="string" table:number-columns-spanned="1" table:number-rows-spanned="2" table:style-name="ce120">
            <text:p>最小值</text:p>
          </table:table-cell>
          <table:table-cell office:value-type="string" table:number-columns-spanned="1" table:number-rows-spanned="2" table:style-name="ce120">
            <text:p>最大值</text:p>
          </table:table-cell>
          <table:table-cell table:style-name="ce2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1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74">
            <text:p><text:span text:style-name="T2">值</text:span>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1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1" table:style-name="ce3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42"/>
            <table:table-cell office:value-type="float" office:value="5655" table:style-name="ce4">
              <text:p><text:s/>5,655<text:s/></text:p>
            </table:table-cell>
            <table:table-cell office:value-type="percentage" office:value="-5.5295689943200797E-2" table:style-name="ce16">
              <text:p>-5.5%</text:p>
            </table:table-cell>
            <table:table-cell table:style-name="ce17"/>
            <table:table-cell office:value-type="float" office:value="111985" table:style-name="ce4">
              <text:p><text:s/>111,985<text:s/></text:p>
            </table:table-cell>
            <table:table-cell office:value-type="percentage" office:value="-5.0701049454927698E-2" table:style-name="ce16">
              <text:p>-5.1%</text:p>
            </table:table-cell>
            <table:table-cell table:style-name="ce48"/>
            <table:table-cell office:value-type="float" office:value="1848737" table:style-name="ce4">
              <text:p><text:s/>1,848,737<text:s/></text:p>
            </table:table-cell>
            <table:table-cell office:value-type="percentage" office:value="-2.04993250073645E-2" table:style-name="ce16">
              <text:p>-2.0%</text:p>
            </table:table-cell>
            <table:table-cell table:style-name="ce43"/>
            <table:table-cell office:value-type="float" office:value="16.174684925018202" table:style-name="ce44">
              <text:p><text:s/>16.17<text:s/></text:p>
            </table:table-cell>
            <table:table-cell office:value-type="float" office:value="1.7262213715914301" table:style-name="ce45">
              <text:p>(1.73)</text:p>
            </table:table-cell>
            <table:table-cell office:value-type="float" office:value="0.53798874157047105" table:style-name="ce46">
              <text:p>0.54</text:p>
            </table:table-cell>
            <table:table-cell office:value-type="float" office:value="8.1231802911534192" table:style-name="ce47">
              <text:p><text:s/>8.12<text:s/></text:p>
            </table:table-cell>
            <table:table-cell office:value-type="float" office:value="18.175005659950202" table:style-name="ce47">
              <text:p><text:s/>18.18<text:s/></text:p>
            </table:table-cell>
            <table:table-cell table:style-name="ce3"/>
            <table:table-cell office:value-type="float" office:value="15.167595297944301" table:style-name="ce47">
              <text:p><text:s/>15.17<text:s/></text:p>
            </table:table-cell>
            <table:table-cell table:style-name="ce49"/>
            <table:table-cell table:number-columns-repeated="16360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42"/>
            <table:table-cell office:value-type="float" office:value="5229" table:style-name="ce4">
              <text:p><text:s/>5,229<text:s/></text:p>
            </table:table-cell>
            <table:table-cell office:value-type="percentage" office:value="-2.6702269692924201E-3" table:style-name="ce16">
              <text:p>-0.3%</text:p>
            </table:table-cell>
            <table:table-cell table:style-name="ce17"/>
            <table:table-cell office:value-type="float" office:value="21289" table:style-name="ce4">
              <text:p><text:s/>21,289<text:s/></text:p>
            </table:table-cell>
            <table:table-cell office:value-type="percentage" office:value="0.24635559978923899" table:style-name="ce16">
              <text:p>24.6%</text:p>
            </table:table-cell>
            <table:table-cell table:style-name="ce48"/>
            <table:table-cell office:value-type="float" office:value="342111" table:style-name="ce4">
              <text:p><text:s/>342,111<text:s/></text:p>
            </table:table-cell>
            <table:table-cell office:value-type="percentage" office:value="0.227211582266448" table:style-name="ce16">
              <text:p>22.7%</text:p>
            </table:table-cell>
            <table:table-cell table:style-name="ce43"/>
            <table:table-cell office:value-type="float" office:value="16.063068579099699" table:style-name="ce44">
              <text:p><text:s/>16.06<text:s/></text:p>
            </table:table-cell>
            <table:table-cell office:value-type="float" office:value="0.29901458293914501" table:style-name="ce45">
              <text:p>(0.30)</text:p>
            </table:table-cell>
            <table:table-cell office:value-type="float" office:value="-0.29592187360649203" table:style-name="ce46">
              <text:p>-0.30</text:p>
            </table:table-cell>
            <table:table-cell office:value-type="float" office:value="15.573359547800401" table:style-name="ce47">
              <text:p><text:s/>15.57<text:s/></text:p>
            </table:table-cell>
            <table:table-cell office:value-type="float" office:value="16.297451069640399" table:style-name="ce47">
              <text:p><text:s/>16.30<text:s/></text:p>
            </table:table-cell>
            <table:table-cell table:style-name="ce3"/>
            <table:table-cell office:value-type="float" office:value="15.868220739125" table:style-name="ce47">
              <text:p><text:s/>15.87<text:s/></text:p>
            </table:table-cell>
            <table:table-cell table:style-name="ce49"/>
            <table:table-cell table:number-columns-repeated="16360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5067" table:style-name="ce4">
                    <text:p><text:s/>5,067<text:s/></text:p>
                  </table:table-cell>
                  <table:table-cell office:value-type="percentage" office:value="-4.2517006802721101E-2" table:style-name="ce16">
                    <text:p>-4.3%</text:p>
                  </table:table-cell>
                  <table:table-cell table:style-name="ce17"/>
                  <table:table-cell office:value-type="float" office:value="10905" table:style-name="ce4">
                    <text:p><text:s/>10,905<text:s/></text:p>
                  </table:table-cell>
                  <table:table-cell office:value-type="percentage" office:value="-0.21872761140564601" table:style-name="ce16">
                    <text:p>-21.9%</text:p>
                  </table:table-cell>
                  <table:table-cell table:style-name="ce48"/>
                  <table:table-cell office:value-type="float" office:value="187054" table:style-name="ce4">
                    <text:p><text:s/>187,054<text:s/></text:p>
                  </table:table-cell>
                  <table:table-cell office:value-type="percentage" office:value="-0.18697625091275799" table:style-name="ce16">
                    <text:p>-18.7%</text:p>
                  </table:table-cell>
                  <table:table-cell table:style-name="ce43"/>
                  <table:table-cell office:value-type="float" office:value="16.613302602761198" table:style-name="ce44">
                    <text:p><text:s/>16.61<text:s/></text:p>
                  </table:table-cell>
                  <table:table-cell office:value-type="float" office:value="1.3561462456636599" table:style-name="ce45">
                    <text:p>(1.36)</text:p>
                  </table:table-cell>
                  <table:table-cell office:value-type="float" office:value="1.81397749616125" table:style-name="ce46">
                    <text:p>1.81</text:p>
                  </table:table-cell>
                  <table:table-cell office:value-type="float" office:value="15.055055055055099" table:style-name="ce47">
                    <text:p><text:s/>15.06<text:s/></text:p>
                  </table:table-cell>
                  <table:table-cell office:value-type="float" office:value="17.800560049782199" table:style-name="ce47">
                    <text:p><text:s/>17.80<text:s/></text:p>
                  </table:table-cell>
                  <table:table-cell table:style-name="ce3"/>
                  <table:table-cell office:value-type="float" office:value="14.3553453534019" table:style-name="ce47">
                    <text:p><text:s/>14.36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5188" table:style-name="ce4">
                    <text:p><text:s/>5,188<text:s/></text:p>
                  </table:table-cell>
                  <table:table-cell office:value-type="percentage" office:value="-5.9398352174746503E-3" table:style-name="ce16">
                    <text:p>-0.6%</text:p>
                  </table:table-cell>
                  <table:table-cell table:style-name="ce17"/>
                  <table:table-cell office:value-type="float" office:value="16881" table:style-name="ce4">
                    <text:p><text:s/>16,881<text:s/></text:p>
                  </table:table-cell>
                  <table:table-cell office:value-type="percentage" office:value="-0.16776769867876201" table:style-name="ce16">
                    <text:p>-16.8%</text:p>
                  </table:table-cell>
                  <table:table-cell table:style-name="ce48"/>
                  <table:table-cell office:value-type="float" office:value="291669" table:style-name="ce4">
                    <text:p><text:s/>291,669<text:s/></text:p>
                  </table:table-cell>
                  <table:table-cell office:value-type="percentage" office:value="-0.105175317762486" table:style-name="ce16">
                    <text:p>-10.5%</text:p>
                  </table:table-cell>
                  <table:table-cell table:style-name="ce43"/>
                  <table:table-cell office:value-type="float" office:value="17.257522198927401" table:style-name="ce44">
                    <text:p><text:s/>17.26<text:s/></text:p>
                  </table:table-cell>
                  <table:table-cell office:value-type="float" office:value="0.65950811709558099" table:style-name="ce45">
                    <text:p>(0.66)</text:p>
                  </table:table-cell>
                  <table:table-cell office:value-type="float" office:value="1.20392111515725" table:style-name="ce46">
                    <text:p>1.20</text:p>
                  </table:table-cell>
                  <table:table-cell office:value-type="float" office:value="16.6664192031675" table:style-name="ce47">
                    <text:p><text:s/>16.67<text:s/></text:p>
                  </table:table-cell>
                  <table:table-cell office:value-type="float" office:value="18.175005659950202" table:style-name="ce47">
                    <text:p><text:s/>18.18<text:s/></text:p>
                  </table:table-cell>
                  <table:table-cell table:style-name="ce3"/>
                  <table:table-cell office:value-type="float" office:value="15.571993051257" table:style-name="ce47">
                    <text:p><text:s/>15.5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5162" table:style-name="ce4">
                    <text:p><text:s/>5,162<text:s/></text:p>
                  </table:table-cell>
                  <table:table-cell office:value-type="percentage" office:value="-2.12642567175725E-3" table:style-name="ce16">
                    <text:p>-0.2%</text:p>
                  </table:table-cell>
                  <table:table-cell table:style-name="ce17"/>
                  <table:table-cell office:value-type="float" office:value="14349" table:style-name="ce4">
                    <text:p><text:s/>14,349<text:s/></text:p>
                  </table:table-cell>
                  <table:table-cell office:value-type="percentage" office:value="-2.53362314902866E-2" table:style-name="ce16">
                    <text:p>-2.5%</text:p>
                  </table:table-cell>
                  <table:table-cell table:style-name="ce48"/>
                  <table:table-cell office:value-type="float" office:value="237417" table:style-name="ce4">
                    <text:p><text:s/>237,417<text:s/></text:p>
                  </table:table-cell>
                  <table:table-cell office:value-type="percentage" office:value="2.64368155884309E-3" table:style-name="ce16">
                    <text:p>0.3%</text:p>
                  </table:table-cell>
                  <table:table-cell table:style-name="ce43"/>
                  <table:table-cell office:value-type="float" office:value="16.1006030694431" table:style-name="ce44">
                    <text:p><text:s/>16.10<text:s/></text:p>
                  </table:table-cell>
                  <table:table-cell office:value-type="float" office:value="1.50024098099516" table:style-name="ce45">
                    <text:p>(1.50)</text:p>
                  </table:table-cell>
                  <table:table-cell office:value-type="float" office:value="0.309629094759927" table:style-name="ce46">
                    <text:p>0.31</text:p>
                  </table:table-cell>
                  <table:table-cell office:value-type="float" office:value="14.052018633540399" table:style-name="ce47">
                    <text:p><text:s/>14.05<text:s/></text:p>
                  </table:table-cell>
                  <table:table-cell office:value-type="float" office:value="17.266215585627599" table:style-name="ce47">
                    <text:p><text:s/>17.27<text:s/></text:p>
                  </table:table-cell>
                  <table:table-cell table:style-name="ce3"/>
                  <table:table-cell office:value-type="float" office:value="15.3172447554426" table:style-name="ce47">
                    <text:p><text:s/>15.32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5195" table:style-name="ce4">
                    <text:p><text:s/>5,195<text:s/></text:p>
                  </table:table-cell>
                  <table:table-cell office:value-type="percentage" office:value="-6.6921606118547404E-3" table:style-name="ce16">
                    <text:p>-0.7%</text:p>
                  </table:table-cell>
                  <table:table-cell table:style-name="ce17"/>
                  <table:table-cell office:value-type="float" office:value="19861" table:style-name="ce4">
                    <text:p><text:s/>19,861<text:s/></text:p>
                  </table:table-cell>
                  <table:table-cell office:value-type="percentage" office:value="0.10449338227116001" table:style-name="ce16">
                    <text:p>10.4%</text:p>
                  </table:table-cell>
                  <table:table-cell table:style-name="ce48"/>
                  <table:table-cell office:value-type="float" office:value="323109" table:style-name="ce4">
                    <text:p><text:s/>323,109<text:s/></text:p>
                  </table:table-cell>
                  <table:table-cell office:value-type="percentage" office:value="0.166761757568754" table:style-name="ce16">
                    <text:p>16.7%</text:p>
                  </table:table-cell>
                  <table:table-cell table:style-name="ce43"/>
                  <table:table-cell office:value-type="float" office:value="16.265571241154301" table:style-name="ce44">
                    <text:p><text:s/>16.27<text:s/></text:p>
                  </table:table-cell>
                  <table:table-cell office:value-type="float" office:value="0.361548371730467" table:style-name="ce45">
                    <text:p>(0.36)</text:p>
                  </table:table-cell>
                  <table:table-cell office:value-type="float" office:value="1.45441302369189" table:style-name="ce46">
                    <text:p>1.45</text:p>
                  </table:table-cell>
                  <table:table-cell office:value-type="float" office:value="15.778082875686501" table:style-name="ce47">
                    <text:p><text:s/>15.78<text:s/></text:p>
                  </table:table-cell>
                  <table:table-cell office:value-type="float" office:value="16.661590909090901" table:style-name="ce47">
                    <text:p><text:s/>16.66<text:s/></text:p>
                  </table:table-cell>
                  <table:table-cell table:style-name="ce3"/>
                  <table:table-cell office:value-type="float" office:value="14.366823470938501" table:style-name="ce47">
                    <text:p><text:s/>14.3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5115" table:style-name="ce4">
                    <text:p><text:s/>5,115<text:s/></text:p>
                  </table:table-cell>
                  <table:table-cell office:value-type="percentage" office:value="-1.59676798768758E-2" table:style-name="ce16">
                    <text:p>-1.6%</text:p>
                  </table:table-cell>
                  <table:table-cell table:style-name="ce17"/>
                  <table:table-cell office:value-type="float" office:value="15138" table:style-name="ce4">
                    <text:p><text:s/>15,138<text:s/></text:p>
                  </table:table-cell>
                  <table:table-cell office:value-type="percentage" office:value="-0.113077103351301" table:style-name="ce16">
                    <text:p>-11.3%</text:p>
                  </table:table-cell>
                  <table:table-cell table:style-name="ce48"/>
                  <table:table-cell office:value-type="float" office:value="246829" table:style-name="ce4">
                    <text:p><text:s/>246,829<text:s/></text:p>
                  </table:table-cell>
                  <table:table-cell office:value-type="percentage" office:value="-9.3859674885093697E-2" table:style-name="ce16">
                    <text:p>-9.4%</text:p>
                  </table:table-cell>
                  <table:table-cell table:style-name="ce43"/>
                  <table:table-cell office:value-type="float" office:value="16.272224247494101" table:style-name="ce44">
                    <text:p><text:s/>16.27<text:s/></text:p>
                  </table:table-cell>
                  <table:table-cell office:value-type="float" office:value="0.180930212150755" table:style-name="ce45">
                    <text:p>(0.18)</text:p>
                  </table:table-cell>
                  <table:table-cell office:value-type="float" office:value="0.31445005780070401" table:style-name="ce46">
                    <text:p>0.31</text:p>
                  </table:table-cell>
                  <table:table-cell office:value-type="float" office:value="16.0149572649573" table:style-name="ce47">
                    <text:p><text:s/>16.01<text:s/></text:p>
                  </table:table-cell>
                  <table:table-cell office:value-type="float" office:value="16.4174779786741" table:style-name="ce47">
                    <text:p><text:s/>16.42<text:s/></text:p>
                  </table:table-cell>
                  <table:table-cell table:style-name="ce3"/>
                  <table:table-cell office:value-type="float" office:value="15.4790409640026" table:style-name="ce47">
                    <text:p><text:s/>15.48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08"/>
                  <table:table-cell office:value-type="float" office:value="5057" table:style-name="ce61">
                    <text:p><text:s/>5,057<text:s/></text:p>
                  </table:table-cell>
                  <table:table-cell office:value-type="percentage" office:value="-2.2235112142304701E-2" table:style-name="ce62">
                    <text:p>-2.2%</text:p>
                  </table:table-cell>
                  <table:table-cell table:style-name="ce63"/>
                  <table:table-cell office:value-type="float" office:value="13562" table:style-name="ce61">
                    <text:p><text:s/>13,562<text:s/></text:p>
                  </table:table-cell>
                  <table:table-cell office:value-type="percentage" office:value="-0.19613538023827901" table:style-name="ce62">
                    <text:p>-19.6%</text:p>
                  </table:table-cell>
                  <table:table-cell table:style-name="ce109"/>
                  <table:table-cell office:value-type="float" office:value="220548" table:style-name="ce61">
                    <text:p><text:s/>220,548<text:s/></text:p>
                  </table:table-cell>
                  <table:table-cell office:value-type="percentage" office:value="-0.17248676454586701" table:style-name="ce62">
                    <text:p>-17.2%</text:p>
                  </table:table-cell>
                  <table:table-cell table:style-name="ce110"/>
                  <table:table-cell office:value-type="float" office:value="14.6556850436932" table:style-name="ce101">
                    <text:p><text:s/>14.66<text:s/></text:p>
                  </table:table-cell>
                  <table:table-cell office:value-type="float" office:value="4.35926217746505" table:style-name="ce102">
                    <text:p>(4.36)</text:p>
                  </table:table-cell>
                  <table:table-cell office:value-type="float" office:value="-1.13152348194139" table:style-name="ce103">
                    <text:p>-1.13</text:p>
                  </table:table-cell>
                  <table:table-cell office:value-type="float" office:value="8.1231802911534192" table:style-name="ce104">
                    <text:p><text:s/>8.12<text:s/></text:p>
                  </table:table-cell>
                  <table:table-cell office:value-type="float" office:value="17.099605293707899" table:style-name="ce104">
                    <text:p><text:s/>17.10<text:s/></text:p>
                  </table:table-cell>
                  <table:table-cell table:style-name="ce18"/>
                  <table:table-cell office:value-type="float" office:value="15.3135922698655" table:style-name="ce104">
                    <text:p><text:s/>15.31<text:s/></text:p>
                  </table:table-cell>
                  <table:table-cell table:style-name="ce107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0600016707752" table:style-name="ce47">
                    <text:p><text:s/>15.06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5173857310216" table:style-name="ce47">
                    <text:p><text:s/>15.52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299310143828" table:style-name="ce47">
                    <text:p><text:s/>15.30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790633941036001" table:style-name="ce47">
                    <text:p><text:s/>15.79<text:s/></text:p>
                  </table:table-cell>
                  <table:table-cell table:style-name="ce49"/>
                  <table:table-cell table:number-columns-repeated="16360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5.597238861185" table:style-name="ce47">
            <text:p><text:s/>15.60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style-name="ce3"/>
          <table:table-cell table:number-columns-repeated="16360" table:style-name="ce19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42"/>
            <table:table-cell office:value-type="float" office:value="1042" table:style-name="ce4">
              <text:p><text:s/>1,042<text:s/></text:p>
            </table:table-cell>
            <table:table-cell office:value-type="percentage" office:value="-0.11694915254237299" table:style-name="ce16">
              <text:p>-11.7%</text:p>
            </table:table-cell>
            <table:table-cell table:style-name="ce17"/>
            <table:table-cell office:value-type="float" office:value="8790" table:style-name="ce4">
              <text:p><text:s/>8,790<text:s/></text:p>
            </table:table-cell>
            <table:table-cell office:value-type="percentage" office:value="0.120173314642539" table:style-name="ce16">
              <text:p>12.0%</text:p>
            </table:table-cell>
            <table:table-cell table:style-name="ce48"/>
            <table:table-cell office:value-type="float" office:value="131936" table:style-name="ce4">
              <text:p><text:s/>131,936<text:s/></text:p>
            </table:table-cell>
            <table:table-cell office:value-type="percentage" office:value="0.23497421208802499" table:style-name="ce16">
              <text:p>23.5%</text:p>
            </table:table-cell>
            <table:table-cell table:style-name="ce43"/>
            <table:table-cell office:value-type="float" office:value="14.9218435033231" table:style-name="ce44">
              <text:p><text:s/>14.92<text:s/></text:p>
            </table:table-cell>
            <table:table-cell office:value-type="float" office:value="1.16684250327587" table:style-name="ce45">
              <text:p>(1.17)</text:p>
            </table:table-cell>
            <table:table-cell office:value-type="float" office:value="1.3312059923117301" table:style-name="ce46">
              <text:p>1.33</text:p>
            </table:table-cell>
            <table:table-cell office:value-type="float" office:value="11.603174603174599" table:style-name="ce47">
              <text:p><text:s/>11.60<text:s/></text:p>
            </table:table-cell>
            <table:table-cell office:value-type="float" office:value="16.4339622641509" table:style-name="ce47">
              <text:p><text:s/>16.43<text:s/></text:p>
            </table:table-cell>
            <table:table-cell table:style-name="ce3"/>
            <table:table-cell office:value-type="float" office:value="13.182918385681001" table:style-name="ce47">
              <text:p><text:s/>13.18<text:s/></text:p>
            </table:table-cell>
            <table:table-cell table:style-name="ce49"/>
            <table:table-cell table:number-columns-repeated="16360" table:style-name="ce19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42"/>
            <table:table-cell office:value-type="float" office:value="438" table:style-name="ce4">
              <text:p><text:s/>438<text:s/></text:p>
            </table:table-cell>
            <table:table-cell office:value-type="percentage" office:value="-0.13095238095238099" table:style-name="ce16">
              <text:p>-13.1%</text:p>
            </table:table-cell>
            <table:table-cell table:style-name="ce17"/>
            <table:table-cell office:value-type="float" office:value="1114" table:style-name="ce4">
              <text:p><text:s/>1,114<text:s/></text:p>
            </table:table-cell>
            <table:table-cell office:value-type="percentage" office:value="-1.93661971830986E-2" table:style-name="ce16">
              <text:p>-1.9%</text:p>
            </table:table-cell>
            <table:table-cell table:style-name="ce48"/>
            <table:table-cell office:value-type="float" office:value="16407" table:style-name="ce4">
              <text:p><text:s/>16,407<text:s/></text:p>
            </table:table-cell>
            <table:table-cell office:value-type="percentage" office:value="6.8720687858259605E-2" table:style-name="ce16">
              <text:p>6.9%</text:p>
            </table:table-cell>
            <table:table-cell table:style-name="ce43"/>
            <table:table-cell office:value-type="float" office:value="14.7361761744954" table:style-name="ce44">
              <text:p><text:s/>14.74<text:s/></text:p>
            </table:table-cell>
            <table:table-cell office:value-type="float" office:value="0.44172723635523298" table:style-name="ce45">
              <text:p>(0.44)</text:p>
            </table:table-cell>
            <table:table-cell office:value-type="float" office:value="1.2037382177153599" table:style-name="ce46">
              <text:p>1.20</text:p>
            </table:table-cell>
            <table:table-cell office:value-type="float" office:value="14.2912280701754" table:style-name="ce47">
              <text:p><text:s/>14.29<text:s/></text:p>
            </table:table-cell>
            <table:table-cell office:value-type="float" office:value="15.280442804428001" table:style-name="ce47">
              <text:p><text:s/>15.28<text:s/></text:p>
            </table:table-cell>
            <table:table-cell table:style-name="ce3"/>
            <table:table-cell office:value-type="float" office:value="13.1264648180767" table:style-name="ce47">
              <text:p><text:s/>13.13<text:s/></text:p>
            </table:table-cell>
            <table:table-cell table:style-name="ce49"/>
            <table:table-cell table:number-columns-repeated="16360" table:style-name="ce68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562" table:style-name="ce4">
                    <text:p><text:s/>562<text:s/></text:p>
                  </table:table-cell>
                  <table:table-cell office:value-type="percentage" office:value="0.17573221757322199" table:style-name="ce16">
                    <text:p>17.6%</text:p>
                  </table:table-cell>
                  <table:table-cell table:style-name="ce17"/>
                  <table:table-cell office:value-type="float" office:value="1144" table:style-name="ce4">
                    <text:p><text:s/>1,144<text:s/></text:p>
                  </table:table-cell>
                  <table:table-cell office:value-type="percentage" office:value="7.9245283018867907E-2" table:style-name="ce16">
                    <text:p>7.9%</text:p>
                  </table:table-cell>
                  <table:table-cell table:style-name="ce48"/>
                  <table:table-cell office:value-type="float" office:value="15584" table:style-name="ce4">
                    <text:p><text:s/>15,584<text:s/></text:p>
                  </table:table-cell>
                  <table:table-cell office:value-type="percentage" office:value="0.12698871854208901" table:style-name="ce16">
                    <text:p>12.7%</text:p>
                  </table:table-cell>
                  <table:table-cell table:style-name="ce43"/>
                  <table:table-cell office:value-type="float" office:value="13.539301556658" table:style-name="ce44">
                    <text:p><text:s/>13.54<text:s/></text:p>
                  </table:table-cell>
                  <table:table-cell office:value-type="float" office:value="1.64126671634988" table:style-name="ce45">
                    <text:p>(1.64)</text:p>
                  </table:table-cell>
                  <table:table-cell office:value-type="float" office:value="0.67430241098500998" table:style-name="ce46">
                    <text:p>0.67</text:p>
                  </table:table-cell>
                  <table:table-cell office:value-type="float" office:value="11.603174603174599" table:style-name="ce47">
                    <text:p><text:s/>11.60<text:s/></text:p>
                  </table:table-cell>
                  <table:table-cell office:value-type="float" office:value="15.5536912751678" table:style-name="ce47">
                    <text:p><text:s/>15.55<text:s/></text:p>
                  </table:table-cell>
                  <table:table-cell table:style-name="ce3"/>
                  <table:table-cell office:value-type="float" office:value="12.479049171302799" table:style-name="ce47">
                    <text:p><text:s/>12.48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472" table:style-name="ce4">
                    <text:p><text:s/>472<text:s/></text:p>
                  </table:table-cell>
                  <table:table-cell office:value-type="percentage" office:value="4.4247787610619503E-2" table:style-name="ce16">
                    <text:p>4.4%</text:p>
                  </table:table-cell>
                  <table:table-cell table:style-name="ce17"/>
                  <table:table-cell office:value-type="float" office:value="1364" table:style-name="ce4">
                    <text:p><text:s/>1,364<text:s/></text:p>
                  </table:table-cell>
                  <table:table-cell office:value-type="percentage" office:value="9.8228663446054701E-2" table:style-name="ce16">
                    <text:p>9.8%</text:p>
                  </table:table-cell>
                  <table:table-cell table:style-name="ce48"/>
                  <table:table-cell office:value-type="float" office:value="20133" table:style-name="ce4">
                    <text:p><text:s/>20,133<text:s/></text:p>
                  </table:table-cell>
                  <table:table-cell office:value-type="percentage" office:value="0.18855894680913901" table:style-name="ce16">
                    <text:p>18.9%</text:p>
                  </table:table-cell>
                  <table:table-cell table:style-name="ce43"/>
                  <table:table-cell office:value-type="float" office:value="14.749974765331499" table:style-name="ce44">
                    <text:p><text:s/>14.75<text:s/></text:p>
                  </table:table-cell>
                  <table:table-cell office:value-type="float" office:value="0.53950928666440701" table:style-name="ce45">
                    <text:p>(0.54)</text:p>
                  </table:table-cell>
                  <table:table-cell office:value-type="float" office:value="1.11709645034283" table:style-name="ce46">
                    <text:p>1.12</text:p>
                  </table:table-cell>
                  <table:table-cell office:value-type="float" office:value="13.8429118773946" table:style-name="ce47">
                    <text:p><text:s/>13.84<text:s/></text:p>
                  </table:table-cell>
                  <table:table-cell office:value-type="float" office:value="15.2101449275362" table:style-name="ce47">
                    <text:p><text:s/>15.21<text:s/></text:p>
                  </table:table-cell>
                  <table:table-cell table:style-name="ce3"/>
                  <table:table-cell office:value-type="float" office:value="13.223891965539" table:style-name="ce47">
                    <text:p><text:s/>13.22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492" table:style-name="ce4">
                    <text:p><text:s/>492<text:s/></text:p>
                  </table:table-cell>
                  <table:table-cell office:value-type="percentage" office:value="0.118181818181818" table:style-name="ce16">
                    <text:p>11.8%</text:p>
                  </table:table-cell>
                  <table:table-cell table:style-name="ce17"/>
                  <table:table-cell office:value-type="float" office:value="1094" table:style-name="ce4">
                    <text:p><text:s/>1,094<text:s/></text:p>
                  </table:table-cell>
                  <table:table-cell office:value-type="percentage" office:value="4.9904030710172798E-2" table:style-name="ce16">
                    <text:p>5.0%</text:p>
                  </table:table-cell>
                  <table:table-cell table:style-name="ce48"/>
                  <table:table-cell office:value-type="float" office:value="15516" table:style-name="ce4">
                    <text:p><text:s/>15,516<text:s/></text:p>
                  </table:table-cell>
                  <table:table-cell office:value-type="percentage" office:value="0.101050241271643" table:style-name="ce16">
                    <text:p>10.1%</text:p>
                  </table:table-cell>
                  <table:table-cell table:style-name="ce43"/>
                  <table:table-cell office:value-type="float" office:value="13.9419878983689" table:style-name="ce44">
                    <text:p><text:s/>13.94<text:s/></text:p>
                  </table:table-cell>
                  <table:table-cell office:value-type="float" office:value="1.4186775400521301" table:style-name="ce45">
                    <text:p>(1.42)</text:p>
                  </table:table-cell>
                  <table:table-cell office:value-type="float" office:value="0.414402960843198" table:style-name="ce46">
                    <text:p>0.41</text:p>
                  </table:table-cell>
                  <table:table-cell office:value-type="float" office:value="11.865168539325801" table:style-name="ce47">
                    <text:p><text:s/>11.87<text:s/></text:p>
                  </table:table-cell>
                  <table:table-cell office:value-type="float" office:value="15.065359477124201" table:style-name="ce47">
                    <text:p><text:s/>15.07<text:s/></text:p>
                  </table:table-cell>
                  <table:table-cell table:style-name="ce3"/>
                  <table:table-cell office:value-type="float" office:value="13.121757389400001" table:style-name="ce47">
                    <text:p><text:s/>13.12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535" table:style-name="ce4">
                    <text:p><text:s/>535<text:s/></text:p>
                  </table:table-cell>
                  <table:table-cell office:value-type="percentage" office:value="0.22706422018348599" table:style-name="ce16">
                    <text:p>22.7%</text:p>
                  </table:table-cell>
                  <table:table-cell table:style-name="ce17"/>
                  <table:table-cell office:value-type="float" office:value="1495" table:style-name="ce4">
                    <text:p><text:s/>1,495<text:s/></text:p>
                  </table:table-cell>
                  <table:table-cell office:value-type="percentage" office:value="0.443050193050193" table:style-name="ce16">
                    <text:p>44.3%</text:p>
                  </table:table-cell>
                  <table:table-cell table:style-name="ce48"/>
                  <table:table-cell office:value-type="float" office:value="23542" table:style-name="ce4">
                    <text:p><text:s/>23,542<text:s/></text:p>
                  </table:table-cell>
                  <table:table-cell office:value-type="percentage" office:value="0.70717911530094302" table:style-name="ce16">
                    <text:p>70.7%</text:p>
                  </table:table-cell>
                  <table:table-cell table:style-name="ce43"/>
                  <table:table-cell office:value-type="float" office:value="15.7426774680861" table:style-name="ce44">
                    <text:p><text:s/>15.74<text:s/></text:p>
                  </table:table-cell>
                  <table:table-cell office:value-type="float" office:value="0.45875894580752202" table:style-name="ce45">
                    <text:p>(0.46)</text:p>
                  </table:table-cell>
                  <table:table-cell office:value-type="float" office:value="2.4398388752839302" table:style-name="ce46">
                    <text:p>2.44</text:p>
                  </table:table-cell>
                  <table:table-cell office:value-type="float" office:value="15.0695364238411" table:style-name="ce47">
                    <text:p><text:s/>15.07<text:s/></text:p>
                  </table:table-cell>
                  <table:table-cell office:value-type="float" office:value="16.293929712460098" table:style-name="ce47">
                    <text:p><text:s/>16.29<text:s/></text:p>
                  </table:table-cell>
                  <table:table-cell table:style-name="ce3"/>
                  <table:table-cell office:value-type="float" office:value="12.9037534350181" table:style-name="ce47">
                    <text:p><text:s/>12.90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513" table:style-name="ce4">
                    <text:p><text:s/>513<text:s/></text:p>
                  </table:table-cell>
                  <table:table-cell office:value-type="percentage" office:value="9.3816631130063902E-2" table:style-name="ce16">
                    <text:p>9.4%</text:p>
                  </table:table-cell>
                  <table:table-cell table:style-name="ce17"/>
                  <table:table-cell office:value-type="float" office:value="1258" table:style-name="ce4">
                    <text:p><text:s/>1,258<text:s/></text:p>
                  </table:table-cell>
                  <table:table-cell office:value-type="percentage" office:value="-1.7187500000000001E-2" table:style-name="ce16">
                    <text:p>-1.7%</text:p>
                  </table:table-cell>
                  <table:table-cell table:style-name="ce48"/>
                  <table:table-cell office:value-type="float" office:value="19331" table:style-name="ce4">
                    <text:p><text:s/>19,331<text:s/></text:p>
                  </table:table-cell>
                  <table:table-cell office:value-type="percentage" office:value="8.1636078782453006E-2" table:style-name="ce16">
                    <text:p>8.2%</text:p>
                  </table:table-cell>
                  <table:table-cell table:style-name="ce43"/>
                  <table:table-cell office:value-type="float" office:value="15.3608257424013" table:style-name="ce44">
                    <text:p><text:s/>15.36<text:s/></text:p>
                  </table:table-cell>
                  <table:table-cell office:value-type="float" office:value="0.138735949517371" table:style-name="ce45">
                    <text:p>(0.14)</text:p>
                  </table:table-cell>
                  <table:table-cell office:value-type="float" office:value="1.4124277050719101" table:style-name="ce46">
                    <text:p>1.41</text:p>
                  </table:table-cell>
                  <table:table-cell office:value-type="float" office:value="15.1914893617021" table:style-name="ce47">
                    <text:p><text:s/>15.19<text:s/></text:p>
                  </table:table-cell>
                  <table:table-cell office:value-type="float" office:value="15.4968944099379" table:style-name="ce47">
                    <text:p><text:s/>15.50<text:s/></text:p>
                  </table:table-cell>
                  <table:table-cell table:style-name="ce3"/>
                  <table:table-cell office:value-type="float" office:value="13.5299460962095" table:style-name="ce47">
                    <text:p><text:s/>13.53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08"/>
                  <table:table-cell office:value-type="float" office:value="533" table:style-name="ce61">
                    <text:p><text:s/>533<text:s/></text:p>
                  </table:table-cell>
                  <table:table-cell office:value-type="percentage" office:value="0.26904761904761898" table:style-name="ce62">
                    <text:p>26.9%</text:p>
                  </table:table-cell>
                  <table:table-cell table:style-name="ce63"/>
                  <table:table-cell office:value-type="float" office:value="1321" table:style-name="ce61">
                    <text:p><text:s/>1,321<text:s/></text:p>
                  </table:table-cell>
                  <table:table-cell office:value-type="percentage" office:value="0.25689819219790699" table:style-name="ce62">
                    <text:p>25.7%</text:p>
                  </table:table-cell>
                  <table:table-cell table:style-name="ce109"/>
                  <table:table-cell office:value-type="float" office:value="21423" table:style-name="ce61">
                    <text:p><text:s/>21,423<text:s/></text:p>
                  </table:table-cell>
                  <table:table-cell office:value-type="percentage" office:value="0.43201871657753999" table:style-name="ce62">
                    <text:p>43.2%</text:p>
                  </table:table-cell>
                  <table:table-cell table:style-name="ce110"/>
                  <table:table-cell office:value-type="float" office:value="16.219719611227202" table:style-name="ce101">
                    <text:p><text:s/>16.22<text:s/></text:p>
                  </table:table-cell>
                  <table:table-cell office:value-type="float" office:value="0.148714840389677" table:style-name="ce102">
                    <text:p>(0.15)</text:p>
                  </table:table-cell>
                  <table:table-cell office:value-type="float" office:value="1.9943943518208" table:style-name="ce103">
                    <text:p>1.99</text:p>
                  </table:table-cell>
                  <table:table-cell office:value-type="float" office:value="16.100000000000001" table:style-name="ce104">
                    <text:p><text:s/>16.10<text:s/></text:p>
                  </table:table-cell>
                  <table:table-cell office:value-type="float" office:value="16.4339622641509" table:style-name="ce104">
                    <text:p><text:s/>16.43<text:s/></text:p>
                  </table:table-cell>
                  <table:table-cell table:style-name="ce18"/>
                  <table:table-cell office:value-type="float" office:value="13.7985655016242" table:style-name="ce104">
                    <text:p><text:s/>13.80<text:s/></text:p>
                  </table:table-cell>
                  <table:table-cell table:style-name="ce107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0556508415231" table:style-name="ce47">
                    <text:p><text:s/>13.06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5009723366811" table:style-name="ce47">
                    <text:p><text:s/>13.50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0357336364071" table:style-name="ce47">
                    <text:p><text:s/>13.04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4150092256004" table:style-name="ce47">
                    <text:p><text:s/>13.42<text:s/></text:p>
                  </table:table-cell>
                  <table:table-cell table:style-name="ce49"/>
                  <table:table-cell table:number-columns-repeated="16360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3.9257530464615" table:style-name="ce47">
            <text:p><text:s/>13.93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5" table:style-name="ce21"/>
          <table:table-cell table:style-name="ce50"/>
          <table:table-cell table:number-columns-repeated="8" table:style-name="ce21"/>
          <table:table-cell table:style-name="ce51"/>
          <table:table-cell table:style-name="ce28"/>
          <table:table-cell table:style-name="ce52"/>
          <table:table-cell table:number-columns-repeated="5" table:style-name="ce21"/>
          <table:table-cell table:number-columns-repeated="16361" table:style-name="ce2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4.診所看診日數：各診所看診日數之加總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5.日看診人次：以案件數計，慢連箋領藥案件不計件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1)<text:s/><text:span text:style-name="T5">月平均值＝加總日看診人次</text:span>/<text:span text:style-name="T5">加總該月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2)<text:s/><text:span text:style-name="T5">年平均值＝加總日看診人次</text:span>/<text:span text:style-name="T5">加總該年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55">
            <text:p>6.假日平均看診人次＝該月每家診所假日看診人次加總/該月各診所假日看診日數加總。</text:p>
          </table:table-cell>
          <table:table-cell table:number-columns-repeated="8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number-rows-repeated="1048534" table:style-name="ro14">
          <table:table-cell table:number-columns-repeated="16384"/>
        </table:table-row>
      </table:table>
      <table:table table:name="指標3__台北" table:style-name="ta2">
        <table:table-column table:style-name="co3" table:default-cell-style-name="ce3"/>
        <table:table-column table:style-name="co34" table:default-cell-style-name="ce3"/>
        <table:table-column table:style-name="co22" table:default-cell-style-name="ce3"/>
        <table:table-column table:style-name="co14" table:default-cell-style-name="ce3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35" table:default-cell-style-name="ce3"/>
        <table:table-column table:style-name="co36" table:default-cell-style-name="ce3"/>
        <table:table-column table:style-name="co2" table:default-cell-style-name="ce3"/>
        <table:table-column table:style-name="co43" table:default-cell-style-name="ce3"/>
        <table:table-column table:style-name="co38" table:default-cell-style-name="ce3"/>
        <table:table-column table:style-name="co2" table:default-cell-style-name="ce3"/>
        <table:table-column table:style-name="co39" table:default-cell-style-name="ce3"/>
        <table:table-column table:style-name="co10" table:default-cell-style-name="ce3"/>
        <table:table-column table:style-name="co2" table:default-cell-style-name="ce3"/>
        <table:table-column table:style-name="co44" table:default-cell-style-name="ce5"/>
        <table:table-column table:style-name="co21" table:default-cell-style-name="ce5"/>
        <table:table-column table:style-name="co41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42" table:default-cell-style-name="ce3"/>
        </table:table-column-group>
        <table:table-column table:style-name="co10" table:default-cell-style-name="ce3"/>
        <table:table-column table:style-name="co13" table:number-columns-repeated="16360" table:default-cell-style-name="ce3"/>
        <table:table-row table:style-name="ro1">
          <table:table-cell office:value-type="string" table:style-name="ce1">
            <text:p>指標3、臺北「牙醫基層」假日平均看診人次</text:p>
          </table:table-cell>
          <table:table-cell table:number-columns-repeated="4" table:style-name="ce3"/>
          <table:table-cell table:style-name="ce4"/>
          <table:table-cell table:number-columns-repeated="10" table:style-name="ce3"/>
          <table:table-cell table:style-name="ce5"/>
          <table:table-cell table:style-name="ce41"/>
          <table:table-cell table:number-columns-repeated="16366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121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看診人次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77">
            <text:p>每日平均看診人次分布</text:p>
          </table:table-cell>
          <table:covered-table-cell table:number-columns-repeated="6"/>
          <table:table-cell table:number-columns-repeated="16361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115">
            <text:p>平均值</text:p>
          </table:table-cell>
          <table:table-cell office:value-type="string" table:number-columns-spanned="1" table:number-rows-spanned="2" table:style-name="ce115">
            <text:p>(標準差)</text:p>
          </table:table-cell>
          <table:table-cell office:value-type="string" table:number-columns-spanned="1" table:number-rows-spanned="2" table:style-name="ce115">
            <text:p>去年同期</text:p>
            <text:p>增減值</text:p>
          </table:table-cell>
          <table:table-cell office:value-type="string" table:number-columns-spanned="1" table:number-rows-spanned="2" table:style-name="ce120">
            <text:p>最小值</text:p>
          </table:table-cell>
          <table:table-cell office:value-type="string" table:number-columns-spanned="1" table:number-rows-spanned="2" table:style-name="ce120">
            <text:p>最大值</text:p>
          </table:table-cell>
          <table:table-cell table:style-name="ce2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1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74">
            <text:p><text:span text:style-name="T2">值</text:span>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1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1" table:style-name="ce3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42"/>
            <table:table-cell office:value-type="float" office:value="2115" table:style-name="ce4">
              <text:p><text:s/>2,115<text:s/></text:p>
            </table:table-cell>
            <table:table-cell office:value-type="percentage" office:value="-7.8029642545771605E-2" table:style-name="ce16">
              <text:p>-7.8%</text:p>
            </table:table-cell>
            <table:table-cell table:style-name="ce17"/>
            <table:table-cell office:value-type="float" office:value="40759" table:style-name="ce4">
              <text:p><text:s/>40,759<text:s/></text:p>
            </table:table-cell>
            <table:table-cell office:value-type="percentage" office:value="-5.0570696482646102E-2" table:style-name="ce16">
              <text:p>-5.1%</text:p>
            </table:table-cell>
            <table:table-cell table:style-name="ce48"/>
            <table:table-cell office:value-type="float" office:value="664308" table:style-name="ce4">
              <text:p><text:s/>664,308<text:s/></text:p>
            </table:table-cell>
            <table:table-cell office:value-type="percentage" office:value="-2.2022268121372E-2" table:style-name="ce16">
              <text:p>-2.2%</text:p>
            </table:table-cell>
            <table:table-cell table:style-name="ce43"/>
            <table:table-cell office:value-type="float" office:value="15.814706806481899" table:style-name="ce44">
              <text:p><text:s/>15.81<text:s/></text:p>
            </table:table-cell>
            <table:table-cell office:value-type="float" office:value="2.1906703420431199" table:style-name="ce45">
              <text:p>(2.19)</text:p>
            </table:table-cell>
            <table:table-cell office:value-type="float" office:value="0.29325212110562898" table:style-name="ce46">
              <text:p>0.29</text:p>
            </table:table-cell>
            <table:table-cell office:value-type="float" office:value="5.2696629213483099" table:style-name="ce47">
              <text:p><text:s/>5.27<text:s/></text:p>
            </table:table-cell>
            <table:table-cell office:value-type="float" office:value="18.037366548042701" table:style-name="ce47">
              <text:p><text:s/>18.04<text:s/></text:p>
            </table:table-cell>
            <table:table-cell table:style-name="ce3"/>
            <table:table-cell office:value-type="float" office:value="15.055811044815" table:style-name="ce47">
              <text:p><text:s/>15.06<text:s/></text:p>
            </table:table-cell>
            <table:table-cell table:style-name="ce49"/>
            <table:table-cell table:number-columns-repeated="16360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42"/>
            <table:table-cell office:value-type="float" office:value="1945" table:style-name="ce4">
              <text:p><text:s/>1,945<text:s/></text:p>
            </table:table-cell>
            <table:table-cell office:value-type="percentage" office:value="1.5447991761070601E-3" table:style-name="ce16">
              <text:p>0.2%</text:p>
            </table:table-cell>
            <table:table-cell table:style-name="ce17"/>
            <table:table-cell office:value-type="float" office:value="7849" table:style-name="ce4">
              <text:p><text:s/>7,849<text:s/></text:p>
            </table:table-cell>
            <table:table-cell office:value-type="percentage" office:value="0.278963663027538" table:style-name="ce16">
              <text:p>27.9%</text:p>
            </table:table-cell>
            <table:table-cell table:style-name="ce48"/>
            <table:table-cell office:value-type="float" office:value="123065" table:style-name="ce4">
              <text:p><text:s/>123,065<text:s/></text:p>
            </table:table-cell>
            <table:table-cell office:value-type="percentage" office:value="0.27049264948794199" table:style-name="ce16">
              <text:p>27.0%</text:p>
            </table:table-cell>
            <table:table-cell table:style-name="ce43"/>
            <table:table-cell office:value-type="float" office:value="15.673079783744001" table:style-name="ce44">
              <text:p><text:s/>15.67<text:s/></text:p>
            </table:table-cell>
            <table:table-cell office:value-type="float" office:value="0.30296212455461402" table:style-name="ce45">
              <text:p>(0.30)</text:p>
            </table:table-cell>
            <table:table-cell office:value-type="float" office:value="-0.16291407672371999" table:style-name="ce46">
              <text:p>-0.16</text:p>
            </table:table-cell>
            <table:table-cell office:value-type="float" office:value="15.221256684491999" table:style-name="ce47">
              <text:p><text:s/>15.22<text:s/></text:p>
            </table:table-cell>
            <table:table-cell office:value-type="float" office:value="15.9879134860051" table:style-name="ce47">
              <text:p><text:s/>15.99<text:s/></text:p>
            </table:table-cell>
            <table:table-cell table:style-name="ce3"/>
            <table:table-cell office:value-type="float" office:value="15.3609140446537" table:style-name="ce47">
              <text:p><text:s/>15.36<text:s/></text:p>
            </table:table-cell>
            <table:table-cell table:style-name="ce49"/>
            <table:table-cell table:number-columns-repeated="16360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868" table:style-name="ce4">
                    <text:p><text:s/>1,868<text:s/></text:p>
                  </table:table-cell>
                  <table:table-cell office:value-type="percentage" office:value="-5.8942065491183901E-2" table:style-name="ce16">
                    <text:p>-5.9%</text:p>
                  </table:table-cell>
                  <table:table-cell table:style-name="ce17"/>
                  <table:table-cell office:value-type="float" office:value="3684" table:style-name="ce4">
                    <text:p><text:s/>3,684<text:s/></text:p>
                  </table:table-cell>
                  <table:table-cell office:value-type="percentage" office:value="-0.278213166144201" table:style-name="ce16">
                    <text:p>-27.8%</text:p>
                  </table:table-cell>
                  <table:table-cell table:style-name="ce48"/>
                  <table:table-cell office:value-type="float" office:value="62297" table:style-name="ce4">
                    <text:p><text:s/>62,297<text:s/></text:p>
                  </table:table-cell>
                  <table:table-cell office:value-type="percentage" office:value="-0.26073645112674898" table:style-name="ce16">
                    <text:p>-26.1%</text:p>
                  </table:table-cell>
                  <table:table-cell table:style-name="ce43"/>
                  <table:table-cell office:value-type="float" office:value="16.142422161773101" table:style-name="ce44">
                    <text:p><text:s/>16.14<text:s/></text:p>
                  </table:table-cell>
                  <table:table-cell office:value-type="float" office:value="1.8743782865135601" table:style-name="ce45">
                    <text:p>(1.87)</text:p>
                  </table:table-cell>
                  <table:table-cell office:value-type="float" office:value="1.1680460863369" table:style-name="ce46">
                    <text:p>1.17</text:p>
                  </table:table-cell>
                  <table:table-cell office:value-type="float" office:value="13.3802816901408" table:style-name="ce47">
                    <text:p><text:s/>13.38<text:s/></text:p>
                  </table:table-cell>
                  <table:table-cell office:value-type="float" office:value="17.531412103746401" table:style-name="ce47">
                    <text:p><text:s/>17.53<text:s/></text:p>
                  </table:table-cell>
                  <table:table-cell table:style-name="ce3"/>
                  <table:table-cell office:value-type="float" office:value="14.5251447931731" table:style-name="ce47">
                    <text:p><text:s/>14.53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927" table:style-name="ce4">
                    <text:p><text:s/>1,927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6224" table:style-name="ce4">
                    <text:p><text:s/>6,224<text:s/></text:p>
                  </table:table-cell>
                  <table:table-cell office:value-type="percentage" office:value="-0.15077091008323101" table:style-name="ce16">
                    <text:p>-15.1%</text:p>
                  </table:table-cell>
                  <table:table-cell table:style-name="ce48"/>
                  <table:table-cell office:value-type="float" office:value="106936" table:style-name="ce4">
                    <text:p><text:s/>106,936<text:s/></text:p>
                  </table:table-cell>
                  <table:table-cell office:value-type="percentage" office:value="-8.1132172747426498E-2" table:style-name="ce16">
                    <text:p>-8.1%</text:p>
                  </table:table-cell>
                  <table:table-cell table:style-name="ce43"/>
                  <table:table-cell office:value-type="float" office:value="17.143458617862599" table:style-name="ce44">
                    <text:p><text:s/>17.14<text:s/></text:p>
                  </table:table-cell>
                  <table:table-cell office:value-type="float" office:value="0.65571141988116999" table:style-name="ce45">
                    <text:p>(0.66)</text:p>
                  </table:table-cell>
                  <table:table-cell office:value-type="float" office:value="1.29625504967953" table:style-name="ce46">
                    <text:p>1.30</text:p>
                  </table:table-cell>
                  <table:table-cell office:value-type="float" office:value="16.530846484935399" table:style-name="ce47">
                    <text:p><text:s/>16.53<text:s/></text:p>
                  </table:table-cell>
                  <table:table-cell office:value-type="float" office:value="18.037366548042701" table:style-name="ce47">
                    <text:p><text:s/>18.04<text:s/></text:p>
                  </table:table-cell>
                  <table:table-cell table:style-name="ce3"/>
                  <table:table-cell office:value-type="float" office:value="15.3717874611376" table:style-name="ce47">
                    <text:p><text:s/>15.3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928" table:style-name="ce4">
                    <text:p><text:s/>1,928<text:s/></text:p>
                  </table:table-cell>
                  <table:table-cell office:value-type="percentage" office:value="8.8958660387232803E-3" table:style-name="ce16">
                    <text:p>0.9%</text:p>
                  </table:table-cell>
                  <table:table-cell table:style-name="ce17"/>
                  <table:table-cell office:value-type="float" office:value="5267" table:style-name="ce4">
                    <text:p><text:s/>5,267<text:s/></text:p>
                  </table:table-cell>
                  <table:table-cell office:value-type="percentage" office:value="-2.0457504184489401E-2" table:style-name="ce16">
                    <text:p>-2.0%</text:p>
                  </table:table-cell>
                  <table:table-cell table:style-name="ce48"/>
                  <table:table-cell office:value-type="float" office:value="86534" table:style-name="ce4">
                    <text:p><text:s/>86,534<text:s/></text:p>
                  </table:table-cell>
                  <table:table-cell office:value-type="percentage" office:value="6.7477953323871196E-3" table:style-name="ce16">
                    <text:p>0.7%</text:p>
                  </table:table-cell>
                  <table:table-cell table:style-name="ce43"/>
                  <table:table-cell office:value-type="float" office:value="16.019530501663901" table:style-name="ce44">
                    <text:p><text:s/>16.02<text:s/></text:p>
                  </table:table-cell>
                  <table:table-cell office:value-type="float" office:value="1.2483856830295501" table:style-name="ce45">
                    <text:p>(1.25)</text:p>
                  </table:table-cell>
                  <table:table-cell office:value-type="float" office:value="0.45424081745675898" table:style-name="ce46">
                    <text:p>0.45</text:p>
                  </table:table-cell>
                  <table:table-cell office:value-type="float" office:value="14.3082901554404" table:style-name="ce47">
                    <text:p><text:s/>14.31<text:s/></text:p>
                  </table:table-cell>
                  <table:table-cell office:value-type="float" office:value="17.031974921630098" table:style-name="ce47">
                    <text:p><text:s/>17.03<text:s/></text:p>
                  </table:table-cell>
                  <table:table-cell table:style-name="ce3"/>
                  <table:table-cell office:value-type="float" office:value="15.0983309936809" table:style-name="ce47">
                    <text:p><text:s/>15.10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1938" table:style-name="ce4">
                    <text:p><text:s/>1,938<text:s/></text:p>
                  </table:table-cell>
                  <table:table-cell office:value-type="percentage" office:value="-3.08641975308643E-3" table:style-name="ce16">
                    <text:p>-0.3%</text:p>
                  </table:table-cell>
                  <table:table-cell table:style-name="ce17"/>
                  <table:table-cell office:value-type="float" office:value="7352" table:style-name="ce4">
                    <text:p><text:s/>7,352<text:s/></text:p>
                  </table:table-cell>
                  <table:table-cell office:value-type="percentage" office:value="0.12107349801768801" table:style-name="ce16">
                    <text:p>12.1%</text:p>
                  </table:table-cell>
                  <table:table-cell table:style-name="ce48"/>
                  <table:table-cell office:value-type="float" office:value="116823" table:style-name="ce4">
                    <text:p><text:s/>116,823<text:s/></text:p>
                  </table:table-cell>
                  <table:table-cell office:value-type="percentage" office:value="0.16121625382688601" table:style-name="ce16">
                    <text:p>16.1%</text:p>
                  </table:table-cell>
                  <table:table-cell table:style-name="ce43"/>
                  <table:table-cell office:value-type="float" office:value="15.908506326136701" table:style-name="ce44">
                    <text:p><text:s/>15.91<text:s/></text:p>
                  </table:table-cell>
                  <table:table-cell office:value-type="float" office:value="0.29673563840101702" table:style-name="ce45">
                    <text:p>(0.30)</text:p>
                  </table:table-cell>
                  <table:table-cell office:value-type="float" office:value="0.85534262571522901" table:style-name="ce46">
                    <text:p>0.86</text:p>
                  </table:table-cell>
                  <table:table-cell office:value-type="float" office:value="15.542763157894701" table:style-name="ce47">
                    <text:p><text:s/>15.54<text:s/></text:p>
                  </table:table-cell>
                  <table:table-cell office:value-type="float" office:value="16.215992647058801" table:style-name="ce47">
                    <text:p><text:s/>16.22<text:s/></text:p>
                  </table:table-cell>
                  <table:table-cell table:style-name="ce3"/>
                  <table:table-cell office:value-type="float" office:value="14.6015687894088" table:style-name="ce47">
                    <text:p><text:s/>14.60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904" table:style-name="ce4">
                    <text:p><text:s/>1,904<text:s/></text:p>
                  </table:table-cell>
                  <table:table-cell office:value-type="percentage" office:value="-8.8495575221239093E-3" table:style-name="ce16">
                    <text:p>-0.9%</text:p>
                  </table:table-cell>
                  <table:table-cell table:style-name="ce17"/>
                  <table:table-cell office:value-type="float" office:value="5580" table:style-name="ce4">
                    <text:p><text:s/>5,580<text:s/></text:p>
                  </table:table-cell>
                  <table:table-cell office:value-type="percentage" office:value="-0.110756972111554" table:style-name="ce16">
                    <text:p>-11.1%</text:p>
                  </table:table-cell>
                  <table:table-cell table:style-name="ce48"/>
                  <table:table-cell office:value-type="float" office:value="89329" table:style-name="ce4">
                    <text:p><text:s/>89,329<text:s/></text:p>
                  </table:table-cell>
                  <table:table-cell office:value-type="percentage" office:value="-9.5484968458570907E-2" table:style-name="ce16">
                    <text:p>-9.5%</text:p>
                  </table:table-cell>
                  <table:table-cell table:style-name="ce43"/>
                  <table:table-cell office:value-type="float" office:value="15.9684458698423" table:style-name="ce44">
                    <text:p><text:s/>15.97<text:s/></text:p>
                  </table:table-cell>
                  <table:table-cell office:value-type="float" office:value="0.199846877133801" table:style-name="ce45">
                    <text:p>(0.20)</text:p>
                  </table:table-cell>
                  <table:table-cell office:value-type="float" office:value="0.22993101026196799" table:style-name="ce46">
                    <text:p>0.23</text:p>
                  </table:table-cell>
                  <table:table-cell office:value-type="float" office:value="15.679455445544599" table:style-name="ce47">
                    <text:p><text:s/>15.68<text:s/></text:p>
                  </table:table-cell>
                  <table:table-cell office:value-type="float" office:value="16.114928169893801" table:style-name="ce47">
                    <text:p><text:s/>16.11<text:s/></text:p>
                  </table:table-cell>
                  <table:table-cell table:style-name="ce3"/>
                  <table:table-cell office:value-type="float" office:value="15.266359413792999" table:style-name="ce47">
                    <text:p><text:s/>15.2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08"/>
                  <table:table-cell office:value-type="float" office:value="1876" table:style-name="ce61">
                    <text:p><text:s/>1,876<text:s/></text:p>
                  </table:table-cell>
                  <table:table-cell office:value-type="percentage" office:value="-2.0876826722338301E-2" table:style-name="ce62">
                    <text:p>-2.1%</text:p>
                  </table:table-cell>
                  <table:table-cell table:style-name="ce63"/>
                  <table:table-cell office:value-type="float" office:value="4803" table:style-name="ce61">
                    <text:p><text:s/>4,803<text:s/></text:p>
                  </table:table-cell>
                  <table:table-cell office:value-type="percentage" office:value="-0.219024390243902" table:style-name="ce62">
                    <text:p>-21.9%</text:p>
                  </table:table-cell>
                  <table:table-cell table:style-name="ce109"/>
                  <table:table-cell office:value-type="float" office:value="79324" table:style-name="ce61">
                    <text:p><text:s/>79,324<text:s/></text:p>
                  </table:table-cell>
                  <table:table-cell office:value-type="percentage" office:value="-0.177469695869928" table:style-name="ce62">
                    <text:p>-17.7%</text:p>
                  </table:table-cell>
                  <table:table-cell table:style-name="ce110"/>
                  <table:table-cell office:value-type="float" office:value="13.8594612601219" table:style-name="ce101">
                    <text:p><text:s/>13.86<text:s/></text:p>
                  </table:table-cell>
                  <table:table-cell office:value-type="float" office:value="5.7340283795629796" table:style-name="ce102">
                    <text:p>(5.73)</text:p>
                  </table:table-cell>
                  <table:table-cell office:value-type="float" office:value="-1.8118153147534599" table:style-name="ce103">
                    <text:p>-1.81</text:p>
                  </table:table-cell>
                  <table:table-cell office:value-type="float" office:value="5.2696629213483099" table:style-name="ce104">
                    <text:p><text:s/>5.27<text:s/></text:p>
                  </table:table-cell>
                  <table:table-cell office:value-type="float" office:value="17.096333126165302" table:style-name="ce104">
                    <text:p><text:s/>17.10<text:s/></text:p>
                  </table:table-cell>
                  <table:table-cell table:style-name="ce18"/>
                  <table:table-cell office:value-type="float" office:value="15.2011382776291" table:style-name="ce104">
                    <text:p><text:s/>15.20<text:s/></text:p>
                  </table:table-cell>
                  <table:table-cell table:style-name="ce107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4.8516069291533" table:style-name="ce47">
                    <text:p><text:s/>14.85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2398875634983" table:style-name="ce47">
                    <text:p><text:s/>15.24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1671275076874" table:style-name="ce47">
                    <text:p><text:s/>15.17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393964359526301" table:style-name="ce47">
                    <text:p><text:s/>15.39<text:s/></text:p>
                  </table:table-cell>
                  <table:table-cell table:style-name="ce49"/>
                  <table:table-cell table:number-columns-repeated="16360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5.242880823233801" table:style-name="ce47">
            <text:p><text:s/>15.24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style-name="ce49"/>
          <table:table-cell table:number-columns-repeated="16360" table:style-name="ce19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42"/>
            <table:table-cell office:value-type="float" office:value="373" table:style-name="ce4">
              <text:p><text:s/>373<text:s/></text:p>
            </table:table-cell>
            <table:table-cell office:value-type="percentage" office:value="-0.14252873563218399" table:style-name="ce16">
              <text:p>-14.3%</text:p>
            </table:table-cell>
            <table:table-cell table:style-name="ce17"/>
            <table:table-cell office:value-type="float" office:value="3165" table:style-name="ce4">
              <text:p><text:s/>3,165<text:s/></text:p>
            </table:table-cell>
            <table:table-cell office:value-type="percentage" office:value="7.9467939972714993E-2" table:style-name="ce16">
              <text:p>7.9%</text:p>
            </table:table-cell>
            <table:table-cell table:style-name="ce48"/>
            <table:table-cell office:value-type="float" office:value="46200" table:style-name="ce4">
              <text:p><text:s/>46,200<text:s/></text:p>
            </table:table-cell>
            <table:table-cell office:value-type="percentage" office:value="0.135972461273666" table:style-name="ce16">
              <text:p>13.6%</text:p>
            </table:table-cell>
            <table:table-cell table:style-name="ce43"/>
            <table:table-cell office:value-type="float" office:value="14.553476086080501" table:style-name="ce44">
              <text:p><text:s/>14.55<text:s/></text:p>
            </table:table-cell>
            <table:table-cell office:value-type="float" office:value="1.1339952306544501" table:style-name="ce45">
              <text:p>(1.13)</text:p>
            </table:table-cell>
            <table:table-cell office:value-type="float" office:value="0.71225401678808498" table:style-name="ce46">
              <text:p>0.71</text:p>
            </table:table-cell>
            <table:table-cell office:value-type="float" office:value="10.9583333333333" table:style-name="ce47">
              <text:p><text:s/>10.96<text:s/></text:p>
            </table:table-cell>
            <table:table-cell office:value-type="float" office:value="16.366972477064198" table:style-name="ce47">
              <text:p><text:s/>16.37<text:s/></text:p>
            </table:table-cell>
            <table:table-cell table:style-name="ce3"/>
            <table:table-cell office:value-type="float" office:value="13.4259854072136" table:style-name="ce47">
              <text:p><text:s/>13.43<text:s/></text:p>
            </table:table-cell>
            <table:table-cell table:style-name="ce49"/>
            <table:table-cell table:number-columns-repeated="16360" table:style-name="ce19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42"/>
            <table:table-cell office:value-type="float" office:value="152" table:style-name="ce4">
              <text:p><text:s/>152<text:s/></text:p>
            </table:table-cell>
            <table:table-cell office:value-type="percentage" office:value="-0.16022099447513799" table:style-name="ce16">
              <text:p>-16.0%</text:p>
            </table:table-cell>
            <table:table-cell table:style-name="ce17"/>
            <table:table-cell office:value-type="float" office:value="421" table:style-name="ce4">
              <text:p><text:s/>421<text:s/></text:p>
            </table:table-cell>
            <table:table-cell office:value-type="percentage" office:value="3.1862745098039297E-2" table:style-name="ce16">
              <text:p>3.2%</text:p>
            </table:table-cell>
            <table:table-cell table:style-name="ce48"/>
            <table:table-cell office:value-type="float" office:value="6154" table:style-name="ce4">
              <text:p><text:s/>6,154<text:s/></text:p>
            </table:table-cell>
            <table:table-cell office:value-type="percentage" office:value="0.101091429593845" table:style-name="ce16">
              <text:p>10.1%</text:p>
            </table:table-cell>
            <table:table-cell table:style-name="ce43"/>
            <table:table-cell office:value-type="float" office:value="14.6254012058674" table:style-name="ce44">
              <text:p><text:s/>14.63<text:s/></text:p>
            </table:table-cell>
            <table:table-cell office:value-type="float" office:value="0.58895639302383296" table:style-name="ce45">
              <text:p>(0.59)</text:p>
            </table:table-cell>
            <table:table-cell office:value-type="float" office:value="0.915176652947984" table:style-name="ce46">
              <text:p>0.92</text:p>
            </table:table-cell>
            <table:table-cell office:value-type="float" office:value="14.156862745098" table:style-name="ce47">
              <text:p><text:s/>14.16<text:s/></text:p>
            </table:table-cell>
            <table:table-cell office:value-type="float" office:value="15.4509803921569" table:style-name="ce47">
              <text:p><text:s/>15.45<text:s/></text:p>
            </table:table-cell>
            <table:table-cell table:style-name="ce3"/>
            <table:table-cell office:value-type="float" office:value="13.2989178163318" table:style-name="ce47">
              <text:p><text:s/>13.30<text:s/></text:p>
            </table:table-cell>
            <table:table-cell table:style-name="ce49"/>
            <table:table-cell table:number-columns-repeated="16360" table:style-name="ce68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205" table:style-name="ce4">
                    <text:p><text:s/>205<text:s/></text:p>
                  </table:table-cell>
                  <table:table-cell office:value-type="percentage" office:value="0.21301775147929" table:style-name="ce16">
                    <text:p>21.3%</text:p>
                  </table:table-cell>
                  <table:table-cell table:style-name="ce17"/>
                  <table:table-cell office:value-type="float" office:value="410" table:style-name="ce4">
                    <text:p><text:s/>410<text:s/></text:p>
                  </table:table-cell>
                  <table:table-cell office:value-type="percentage" office:value="7.0496083550913899E-2" table:style-name="ce16">
                    <text:p>7.0%</text:p>
                  </table:table-cell>
                  <table:table-cell table:style-name="ce48"/>
                  <table:table-cell office:value-type="float" office:value="5684" table:style-name="ce4">
                    <text:p><text:s/>5,684<text:s/></text:p>
                  </table:table-cell>
                  <table:table-cell office:value-type="percentage" office:value="0.10519152245771" table:style-name="ce16">
                    <text:p>10.5%</text:p>
                  </table:table-cell>
                  <table:table-cell table:style-name="ce43"/>
                  <table:table-cell office:value-type="float" office:value="13.804419159808001" table:style-name="ce44">
                    <text:p><text:s/>13.80<text:s/></text:p>
                  </table:table-cell>
                  <table:table-cell office:value-type="float" office:value="1.7113783419389299" table:style-name="ce45">
                    <text:p>(1.71)</text:p>
                  </table:table-cell>
                  <table:table-cell office:value-type="float" office:value="0.58448668532456904" table:style-name="ce46">
                    <text:p>0.58</text:p>
                  </table:table-cell>
                  <table:table-cell office:value-type="float" office:value="12.831325301204799" table:style-name="ce47">
                    <text:p><text:s/>12.83<text:s/></text:p>
                  </table:table-cell>
                  <table:table-cell office:value-type="float" office:value="16.366972477064198" table:style-name="ce47">
                    <text:p><text:s/>16.37<text:s/></text:p>
                  </table:table-cell>
                  <table:table-cell table:style-name="ce3"/>
                  <table:table-cell office:value-type="float" office:value="12.823334500248899" table:style-name="ce47">
                    <text:p><text:s/>12.82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168" table:style-name="ce4">
                    <text:p><text:s/>168<text:s/></text:p>
                  </table:table-cell>
                  <table:table-cell office:value-type="percentage" office:value="0.05" table:style-name="ce16">
                    <text:p>5.0%</text:p>
                  </table:table-cell>
                  <table:table-cell table:style-name="ce17"/>
                  <table:table-cell office:value-type="float" office:value="514" table:style-name="ce4">
                    <text:p><text:s/>514<text:s/></text:p>
                  </table:table-cell>
                  <table:table-cell office:value-type="percentage" office:value="8.2105263157894695E-2" table:style-name="ce16">
                    <text:p>8.2%</text:p>
                  </table:table-cell>
                  <table:table-cell table:style-name="ce48"/>
                  <table:table-cell office:value-type="float" office:value="7598" table:style-name="ce4">
                    <text:p><text:s/>7,598<text:s/></text:p>
                  </table:table-cell>
                  <table:table-cell office:value-type="percentage" office:value="0.16515871798803899" table:style-name="ce16">
                    <text:p>16.5%</text:p>
                  </table:table-cell>
                  <table:table-cell table:style-name="ce43"/>
                  <table:table-cell office:value-type="float" office:value="14.7647249526722" table:style-name="ce44">
                    <text:p><text:s/>14.76<text:s/></text:p>
                  </table:table-cell>
                  <table:table-cell office:value-type="float" office:value="0.59175973848255603" table:style-name="ce45">
                    <text:p>(0.59)</text:p>
                  </table:table-cell>
                  <table:table-cell office:value-type="float" office:value="1.07519849159992" table:style-name="ce46">
                    <text:p>1.08</text:p>
                  </table:table-cell>
                  <table:table-cell office:value-type="float" office:value="13.84375" table:style-name="ce47">
                    <text:p><text:s/>13.84<text:s/></text:p>
                  </table:table-cell>
                  <table:table-cell office:value-type="float" office:value="15.4857142857143" table:style-name="ce47">
                    <text:p><text:s/>15.49<text:s/></text:p>
                  </table:table-cell>
                  <table:table-cell table:style-name="ce3"/>
                  <table:table-cell office:value-type="float" office:value="13.2788406672401" table:style-name="ce47">
                    <text:p><text:s/>13.28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78" table:style-name="ce4">
                    <text:p><text:s/>178<text:s/></text:p>
                  </table:table-cell>
                  <table:table-cell office:value-type="percentage" office:value="0.141025641025641" table:style-name="ce16">
                    <text:p>14.1%</text:p>
                  </table:table-cell>
                  <table:table-cell table:style-name="ce17"/>
                  <table:table-cell office:value-type="float" office:value="403" table:style-name="ce4">
                    <text:p><text:s/>403<text:s/></text:p>
                  </table:table-cell>
                  <table:table-cell office:value-type="percentage" office:value="2.0253164556962099E-2" table:style-name="ce16">
                    <text:p>2.0%</text:p>
                  </table:table-cell>
                  <table:table-cell table:style-name="ce48"/>
                  <table:table-cell office:value-type="float" office:value="5648" table:style-name="ce4">
                    <text:p><text:s/>5,648<text:s/></text:p>
                  </table:table-cell>
                  <table:table-cell office:value-type="percentage" office:value="2.7095835606473901E-2" table:style-name="ce16">
                    <text:p>2.7%</text:p>
                  </table:table-cell>
                  <table:table-cell table:style-name="ce43"/>
                  <table:table-cell office:value-type="float" office:value="13.7450716003629" table:style-name="ce44">
                    <text:p><text:s/>13.75<text:s/></text:p>
                  </table:table-cell>
                  <table:table-cell office:value-type="float" office:value="1.87323280921825" table:style-name="ce45">
                    <text:p>(1.87)</text:p>
                  </table:table-cell>
                  <table:table-cell office:value-type="float" office:value="-0.19525504066038299" table:style-name="ce46">
                    <text:p>-0.20</text:p>
                  </table:table-cell>
                  <table:table-cell office:value-type="float" office:value="10.9583333333333" table:style-name="ce47">
                    <text:p><text:s/>10.96<text:s/></text:p>
                  </table:table-cell>
                  <table:table-cell office:value-type="float" office:value="14.8706896551724" table:style-name="ce47">
                    <text:p><text:s/>14.87<text:s/></text:p>
                  </table:table-cell>
                  <table:table-cell table:style-name="ce3"/>
                  <table:table-cell office:value-type="float" office:value="13.522116841792499" table:style-name="ce47">
                    <text:p><text:s/>13.52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177" table:style-name="ce4">
                    <text:p><text:s/>177<text:s/></text:p>
                  </table:table-cell>
                  <table:table-cell office:value-type="percentage" office:value="0.14193548387096799" table:style-name="ce16">
                    <text:p>14.2%</text:p>
                  </table:table-cell>
                  <table:table-cell table:style-name="ce17"/>
                  <table:table-cell office:value-type="float" office:value="508" table:style-name="ce4">
                    <text:p><text:s/>508<text:s/></text:p>
                  </table:table-cell>
                  <table:table-cell office:value-type="percentage" office:value="0.29591836734693899" table:style-name="ce16">
                    <text:p>29.6%</text:p>
                  </table:table-cell>
                  <table:table-cell table:style-name="ce48"/>
                  <table:table-cell office:value-type="float" office:value="7895" table:style-name="ce4">
                    <text:p><text:s/>7,895<text:s/></text:p>
                  </table:table-cell>
                  <table:table-cell office:value-type="percentage" office:value="0.494698977659977" table:style-name="ce16">
                    <text:p>49.5%</text:p>
                  </table:table-cell>
                  <table:table-cell table:style-name="ce43"/>
                  <table:table-cell office:value-type="float" office:value="15.571452587312001" table:style-name="ce44">
                    <text:p><text:s/>15.57<text:s/></text:p>
                  </table:table-cell>
                  <table:table-cell office:value-type="float" office:value="0.62560747221384205" table:style-name="ce45">
                    <text:p>(0.63)</text:p>
                  </table:table-cell>
                  <table:table-cell office:value-type="float" office:value="2.09588433260171" table:style-name="ce46">
                    <text:p>2.10</text:p>
                  </table:table-cell>
                  <table:table-cell office:value-type="float" office:value="14.7196261682243" table:style-name="ce47">
                    <text:p><text:s/>14.72<text:s/></text:p>
                  </table:table-cell>
                  <table:table-cell office:value-type="float" office:value="16.081632653061199" table:style-name="ce47">
                    <text:p><text:s/>16.08<text:s/></text:p>
                  </table:table-cell>
                  <table:table-cell table:style-name="ce3"/>
                  <table:table-cell office:value-type="float" office:value="13.071301207069" table:style-name="ce47">
                    <text:p><text:s/>13.07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75" table:style-name="ce4">
                    <text:p><text:s/>175<text:s/></text:p>
                  </table:table-cell>
                  <table:table-cell office:value-type="percentage" office:value="6.0606060606060601E-2" table:style-name="ce16">
                    <text:p>6.1%</text:p>
                  </table:table-cell>
                  <table:table-cell table:style-name="ce17"/>
                  <table:table-cell office:value-type="float" office:value="439" table:style-name="ce4">
                    <text:p><text:s/>439<text:s/></text:p>
                  </table:table-cell>
                  <table:table-cell office:value-type="percentage" office:value="-7.7731092436974694E-2" table:style-name="ce16">
                    <text:p>-7.8%</text:p>
                  </table:table-cell>
                  <table:table-cell table:style-name="ce48"/>
                  <table:table-cell office:value-type="float" office:value="6107" table:style-name="ce4">
                    <text:p><text:s/>6,107<text:s/></text:p>
                  </table:table-cell>
                  <table:table-cell office:value-type="percentage" office:value="-0.104151386240282" table:style-name="ce16">
                    <text:p>-10.4%</text:p>
                  </table:table-cell>
                  <table:table-cell table:style-name="ce43"/>
                  <table:table-cell office:value-type="float" office:value="13.911997392293401" table:style-name="ce44">
                    <text:p><text:s/>13.91<text:s/></text:p>
                  </table:table-cell>
                  <table:table-cell office:value-type="float" office:value="0.34126605147324801" table:style-name="ce45">
                    <text:p>(0.34)</text:p>
                  </table:table-cell>
                  <table:table-cell office:value-type="float" office:value="-0.417253665268843" table:style-name="ce46">
                    <text:p>-0.42</text:p>
                  </table:table-cell>
                  <table:table-cell office:value-type="float" office:value="13.6725663716814" table:style-name="ce47">
                    <text:p><text:s/>13.67<text:s/></text:p>
                  </table:table-cell>
                  <table:table-cell office:value-type="float" office:value="14.4181818181818" table:style-name="ce47">
                    <text:p><text:s/>14.42<text:s/></text:p>
                  </table:table-cell>
                  <table:table-cell table:style-name="ce3"/>
                  <table:table-cell office:value-type="float" office:value="13.899373525835401" table:style-name="ce47">
                    <text:p><text:s/>13.90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08"/>
                  <table:table-cell office:value-type="float" office:value="184" table:style-name="ce61">
                    <text:p><text:s/>184<text:s/></text:p>
                  </table:table-cell>
                  <table:table-cell office:value-type="percentage" office:value="0.20261437908496699" table:style-name="ce62">
                    <text:p>20.3%</text:p>
                  </table:table-cell>
                  <table:table-cell table:style-name="ce63"/>
                  <table:table-cell office:value-type="float" office:value="470" table:style-name="ce61">
                    <text:p><text:s/>470<text:s/></text:p>
                  </table:table-cell>
                  <table:table-cell office:value-type="percentage" office:value="0.166253101736973" table:style-name="ce62">
                    <text:p>16.6%</text:p>
                  </table:table-cell>
                  <table:table-cell table:style-name="ce109"/>
                  <table:table-cell office:value-type="float" office:value="7114" table:style-name="ce61">
                    <text:p><text:s/>7,114<text:s/></text:p>
                  </table:table-cell>
                  <table:table-cell office:value-type="percentage" office:value="0.222546829352122" table:style-name="ce62">
                    <text:p>22.3%</text:p>
                  </table:table-cell>
                  <table:table-cell table:style-name="ce110"/>
                  <table:table-cell office:value-type="float" office:value="15.143959362291699" table:style-name="ce101">
                    <text:p><text:s/>15.14<text:s/></text:p>
                  </table:table-cell>
                  <table:table-cell office:value-type="float" office:value="0.31539583203163302" table:style-name="ce102">
                    <text:p>(0.32)</text:p>
                  </table:table-cell>
                  <table:table-cell office:value-type="float" office:value="0.70431766402825402" table:style-name="ce103">
                    <text:p>0.70</text:p>
                  </table:table-cell>
                  <table:table-cell office:value-type="float" office:value="14.7984496124031" table:style-name="ce104">
                    <text:p><text:s/>14.80<text:s/></text:p>
                  </table:table-cell>
                  <table:table-cell office:value-type="float" office:value="15.490909090909099" table:style-name="ce104">
                    <text:p><text:s/>15.49<text:s/></text:p>
                  </table:table-cell>
                  <table:table-cell table:style-name="ce18"/>
                  <table:table-cell office:value-type="float" office:value="14.006452447315599" table:style-name="ce104">
                    <text:p><text:s/>14.01<text:s/></text:p>
                  </table:table-cell>
                  <table:table-cell table:style-name="ce107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5262155370463" table:style-name="ce47">
                    <text:p><text:s/>13.53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339934717562601" table:style-name="ce47">
                    <text:p><text:s/>13.34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302309703316601" table:style-name="ce47">
                    <text:p><text:s/>13.30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2.4431381763413" table:style-name="ce47">
                    <text:p><text:s/>12.44<text:s/></text:p>
                  </table:table-cell>
                  <table:table-cell table:style-name="ce49"/>
                  <table:table-cell table:number-columns-repeated="16360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3.414529474066899" table:style-name="ce47">
            <text:p><text:s/>13.41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5" table:style-name="ce21"/>
          <table:table-cell table:style-name="ce50"/>
          <table:table-cell table:number-columns-repeated="8" table:style-name="ce21"/>
          <table:table-cell table:style-name="ce51"/>
          <table:table-cell table:style-name="ce28"/>
          <table:table-cell table:style-name="ce52"/>
          <table:table-cell table:number-columns-repeated="5" table:style-name="ce21"/>
          <table:table-cell table:number-columns-repeated="16361" table:style-name="ce2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4.診所看診日數：各診所看診日數之加總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5.日看診人次：以案件數計，慢連箋領藥案件不計件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1)<text:s/><text:span text:style-name="T5">月平均值＝加總日看診人次</text:span>/<text:span text:style-name="T5">加總該月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2)<text:s/><text:span text:style-name="T5">年平均值＝加總日看診人次</text:span>/<text:span text:style-name="T5">加總該年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55">
            <text:p>6.假日平均看診人次＝該月每家診所假日看診人次加總/該月各診所假日看診日數加總。</text:p>
          </table:table-cell>
          <table:table-cell table:number-columns-repeated="8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number-rows-repeated="1048534" table:style-name="ro14">
          <table:table-cell table:number-columns-repeated="16384"/>
        </table:table-row>
      </table:table>
      <table:table table:name="指標3__北區" table:style-name="ta4">
        <table:table-column table:style-name="co3" table:default-cell-style-name="ce3"/>
        <table:table-column table:style-name="co34" table:default-cell-style-name="ce3"/>
        <table:table-column table:style-name="co22" table:default-cell-style-name="ce3"/>
        <table:table-column table:style-name="co14" table:default-cell-style-name="ce3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35" table:default-cell-style-name="ce3"/>
        <table:table-column table:style-name="co36" table:default-cell-style-name="ce3"/>
        <table:table-column table:style-name="co2" table:default-cell-style-name="ce3"/>
        <table:table-column table:style-name="co43" table:default-cell-style-name="ce3"/>
        <table:table-column table:style-name="co38" table:default-cell-style-name="ce3"/>
        <table:table-column table:style-name="co2" table:default-cell-style-name="ce3"/>
        <table:table-column table:style-name="co39" table:default-cell-style-name="ce3"/>
        <table:table-column table:style-name="co10" table:default-cell-style-name="ce3"/>
        <table:table-column table:style-name="co2" table:default-cell-style-name="ce3"/>
        <table:table-column table:style-name="co44" table:default-cell-style-name="ce5"/>
        <table:table-column table:style-name="co21" table:default-cell-style-name="ce5"/>
        <table:table-column table:style-name="co41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42" table:default-cell-style-name="ce3"/>
        </table:table-column-group>
        <table:table-column table:style-name="co10" table:default-cell-style-name="ce3"/>
        <table:table-column table:style-name="co13" table:number-columns-repeated="16360" table:default-cell-style-name="ce3"/>
        <table:table-row table:style-name="ro1">
          <table:table-cell office:value-type="string" table:style-name="ce1">
            <text:p>指標3、北區「牙醫基層」假日平均看診人次</text:p>
          </table:table-cell>
          <table:table-cell table:number-columns-repeated="4" table:style-name="ce3"/>
          <table:table-cell table:style-name="ce4"/>
          <table:table-cell table:number-columns-repeated="10" table:style-name="ce3"/>
          <table:table-cell table:style-name="ce5"/>
          <table:table-cell table:style-name="ce41"/>
          <table:table-cell table:number-columns-repeated="16366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121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看診人次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77">
            <text:p>每日平均看診人次分布</text:p>
          </table:table-cell>
          <table:covered-table-cell table:number-columns-repeated="6"/>
          <table:table-cell table:number-columns-repeated="16361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115">
            <text:p>平均值</text:p>
          </table:table-cell>
          <table:table-cell office:value-type="string" table:number-columns-spanned="1" table:number-rows-spanned="2" table:style-name="ce115">
            <text:p>(標準差)</text:p>
          </table:table-cell>
          <table:table-cell office:value-type="string" table:number-columns-spanned="1" table:number-rows-spanned="2" table:style-name="ce115">
            <text:p>去年同期</text:p>
            <text:p>增減值</text:p>
          </table:table-cell>
          <table:table-cell office:value-type="string" table:number-columns-spanned="1" table:number-rows-spanned="2" table:style-name="ce120">
            <text:p>最小值</text:p>
          </table:table-cell>
          <table:table-cell office:value-type="string" table:number-columns-spanned="1" table:number-rows-spanned="2" table:style-name="ce120">
            <text:p>最大值</text:p>
          </table:table-cell>
          <table:table-cell table:style-name="ce2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1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74">
            <text:p><text:span text:style-name="T2">值</text:span>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1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1" table:style-name="ce3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42"/>
            <table:table-cell office:value-type="float" office:value="790" table:style-name="ce4">
              <text:p><text:s/>790<text:s/></text:p>
            </table:table-cell>
            <table:table-cell office:value-type="percentage" office:value="-4.0097205346293997E-2" table:style-name="ce16">
              <text:p>-4.0%</text:p>
            </table:table-cell>
            <table:table-cell table:style-name="ce17"/>
            <table:table-cell office:value-type="float" office:value="15530" table:style-name="ce4">
              <text:p><text:s/>15,530<text:s/></text:p>
            </table:table-cell>
            <table:table-cell office:value-type="percentage" office:value="-4.90478231584104E-2" table:style-name="ce16">
              <text:p>-4.9%</text:p>
            </table:table-cell>
            <table:table-cell table:style-name="ce48"/>
            <table:table-cell office:value-type="float" office:value="309003" table:style-name="ce4">
              <text:p><text:s/>309,003<text:s/></text:p>
            </table:table-cell>
            <table:table-cell office:value-type="percentage" office:value="3.5595163474686502E-3" table:style-name="ce16">
              <text:p>0.4%</text:p>
            </table:table-cell>
            <table:table-cell table:style-name="ce43"/>
            <table:table-cell office:value-type="float" office:value="19.396775405006" table:style-name="ce44">
              <text:p><text:s/>19.40<text:s/></text:p>
            </table:table-cell>
            <table:table-cell office:value-type="float" office:value="2.6619026588005998" table:style-name="ce45">
              <text:p>(2.66)</text:p>
            </table:table-cell>
            <table:table-cell office:value-type="float" office:value="0.97300744386222604" table:style-name="ce46">
              <text:p>0.97</text:p>
            </table:table-cell>
            <table:table-cell office:value-type="float" office:value="6.12345679012346" table:style-name="ce47">
              <text:p><text:s/>6.12<text:s/></text:p>
            </table:table-cell>
            <table:table-cell office:value-type="float" office:value="21.288998357963901" table:style-name="ce47">
              <text:p><text:s/>21.29<text:s/></text:p>
            </table:table-cell>
            <table:table-cell table:style-name="ce3"/>
            <table:table-cell office:value-type="float" office:value="17.871054922309401" table:style-name="ce47">
              <text:p><text:s/>17.87<text:s/></text:p>
            </table:table-cell>
            <table:table-cell table:style-name="ce49"/>
            <table:table-cell table:number-columns-repeated="16360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42"/>
            <table:table-cell office:value-type="float" office:value="726" table:style-name="ce4">
              <text:p><text:s/>726<text:s/></text:p>
            </table:table-cell>
            <table:table-cell office:value-type="percentage" office:value="1.25523012552302E-2" table:style-name="ce16">
              <text:p>1.3%</text:p>
            </table:table-cell>
            <table:table-cell table:style-name="ce17"/>
            <table:table-cell office:value-type="float" office:value="2970" table:style-name="ce4">
              <text:p><text:s/>2,970<text:s/></text:p>
            </table:table-cell>
            <table:table-cell office:value-type="percentage" office:value="0.27522541863460698" table:style-name="ce16">
              <text:p>27.5%</text:p>
            </table:table-cell>
            <table:table-cell table:style-name="ce48"/>
            <table:table-cell office:value-type="float" office:value="57520" table:style-name="ce4">
              <text:p><text:s/>57,520<text:s/></text:p>
            </table:table-cell>
            <table:table-cell office:value-type="percentage" office:value="0.26866494629347798" table:style-name="ce16">
              <text:p>26.9%</text:p>
            </table:table-cell>
            <table:table-cell table:style-name="ce43"/>
            <table:table-cell office:value-type="float" office:value="19.364803697910801" table:style-name="ce44">
              <text:p><text:s/>19.36<text:s/></text:p>
            </table:table-cell>
            <table:table-cell office:value-type="float" office:value="0.14075114207955899" table:style-name="ce45">
              <text:p>(0.14)</text:p>
            </table:table-cell>
            <table:table-cell office:value-type="float" office:value="-0.15832173385071999" table:style-name="ce46">
              <text:p>-0.16</text:p>
            </table:table-cell>
            <table:table-cell office:value-type="float" office:value="19.123239436619698" table:style-name="ce47">
              <text:p><text:s/>19.12<text:s/></text:p>
            </table:table-cell>
            <table:table-cell office:value-type="float" office:value="19.4746621621622" table:style-name="ce47">
              <text:p><text:s/>19.47<text:s/></text:p>
            </table:table-cell>
            <table:table-cell table:style-name="ce3"/>
            <table:table-cell office:value-type="float" office:value="18.937431668808699" table:style-name="ce47">
              <text:p><text:s/>18.94<text:s/></text:p>
            </table:table-cell>
            <table:table-cell table:style-name="ce49"/>
            <table:table-cell table:number-columns-repeated="16360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02" table:style-name="ce4">
                    <text:p><text:s/>702<text:s/></text:p>
                  </table:table-cell>
                  <table:table-cell office:value-type="percentage" office:value="-4.0983606557377102E-2" table:style-name="ce16">
                    <text:p>-4.1%</text:p>
                  </table:table-cell>
                  <table:table-cell table:style-name="ce17"/>
                  <table:table-cell office:value-type="float" office:value="1424" table:style-name="ce4">
                    <text:p><text:s/>1,424<text:s/></text:p>
                  </table:table-cell>
                  <table:table-cell office:value-type="percentage" office:value="-0.26025974025974002" table:style-name="ce16">
                    <text:p>-26.0%</text:p>
                  </table:table-cell>
                  <table:table-cell table:style-name="ce48"/>
                  <table:table-cell office:value-type="float" office:value="29147" table:style-name="ce4">
                    <text:p><text:s/>29,147<text:s/></text:p>
                  </table:table-cell>
                  <table:table-cell office:value-type="percentage" office:value="-0.21211547818565199" table:style-name="ce16">
                    <text:p>-21.2%</text:p>
                  </table:table-cell>
                  <table:table-cell table:style-name="ce43"/>
                  <table:table-cell office:value-type="float" office:value="20.016464329223101" table:style-name="ce44">
                    <text:p><text:s/>20.02<text:s/></text:p>
                  </table:table-cell>
                  <table:table-cell office:value-type="float" office:value="1.4297460490996501" table:style-name="ce45">
                    <text:p>(1.43)</text:p>
                  </table:table-cell>
                  <table:table-cell office:value-type="float" office:value="3.1663293577713301" table:style-name="ce46">
                    <text:p>3.17</text:p>
                  </table:table-cell>
                  <table:table-cell office:value-type="float" office:value="17.8740157480315" table:style-name="ce47">
                    <text:p><text:s/>17.87<text:s/></text:p>
                  </table:table-cell>
                  <table:table-cell office:value-type="float" office:value="20.8205128205128" table:style-name="ce47">
                    <text:p><text:s/>20.82<text:s/></text:p>
                  </table:table-cell>
                  <table:table-cell table:style-name="ce3"/>
                  <table:table-cell office:value-type="float" office:value="16.344630922308198" table:style-name="ce47">
                    <text:p><text:s/>16.34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22" table:style-name="ce4">
                    <text:p><text:s/>722<text:s/></text:p>
                  </table:table-cell>
                  <table:table-cell office:value-type="percentage" office:value="-5.5096418732781798E-3" table:style-name="ce16">
                    <text:p>-0.6%</text:p>
                  </table:table-cell>
                  <table:table-cell table:style-name="ce17"/>
                  <table:table-cell office:value-type="float" office:value="2369" table:style-name="ce4">
                    <text:p><text:s/>2,369<text:s/></text:p>
                  </table:table-cell>
                  <table:table-cell office:value-type="percentage" office:value="-0.161712668082095" table:style-name="ce16">
                    <text:p>-16.2%</text:p>
                  </table:table-cell>
                  <table:table-cell table:style-name="ce48"/>
                  <table:table-cell office:value-type="float" office:value="49147" table:style-name="ce4">
                    <text:p><text:s/>49,147<text:s/></text:p>
                  </table:table-cell>
                  <table:table-cell office:value-type="percentage" office:value="-7.6080009023573994E-2" table:style-name="ce16">
                    <text:p>-7.6%</text:p>
                  </table:table-cell>
                  <table:table-cell table:style-name="ce43"/>
                  <table:table-cell office:value-type="float" office:value="20.738915935457602" table:style-name="ce44">
                    <text:p><text:s/>20.74<text:s/></text:p>
                  </table:table-cell>
                  <table:table-cell office:value-type="float" office:value="0.47235778884499302" table:style-name="ce45">
                    <text:p>(0.47)</text:p>
                  </table:table-cell>
                  <table:table-cell office:value-type="float" office:value="1.8824963366451899" table:style-name="ce46">
                    <text:p>1.88</text:p>
                  </table:table-cell>
                  <table:table-cell office:value-type="float" office:value="20.1880492091388" table:style-name="ce47">
                    <text:p><text:s/>20.19<text:s/></text:p>
                  </table:table-cell>
                  <table:table-cell office:value-type="float" office:value="21.288998357963901" table:style-name="ce47">
                    <text:p><text:s/>21.29<text:s/></text:p>
                  </table:table-cell>
                  <table:table-cell table:style-name="ce3"/>
                  <table:table-cell office:value-type="float" office:value="18.290727010847998" table:style-name="ce47">
                    <text:p><text:s/>18.29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17" table:style-name="ce4">
                    <text:p><text:s/>717<text:s/></text:p>
                  </table:table-cell>
                  <table:table-cell office:value-type="percentage" office:value="2.7972027972027499E-3" table:style-name="ce16">
                    <text:p>0.3%</text:p>
                  </table:table-cell>
                  <table:table-cell table:style-name="ce17"/>
                  <table:table-cell office:value-type="float" office:value="1969" table:style-name="ce4">
                    <text:p><text:s/>1,969<text:s/></text:p>
                  </table:table-cell>
                  <table:table-cell office:value-type="percentage" office:value="-1.8933731938216201E-2" table:style-name="ce16">
                    <text:p>-1.9%</text:p>
                  </table:table-cell>
                  <table:table-cell table:style-name="ce48"/>
                  <table:table-cell office:value-type="float" office:value="39357" table:style-name="ce4">
                    <text:p><text:s/>39,357<text:s/></text:p>
                  </table:table-cell>
                  <table:table-cell office:value-type="percentage" office:value="2.8914276750934699E-2" table:style-name="ce16">
                    <text:p>2.9%</text:p>
                  </table:table-cell>
                  <table:table-cell table:style-name="ce43"/>
                  <table:table-cell office:value-type="float" office:value="19.462660068900199" table:style-name="ce44">
                    <text:p><text:s/>19.46<text:s/></text:p>
                  </table:table-cell>
                  <table:table-cell office:value-type="float" office:value="1.5883929258918901" table:style-name="ce45">
                    <text:p>(1.59)</text:p>
                  </table:table-cell>
                  <table:table-cell office:value-type="float" office:value="0.60947600517137701" table:style-name="ce46">
                    <text:p>0.61</text:p>
                  </table:table-cell>
                  <table:table-cell office:value-type="float" office:value="17.289655172413799" table:style-name="ce47">
                    <text:p><text:s/>17.29<text:s/></text:p>
                  </table:table-cell>
                  <table:table-cell office:value-type="float" office:value="20.6512396694215" table:style-name="ce47">
                    <text:p><text:s/>20.65<text:s/></text:p>
                  </table:table-cell>
                  <table:table-cell table:style-name="ce3"/>
                  <table:table-cell office:value-type="float" office:value="18.287588541816898" table:style-name="ce47">
                    <text:p><text:s/>18.29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724" table:style-name="ce4">
                    <text:p><text:s/>724<text:s/></text:p>
                  </table:table-cell>
                  <table:table-cell office:value-type="percentage" office:value="2.7700831024930501E-3" table:style-name="ce16">
                    <text:p>0.3%</text:p>
                  </table:table-cell>
                  <table:table-cell table:style-name="ce17"/>
                  <table:table-cell office:value-type="float" office:value="2768" table:style-name="ce4">
                    <text:p><text:s/>2,768<text:s/></text:p>
                  </table:table-cell>
                  <table:table-cell office:value-type="percentage" office:value="0.113435237329043" table:style-name="ce16">
                    <text:p>11.3%</text:p>
                  </table:table-cell>
                  <table:table-cell table:style-name="ce48"/>
                  <table:table-cell office:value-type="float" office:value="54116" table:style-name="ce4">
                    <text:p><text:s/>54,116<text:s/></text:p>
                  </table:table-cell>
                  <table:table-cell office:value-type="percentage" office:value="0.21314562410330001" table:style-name="ce16">
                    <text:p>21.3%</text:p>
                  </table:table-cell>
                  <table:table-cell table:style-name="ce43"/>
                  <table:table-cell office:value-type="float" office:value="19.512285237343701" table:style-name="ce44">
                    <text:p><text:s/>19.51<text:s/></text:p>
                  </table:table-cell>
                  <table:table-cell office:value-type="float" office:value="0.42652211549944902" table:style-name="ce45">
                    <text:p>(0.43)</text:p>
                  </table:table-cell>
                  <table:table-cell office:value-type="float" office:value="2.0978569342811801" table:style-name="ce46">
                    <text:p>2.10</text:p>
                  </table:table-cell>
                  <table:table-cell office:value-type="float" office:value="19.016548463357001" table:style-name="ce47">
                    <text:p><text:s/>19.02<text:s/></text:p>
                  </table:table-cell>
                  <table:table-cell office:value-type="float" office:value="20.181818181818201" table:style-name="ce47">
                    <text:p><text:s/>20.18<text:s/></text:p>
                  </table:table-cell>
                  <table:table-cell table:style-name="ce3"/>
                  <table:table-cell office:value-type="float" office:value="16.891995453970601" table:style-name="ce47">
                    <text:p><text:s/>16.89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27" table:style-name="ce4">
                    <text:p><text:s/>727<text:s/></text:p>
                  </table:table-cell>
                  <table:table-cell office:value-type="percentage" office:value="-1.2228260869565201E-2" table:style-name="ce16">
                    <text:p>-1.2%</text:p>
                  </table:table-cell>
                  <table:table-cell table:style-name="ce17"/>
                  <table:table-cell office:value-type="float" office:value="2142" table:style-name="ce4">
                    <text:p><text:s/>2,142<text:s/></text:p>
                  </table:table-cell>
                  <table:table-cell office:value-type="percentage" office:value="-0.111940298507463" table:style-name="ce16">
                    <text:p>-11.2%</text:p>
                  </table:table-cell>
                  <table:table-cell table:style-name="ce48"/>
                  <table:table-cell office:value-type="float" office:value="42449" table:style-name="ce4">
                    <text:p><text:s/>42,449<text:s/></text:p>
                  </table:table-cell>
                  <table:table-cell office:value-type="percentage" office:value="-6.4897015089767598E-2" table:style-name="ce16">
                    <text:p>-6.5%</text:p>
                  </table:table-cell>
                  <table:table-cell table:style-name="ce43"/>
                  <table:table-cell office:value-type="float" office:value="19.875591972113" table:style-name="ce44">
                    <text:p><text:s/>19.88<text:s/></text:p>
                  </table:table-cell>
                  <table:table-cell office:value-type="float" office:value="0.39029673977155899" table:style-name="ce45">
                    <text:p>(0.39)</text:p>
                  </table:table-cell>
                  <table:table-cell office:value-type="float" office:value="1.0567353263289201" table:style-name="ce46">
                    <text:p>1.06</text:p>
                  </table:table-cell>
                  <table:table-cell office:value-type="float" office:value="19.360655737704899" table:style-name="ce47">
                    <text:p><text:s/>19.36<text:s/></text:p>
                  </table:table-cell>
                  <table:table-cell office:value-type="float" office:value="20.3086419753086" table:style-name="ce47">
                    <text:p><text:s/>20.31<text:s/></text:p>
                  </table:table-cell>
                  <table:table-cell table:style-name="ce3"/>
                  <table:table-cell office:value-type="float" office:value="18.254290946410599" table:style-name="ce47">
                    <text:p><text:s/>18.25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08"/>
                  <table:table-cell office:value-type="float" office:value="714" table:style-name="ce61">
                    <text:p><text:s/>714<text:s/></text:p>
                  </table:table-cell>
                  <table:table-cell office:value-type="percentage" office:value="-1.24481327800829E-2" table:style-name="ce62">
                    <text:p>-1.2%</text:p>
                  </table:table-cell>
                  <table:table-cell table:style-name="ce63"/>
                  <table:table-cell office:value-type="float" office:value="1888" table:style-name="ce61">
                    <text:p><text:s/>1,888<text:s/></text:p>
                  </table:table-cell>
                  <table:table-cell office:value-type="percentage" office:value="-0.19522591645353801" table:style-name="ce62">
                    <text:p>-19.5%</text:p>
                  </table:table-cell>
                  <table:table-cell table:style-name="ce109"/>
                  <table:table-cell office:value-type="float" office:value="37267" table:style-name="ce61">
                    <text:p><text:s/>37,267<text:s/></text:p>
                  </table:table-cell>
                  <table:table-cell office:value-type="percentage" office:value="-0.15544123645923" table:style-name="ce62">
                    <text:p>-15.5%</text:p>
                  </table:table-cell>
                  <table:table-cell table:style-name="ce110"/>
                  <table:table-cell office:value-type="float" office:value="16.7858220627827" table:style-name="ce101">
                    <text:p><text:s/>16.79<text:s/></text:p>
                  </table:table-cell>
                  <table:table-cell office:value-type="float" office:value="7.1375831982322504" table:style-name="ce102">
                    <text:p>(7.14)</text:p>
                  </table:table-cell>
                  <table:table-cell office:value-type="float" office:value="-2.0085766557254998" table:style-name="ce103">
                    <text:p>-2.01</text:p>
                  </table:table-cell>
                  <table:table-cell office:value-type="float" office:value="6.12345679012346" table:style-name="ce104">
                    <text:p><text:s/>6.12<text:s/></text:p>
                  </table:table-cell>
                  <table:table-cell office:value-type="float" office:value="21.1078431372549" table:style-name="ce104">
                    <text:p><text:s/>21.11<text:s/></text:p>
                  </table:table-cell>
                  <table:table-cell table:style-name="ce18"/>
                  <table:table-cell office:value-type="float" office:value="18.230566756952999" table:style-name="ce104">
                    <text:p><text:s/>18.23<text:s/></text:p>
                  </table:table-cell>
                  <table:table-cell table:style-name="ce107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8.065615601886901" table:style-name="ce47">
                    <text:p><text:s/>18.0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8.333073273284999" table:style-name="ce47">
                    <text:p><text:s/>18.33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8.178884732463299" table:style-name="ce47">
                    <text:p><text:s/>18.18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8.718692611525402" table:style-name="ce47">
                    <text:p><text:s/>18.72<text:s/></text:p>
                  </table:table-cell>
                  <table:table-cell table:style-name="ce49"/>
                  <table:table-cell table:number-columns-repeated="16360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8.796597182238798" table:style-name="ce47">
            <text:p><text:s/>18.80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style-name="ce49"/>
          <table:table-cell table:number-columns-repeated="16360" table:style-name="ce19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42"/>
            <table:table-cell office:value-type="float" office:value="149" table:style-name="ce4">
              <text:p><text:s/>149<text:s/></text:p>
            </table:table-cell>
            <table:table-cell office:value-type="percentage" office:value="-0.118343195266272" table:style-name="ce16">
              <text:p>-11.8%</text:p>
            </table:table-cell>
            <table:table-cell table:style-name="ce17"/>
            <table:table-cell office:value-type="float" office:value="1498" table:style-name="ce4">
              <text:p><text:s/>1,498<text:s/></text:p>
            </table:table-cell>
            <table:table-cell office:value-type="percentage" office:value="0.10798816568047299" table:style-name="ce16">
              <text:p>10.8%</text:p>
            </table:table-cell>
            <table:table-cell table:style-name="ce48"/>
            <table:table-cell office:value-type="float" office:value="32251" table:style-name="ce4">
              <text:p><text:s/>32,251<text:s/></text:p>
            </table:table-cell>
            <table:table-cell office:value-type="percentage" office:value="0.31733518503390301" table:style-name="ce16">
              <text:p>31.7%</text:p>
            </table:table-cell>
            <table:table-cell table:style-name="ce43"/>
            <table:table-cell office:value-type="float" office:value="21.257827949971499" table:style-name="ce44">
              <text:p><text:s/>21.26<text:s/></text:p>
            </table:table-cell>
            <table:table-cell office:value-type="float" office:value="2.6619618525247" table:style-name="ce45">
              <text:p>(2.66)</text:p>
            </table:table-cell>
            <table:table-cell office:value-type="float" office:value="3.2107140764906199" table:style-name="ce46">
              <text:p>3.21</text:p>
            </table:table-cell>
            <table:table-cell office:value-type="float" office:value="9.7727272727272698" table:style-name="ce47">
              <text:p><text:s/>9.77<text:s/></text:p>
            </table:table-cell>
            <table:table-cell office:value-type="float" office:value="25.311111111111099" table:style-name="ce47">
              <text:p><text:s/>25.31<text:s/></text:p>
            </table:table-cell>
            <table:table-cell table:style-name="ce3"/>
            <table:table-cell office:value-type="float" office:value="17.5057004572765" table:style-name="ce47">
              <text:p><text:s/>17.51<text:s/></text:p>
            </table:table-cell>
            <table:table-cell table:style-name="ce49"/>
            <table:table-cell table:number-columns-repeated="16360" table:style-name="ce19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42"/>
            <table:table-cell office:value-type="float" office:value="74" table:style-name="ce4">
              <text:p><text:s/>74<text:s/></text:p>
            </table:table-cell>
            <table:table-cell office:value-type="percentage" office:value="1.3698630136986399E-2" table:style-name="ce16">
              <text:p>1.4%</text:p>
            </table:table-cell>
            <table:table-cell table:style-name="ce17"/>
            <table:table-cell office:value-type="float" office:value="195" table:style-name="ce4">
              <text:p><text:s/>195<text:s/></text:p>
            </table:table-cell>
            <table:table-cell office:value-type="percentage" office:value="4.2780748663101602E-2" table:style-name="ce16">
              <text:p>4.3%</text:p>
            </table:table-cell>
            <table:table-cell table:style-name="ce48"/>
            <table:table-cell office:value-type="float" office:value="4156" table:style-name="ce4">
              <text:p><text:s/>4,156<text:s/></text:p>
            </table:table-cell>
            <table:table-cell office:value-type="percentage" office:value="0.208139534883721" table:style-name="ce16">
              <text:p>20.8%</text:p>
            </table:table-cell>
            <table:table-cell table:style-name="ce43"/>
            <table:table-cell office:value-type="float" office:value="21.284714651675799" table:style-name="ce44">
              <text:p><text:s/>21.28<text:s/></text:p>
            </table:table-cell>
            <table:table-cell office:value-type="float" office:value="1.21758469876182" table:style-name="ce45">
              <text:p>(1.22)</text:p>
            </table:table-cell>
            <table:table-cell office:value-type="float" office:value="2.8817063142338002" table:style-name="ce46">
              <text:p>2.88</text:p>
            </table:table-cell>
            <table:table-cell office:value-type="float" office:value="19.521739130434799" table:style-name="ce47">
              <text:p><text:s/>19.52<text:s/></text:p>
            </table:table-cell>
            <table:table-cell office:value-type="float" office:value="22.2340425531915" table:style-name="ce47">
              <text:p><text:s/>22.23<text:s/></text:p>
            </table:table-cell>
            <table:table-cell table:style-name="ce3"/>
            <table:table-cell office:value-type="float" office:value="17.8509180873187" table:style-name="ce47">
              <text:p><text:s/>17.85<text:s/></text:p>
            </table:table-cell>
            <table:table-cell table:style-name="ce49"/>
            <table:table-cell table:number-columns-repeated="16360" table:style-name="ce68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6.5789473684210606E-2" table:style-name="ce16">
                    <text:p>6.6%</text:p>
                  </table:table-cell>
                  <table:table-cell table:style-name="ce17"/>
                  <table:table-cell office:value-type="float" office:value="174" table:style-name="ce4">
                    <text:p><text:s/>174<text:s/></text:p>
                  </table:table-cell>
                  <table:table-cell office:value-type="percentage" office:value="-1.6949152542372801E-2" table:style-name="ce16">
                    <text:p>-1.7%</text:p>
                  </table:table-cell>
                  <table:table-cell table:style-name="ce48"/>
                  <table:table-cell office:value-type="float" office:value="3390" table:style-name="ce4">
                    <text:p><text:s/>3,390<text:s/></text:p>
                  </table:table-cell>
                  <table:table-cell office:value-type="percentage" office:value="0.135298057602143" table:style-name="ce16">
                    <text:p>13.5%</text:p>
                  </table:table-cell>
                  <table:table-cell table:style-name="ce43"/>
                  <table:table-cell office:value-type="float" office:value="18.124101240949098" table:style-name="ce44">
                    <text:p><text:s/>18.12<text:s/></text:p>
                  </table:table-cell>
                  <table:table-cell office:value-type="float" office:value="5.6309834256020297" table:style-name="ce45">
                    <text:p>(5.63)</text:p>
                  </table:table-cell>
                  <table:table-cell office:value-type="float" office:value="1.8040495055874299" table:style-name="ce46">
                    <text:p>1.80</text:p>
                  </table:table-cell>
                  <table:table-cell office:value-type="float" office:value="9.7727272727272698" table:style-name="ce47">
                    <text:p><text:s/>9.77<text:s/></text:p>
                  </table:table-cell>
                  <table:table-cell office:value-type="float" office:value="21.865384615384599" table:style-name="ce47">
                    <text:p><text:s/>21.87<text:s/></text:p>
                  </table:table-cell>
                  <table:table-cell table:style-name="ce3"/>
                  <table:table-cell office:value-type="float" office:value="15.830450183300799" table:style-name="ce47">
                    <text:p><text:s/>15.83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78" table:style-name="ce4">
                    <text:p><text:s/>78<text:s/></text:p>
                  </table:table-cell>
                  <table:table-cell office:value-type="percentage" office:value="9.8591549295774697E-2" table:style-name="ce16">
                    <text:p>9.9%</text:p>
                  </table:table-cell>
                  <table:table-cell table:style-name="ce17"/>
                  <table:table-cell office:value-type="float" office:value="239" table:style-name="ce4">
                    <text:p><text:s/>239<text:s/></text:p>
                  </table:table-cell>
                  <table:table-cell office:value-type="percentage" office:value="0.101382488479263" table:style-name="ce16">
                    <text:p>10.1%</text:p>
                  </table:table-cell>
                  <table:table-cell table:style-name="ce48"/>
                  <table:table-cell office:value-type="float" office:value="5047" table:style-name="ce4">
                    <text:p><text:s/>5,047<text:s/></text:p>
                  </table:table-cell>
                  <table:table-cell office:value-type="percentage" office:value="0.26017478152309598" table:style-name="ce16">
                    <text:p>26.0%</text:p>
                  </table:table-cell>
                  <table:table-cell table:style-name="ce43"/>
                  <table:table-cell office:value-type="float" office:value="21.097840150429601" table:style-name="ce44">
                    <text:p><text:s/>21.10<text:s/></text:p>
                  </table:table-cell>
                  <table:table-cell office:value-type="float" office:value="1.6810312294637899" table:style-name="ce45">
                    <text:p>(1.68)</text:p>
                  </table:table-cell>
                  <table:table-cell office:value-type="float" office:value="2.5915406335213702" table:style-name="ce46">
                    <text:p>2.59</text:p>
                  </table:table-cell>
                  <table:table-cell office:value-type="float" office:value="18.152173913043502" table:style-name="ce47">
                    <text:p><text:s/>18.15<text:s/></text:p>
                  </table:table-cell>
                  <table:table-cell office:value-type="float" office:value="22.340425531914899" table:style-name="ce47">
                    <text:p><text:s/>22.34<text:s/></text:p>
                  </table:table-cell>
                  <table:table-cell table:style-name="ce3"/>
                  <table:table-cell office:value-type="float" office:value="17.951110531401" table:style-name="ce47">
                    <text:p><text:s/>17.95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6" table:style-name="ce4">
                    <text:p><text:s/>76<text:s/></text:p>
                  </table:table-cell>
                  <table:table-cell office:value-type="percentage" office:value="1.33333333333334E-2" table:style-name="ce16">
                    <text:p>1.3%</text:p>
                  </table:table-cell>
                  <table:table-cell table:style-name="ce17"/>
                  <table:table-cell office:value-type="float" office:value="174" table:style-name="ce4">
                    <text:p><text:s/>174<text:s/></text:p>
                  </table:table-cell>
                  <table:table-cell office:value-type="percentage" office:value="-2.2471910112359599E-2" table:style-name="ce16">
                    <text:p>-2.2%</text:p>
                  </table:table-cell>
                  <table:table-cell table:style-name="ce48"/>
                  <table:table-cell office:value-type="float" office:value="3496" table:style-name="ce4">
                    <text:p><text:s/>3,496<text:s/></text:p>
                  </table:table-cell>
                  <table:table-cell office:value-type="percentage" office:value="0.13322528363047001" table:style-name="ce16">
                    <text:p>13.3%</text:p>
                  </table:table-cell>
                  <table:table-cell table:style-name="ce43"/>
                  <table:table-cell office:value-type="float" office:value="19.969004329004299" table:style-name="ce44">
                    <text:p><text:s/>19.97<text:s/></text:p>
                  </table:table-cell>
                  <table:table-cell office:value-type="float" office:value="0.87071908718638502" table:style-name="ce45">
                    <text:p>(0.87)</text:p>
                  </table:table-cell>
                  <table:table-cell office:value-type="float" office:value="2.66646750412708" table:style-name="ce46">
                    <text:p>2.67</text:p>
                  </table:table-cell>
                  <table:table-cell office:value-type="float" office:value="19.285714285714299" table:style-name="ce47">
                    <text:p><text:s/>19.29<text:s/></text:p>
                  </table:table-cell>
                  <table:table-cell office:value-type="float" office:value="21.1636363636364" table:style-name="ce47">
                    <text:p><text:s/>21.16<text:s/></text:p>
                  </table:table-cell>
                  <table:table-cell table:style-name="ce3"/>
                  <table:table-cell office:value-type="float" office:value="16.783460720130901" table:style-name="ce47">
                    <text:p><text:s/>16.78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86" table:style-name="ce4">
                    <text:p><text:s/>86<text:s/></text:p>
                  </table:table-cell>
                  <table:table-cell office:value-type="percentage" office:value="0.146666666666667" table:style-name="ce16">
                    <text:p>14.7%</text:p>
                  </table:table-cell>
                  <table:table-cell table:style-name="ce17"/>
                  <table:table-cell office:value-type="float" office:value="269" table:style-name="ce4">
                    <text:p><text:s/>269<text:s/></text:p>
                  </table:table-cell>
                  <table:table-cell office:value-type="percentage" office:value="0.45405405405405402" table:style-name="ce16">
                    <text:p>45.4%</text:p>
                  </table:table-cell>
                  <table:table-cell table:style-name="ce48"/>
                  <table:table-cell office:value-type="float" office:value="5961" table:style-name="ce4">
                    <text:p><text:s/>5,961<text:s/></text:p>
                  </table:table-cell>
                  <table:table-cell office:value-type="percentage" office:value="0.80199516324062903" table:style-name="ce16">
                    <text:p>80.2%</text:p>
                  </table:table-cell>
                  <table:table-cell table:style-name="ce43"/>
                  <table:table-cell office:value-type="float" office:value="22.236963681298899" table:style-name="ce44">
                    <text:p><text:s/>22.24<text:s/></text:p>
                  </table:table-cell>
                  <table:table-cell office:value-type="float" office:value="1.1780068855604999" table:style-name="ce45">
                    <text:p>(1.18)</text:p>
                  </table:table-cell>
                  <table:table-cell office:value-type="float" office:value="4.2903943957097201" table:style-name="ce46">
                    <text:p>4.29</text:p>
                  </table:table-cell>
                  <table:table-cell office:value-type="float" office:value="20.966666666666701" table:style-name="ce47">
                    <text:p><text:s/>20.97<text:s/></text:p>
                  </table:table-cell>
                  <table:table-cell office:value-type="float" office:value="23.869565217391301" table:style-name="ce47">
                    <text:p><text:s/>23.87<text:s/></text:p>
                  </table:table-cell>
                  <table:table-cell table:style-name="ce3"/>
                  <table:table-cell office:value-type="float" office:value="17.408172207021501" table:style-name="ce47">
                    <text:p><text:s/>17.41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7" table:style-name="ce4">
                    <text:p><text:s/>77<text:s/></text:p>
                  </table:table-cell>
                  <table:table-cell office:value-type="percentage" office:value="4.0540540540540598E-2" table:style-name="ce16">
                    <text:p>4.1%</text:p>
                  </table:table-cell>
                  <table:table-cell table:style-name="ce17"/>
                  <table:table-cell office:value-type="float" office:value="209" table:style-name="ce4">
                    <text:p><text:s/>209<text:s/></text:p>
                  </table:table-cell>
                  <table:table-cell office:value-type="percentage" office:value="-6.6964285714285698E-2" table:style-name="ce16">
                    <text:p>-6.7%</text:p>
                  </table:table-cell>
                  <table:table-cell table:style-name="ce48"/>
                  <table:table-cell office:value-type="float" office:value="4888" table:style-name="ce4">
                    <text:p><text:s/>4,888<text:s/></text:p>
                  </table:table-cell>
                  <table:table-cell office:value-type="percentage" office:value="0.17953667953668001" table:style-name="ce16">
                    <text:p>18.0%</text:p>
                  </table:table-cell>
                  <table:table-cell table:style-name="ce43"/>
                  <table:table-cell office:value-type="float" office:value="23.501708173690901" table:style-name="ce44">
                    <text:p><text:s/>23.50<text:s/></text:p>
                  </table:table-cell>
                  <table:table-cell office:value-type="float" office:value="1.5943869535381501" table:style-name="ce45">
                    <text:p>(1.59)</text:p>
                  </table:table-cell>
                  <table:table-cell office:value-type="float" office:value="5.0033157942624698" table:style-name="ce46">
                    <text:p>5.00</text:p>
                  </table:table-cell>
                  <table:table-cell office:value-type="float" office:value="21.482758620689701" table:style-name="ce47">
                    <text:p><text:s/>21.48<text:s/></text:p>
                  </table:table-cell>
                  <table:table-cell office:value-type="float" office:value="25.311111111111099" table:style-name="ce47">
                    <text:p><text:s/>25.31<text:s/></text:p>
                  </table:table-cell>
                  <table:table-cell table:style-name="ce3"/>
                  <table:table-cell office:value-type="float" office:value="17.943440608045599" table:style-name="ce47">
                    <text:p><text:s/>17.94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08"/>
                  <table:table-cell office:value-type="float" office:value="91" table:style-name="ce61">
                    <text:p><text:s/>91<text:s/></text:p>
                  </table:table-cell>
                  <table:table-cell office:value-type="percentage" office:value="0.22972972972972999" table:style-name="ce62">
                    <text:p>23.0%</text:p>
                  </table:table-cell>
                  <table:table-cell table:style-name="ce63"/>
                  <table:table-cell office:value-type="float" office:value="238" table:style-name="ce61">
                    <text:p><text:s/>238<text:s/></text:p>
                  </table:table-cell>
                  <table:table-cell office:value-type="percentage" office:value="0.29347826086956502" table:style-name="ce62">
                    <text:p>29.3%</text:p>
                  </table:table-cell>
                  <table:table-cell table:style-name="ce109"/>
                  <table:table-cell office:value-type="float" office:value="5313" table:style-name="ce61">
                    <text:p><text:s/>5,313<text:s/></text:p>
                  </table:table-cell>
                  <table:table-cell office:value-type="percentage" office:value="0.51195219123505997" table:style-name="ce62">
                    <text:p>51.2%</text:p>
                  </table:table-cell>
                  <table:table-cell table:style-name="ce110"/>
                  <table:table-cell office:value-type="float" office:value="22.385676439805799" table:style-name="ce101">
                    <text:p><text:s/>22.39<text:s/></text:p>
                  </table:table-cell>
                  <table:table-cell office:value-type="float" office:value="1.0150517349919601" table:style-name="ce102">
                    <text:p>(1.02)</text:p>
                  </table:table-cell>
                  <table:table-cell office:value-type="float" office:value="3.2603534423897802" table:style-name="ce103">
                    <text:p>3.26</text:p>
                  </table:table-cell>
                  <table:table-cell office:value-type="float" office:value="21.530303030302999" table:style-name="ce104">
                    <text:p><text:s/>21.53<text:s/></text:p>
                  </table:table-cell>
                  <table:table-cell office:value-type="float" office:value="23.735849056603801" table:style-name="ce104">
                    <text:p><text:s/>23.74<text:s/></text:p>
                  </table:table-cell>
                  <table:table-cell table:style-name="ce18"/>
                  <table:table-cell office:value-type="float" office:value="18.551563307493499" table:style-name="ce104">
                    <text:p><text:s/>18.55<text:s/></text:p>
                  </table:table-cell>
                  <table:table-cell table:style-name="ce107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8.2518914893617" table:style-name="ce47">
                    <text:p><text:s/>18.25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9.112021791137899" table:style-name="ce47">
                    <text:p><text:s/>19.11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8.095861394557801" table:style-name="ce47">
                    <text:p><text:s/>18.10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0.477731199146302" table:style-name="ce47">
                    <text:p><text:s/>20.48<text:s/></text:p>
                  </table:table-cell>
                  <table:table-cell table:style-name="ce49"/>
                  <table:table-cell table:number-columns-repeated="16360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20.370798505572399" table:style-name="ce47">
            <text:p><text:s/>20.37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5" table:style-name="ce21"/>
          <table:table-cell table:style-name="ce50"/>
          <table:table-cell table:number-columns-repeated="8" table:style-name="ce21"/>
          <table:table-cell table:style-name="ce51"/>
          <table:table-cell table:style-name="ce28"/>
          <table:table-cell table:style-name="ce52"/>
          <table:table-cell table:number-columns-repeated="5" table:style-name="ce21"/>
          <table:table-cell table:number-columns-repeated="16361" table:style-name="ce2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4.診所看診日數：各診所看診日數之加總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5.日看診人次：以案件數計，慢連箋領藥案件不計件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1)<text:s/><text:span text:style-name="T5">月平均值＝加總日看診人次</text:span>/<text:span text:style-name="T5">加總該月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2)<text:s/><text:span text:style-name="T5">年平均值＝加總日看診人次</text:span>/<text:span text:style-name="T5">加總該年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55">
            <text:p>6.假日平均看診人次＝該月每家診所假日看診人次加總/該月各診所假日看診日數加總。</text:p>
          </table:table-cell>
          <table:table-cell table:number-columns-repeated="8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number-rows-repeated="1048534" table:style-name="ro14">
          <table:table-cell table:number-columns-repeated="16384"/>
        </table:table-row>
      </table:table>
      <table:table table:name="指標3__中區" table:style-name="ta3">
        <table:table-column table:style-name="co3" table:default-cell-style-name="ce3"/>
        <table:table-column table:style-name="co34" table:default-cell-style-name="ce3"/>
        <table:table-column table:style-name="co22" table:default-cell-style-name="ce3"/>
        <table:table-column table:style-name="co14" table:default-cell-style-name="ce3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35" table:default-cell-style-name="ce3"/>
        <table:table-column table:style-name="co36" table:default-cell-style-name="ce3"/>
        <table:table-column table:style-name="co2" table:default-cell-style-name="ce3"/>
        <table:table-column table:style-name="co43" table:default-cell-style-name="ce3"/>
        <table:table-column table:style-name="co38" table:default-cell-style-name="ce3"/>
        <table:table-column table:style-name="co2" table:default-cell-style-name="ce3"/>
        <table:table-column table:style-name="co39" table:default-cell-style-name="ce3"/>
        <table:table-column table:style-name="co10" table:default-cell-style-name="ce3"/>
        <table:table-column table:style-name="co2" table:default-cell-style-name="ce3"/>
        <table:table-column table:style-name="co35" table:default-cell-style-name="ce5"/>
        <table:table-column table:style-name="co21" table:default-cell-style-name="ce5"/>
        <table:table-column table:style-name="co41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42" table:default-cell-style-name="ce3"/>
        </table:table-column-group>
        <table:table-column table:style-name="co10" table:default-cell-style-name="ce3"/>
        <table:table-column table:style-name="co13" table:number-columns-repeated="16360" table:default-cell-style-name="ce3"/>
        <table:table-row table:style-name="ro1">
          <table:table-cell office:value-type="string" table:style-name="ce1">
            <text:p>指標3、中區「牙醫基層」假日平均看診人次</text:p>
          </table:table-cell>
          <table:table-cell table:number-columns-repeated="4" table:style-name="ce3"/>
          <table:table-cell table:style-name="ce4"/>
          <table:table-cell table:number-columns-repeated="10" table:style-name="ce3"/>
          <table:table-cell table:style-name="ce5"/>
          <table:table-cell table:style-name="ce41"/>
          <table:table-cell table:number-columns-repeated="16366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121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看診人次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77">
            <text:p>每日平均看診人次分布</text:p>
          </table:table-cell>
          <table:covered-table-cell table:number-columns-repeated="6"/>
          <table:table-cell table:number-columns-repeated="16361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115">
            <text:p>平均值</text:p>
          </table:table-cell>
          <table:table-cell office:value-type="string" table:number-columns-spanned="1" table:number-rows-spanned="2" table:style-name="ce115">
            <text:p>(標準差)</text:p>
          </table:table-cell>
          <table:table-cell office:value-type="string" table:number-columns-spanned="1" table:number-rows-spanned="2" table:style-name="ce115">
            <text:p>去年同期</text:p>
            <text:p>增減值</text:p>
          </table:table-cell>
          <table:table-cell office:value-type="string" table:number-columns-spanned="1" table:number-rows-spanned="2" table:style-name="ce120">
            <text:p>最小值</text:p>
          </table:table-cell>
          <table:table-cell office:value-type="string" table:number-columns-spanned="1" table:number-rows-spanned="2" table:style-name="ce120">
            <text:p>最大值</text:p>
          </table:table-cell>
          <table:table-cell table:style-name="ce2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1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74">
            <text:p><text:span text:style-name="T2">值</text:span>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1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1" table:style-name="ce3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42"/>
            <table:table-cell office:value-type="float" office:value="1158" table:style-name="ce4">
              <text:p><text:s/>1,158<text:s/></text:p>
            </table:table-cell>
            <table:table-cell office:value-type="percentage" office:value="-3.9004149377593299E-2" table:style-name="ce16">
              <text:p>-3.9%</text:p>
            </table:table-cell>
            <table:table-cell table:style-name="ce17"/>
            <table:table-cell office:value-type="float" office:value="23705" table:style-name="ce4">
              <text:p><text:s/>23,705<text:s/></text:p>
            </table:table-cell>
            <table:table-cell office:value-type="percentage" office:value="-5.4409828872312403E-2" table:style-name="ce16">
              <text:p>-5.4%</text:p>
            </table:table-cell>
            <table:table-cell table:style-name="ce48"/>
            <table:table-cell office:value-type="float" office:value="382927" table:style-name="ce4">
              <text:p><text:s/>382,927<text:s/></text:p>
            </table:table-cell>
            <table:table-cell office:value-type="percentage" office:value="-3.2413993506083302E-2" table:style-name="ce16">
              <text:p>-3.2%</text:p>
            </table:table-cell>
            <table:table-cell table:style-name="ce43"/>
            <table:table-cell office:value-type="float" office:value="15.8901427760159" table:style-name="ce44">
              <text:p><text:s/>15.89<text:s/></text:p>
            </table:table-cell>
            <table:table-cell office:value-type="float" office:value="1.7523231414613201" table:style-name="ce45">
              <text:p>(1.75)</text:p>
            </table:table-cell>
            <table:table-cell office:value-type="float" office:value="0.48027207849662001" table:style-name="ce46">
              <text:p>0.48</text:p>
            </table:table-cell>
            <table:table-cell office:value-type="float" office:value="7.8339483394833902" table:style-name="ce47">
              <text:p><text:s/>7.83<text:s/></text:p>
            </table:table-cell>
            <table:table-cell office:value-type="float" office:value="18.087365591397798" table:style-name="ce47">
              <text:p><text:s/>18.09<text:s/></text:p>
            </table:table-cell>
            <table:table-cell table:style-name="ce3"/>
            <table:table-cell office:value-type="float" office:value="14.9475745765937" table:style-name="ce47">
              <text:p><text:s/>14.95<text:s/></text:p>
            </table:table-cell>
            <table:table-cell table:style-name="ce49"/>
            <table:table-cell table:number-columns-repeated="16360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42"/>
            <table:table-cell office:value-type="float" office:value="1080" table:style-name="ce4">
              <text:p><text:s/>1,080<text:s/></text:p>
            </table:table-cell>
            <table:table-cell office:value-type="percentage" office:value="-1.9963702359346601E-2" table:style-name="ce16">
              <text:p>-2.0%</text:p>
            </table:table-cell>
            <table:table-cell table:style-name="ce17"/>
            <table:table-cell office:value-type="float" office:value="4456" table:style-name="ce4">
              <text:p><text:s/>4,456<text:s/></text:p>
            </table:table-cell>
            <table:table-cell office:value-type="percentage" office:value="0.213507625272331" table:style-name="ce16">
              <text:p>21.4%</text:p>
            </table:table-cell>
            <table:table-cell table:style-name="ce48"/>
            <table:table-cell office:value-type="float" office:value="69997" table:style-name="ce4">
              <text:p><text:s/>69,997<text:s/></text:p>
            </table:table-cell>
            <table:table-cell office:value-type="percentage" office:value="0.160543157475876" table:style-name="ce16">
              <text:p>16.1%</text:p>
            </table:table-cell>
            <table:table-cell table:style-name="ce43"/>
            <table:table-cell office:value-type="float" office:value="15.7000810359851" table:style-name="ce44">
              <text:p><text:s/>15.70<text:s/></text:p>
            </table:table-cell>
            <table:table-cell office:value-type="float" office:value="0.42595506214706103" table:style-name="ce45">
              <text:p>(0.43)</text:p>
            </table:table-cell>
            <table:table-cell office:value-type="float" office:value="-0.75837051385370202" table:style-name="ce46">
              <text:p>-0.76</text:p>
            </table:table-cell>
            <table:table-cell office:value-type="float" office:value="15.1359906213365" table:style-name="ce47">
              <text:p><text:s/>15.14<text:s/></text:p>
            </table:table-cell>
            <table:table-cell office:value-type="float" office:value="16.144911504424801" table:style-name="ce47">
              <text:p><text:s/>16.14<text:s/></text:p>
            </table:table-cell>
            <table:table-cell table:style-name="ce3"/>
            <table:table-cell office:value-type="float" office:value="15.964698003343599" table:style-name="ce47">
              <text:p><text:s/>15.96<text:s/></text:p>
            </table:table-cell>
            <table:table-cell table:style-name="ce49"/>
            <table:table-cell table:number-columns-repeated="16360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050" table:style-name="ce4">
                    <text:p><text:s/>1,050<text:s/></text:p>
                  </table:table-cell>
                  <table:table-cell office:value-type="percentage" office:value="-2.95748613678374E-2" table:style-name="ce16">
                    <text:p>-3.0%</text:p>
                  </table:table-cell>
                  <table:table-cell table:style-name="ce17"/>
                  <table:table-cell office:value-type="float" office:value="2419" table:style-name="ce4">
                    <text:p><text:s/>2,419<text:s/></text:p>
                  </table:table-cell>
                  <table:table-cell office:value-type="percentage" office:value="-0.17355654253501901" table:style-name="ce16">
                    <text:p>-17.4%</text:p>
                  </table:table-cell>
                  <table:table-cell table:style-name="ce48"/>
                  <table:table-cell office:value-type="float" office:value="41698" table:style-name="ce4">
                    <text:p><text:s/>41,698<text:s/></text:p>
                  </table:table-cell>
                  <table:table-cell office:value-type="percentage" office:value="-0.13775847808105901" table:style-name="ce16">
                    <text:p>-13.8%</text:p>
                  </table:table-cell>
                  <table:table-cell table:style-name="ce43"/>
                  <table:table-cell office:value-type="float" office:value="16.722442418393999" table:style-name="ce44">
                    <text:p><text:s/>16.72<text:s/></text:p>
                  </table:table-cell>
                  <table:table-cell office:value-type="float" office:value="1.48041382599218" table:style-name="ce45">
                    <text:p>(1.48)</text:p>
                  </table:table-cell>
                  <table:table-cell office:value-type="float" office:value="2.12002025159302" table:style-name="ce46">
                    <text:p>2.12</text:p>
                  </table:table-cell>
                  <table:table-cell office:value-type="float" office:value="15.330595482546199" table:style-name="ce47">
                    <text:p><text:s/>15.33<text:s/></text:p>
                  </table:table-cell>
                  <table:table-cell office:value-type="float" office:value="18.087365591397798" table:style-name="ce47">
                    <text:p><text:s/>18.09<text:s/></text:p>
                  </table:table-cell>
                  <table:table-cell table:style-name="ce3"/>
                  <table:table-cell office:value-type="float" office:value="14.164349501796901" table:style-name="ce47">
                    <text:p><text:s/>14.16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073" table:style-name="ce4">
                    <text:p><text:s/>1,073<text:s/></text:p>
                  </table:table-cell>
                  <table:table-cell office:value-type="percentage" office:value="-1.3786764705882399E-2" table:style-name="ce16">
                    <text:p>-1.4%</text:p>
                  </table:table-cell>
                  <table:table-cell table:style-name="ce17"/>
                  <table:table-cell office:value-type="float" office:value="3556" table:style-name="ce4">
                    <text:p><text:s/>3,556<text:s/></text:p>
                  </table:table-cell>
                  <table:table-cell office:value-type="percentage" office:value="-0.18102257024412699" table:style-name="ce16">
                    <text:p>-18.1%</text:p>
                  </table:table-cell>
                  <table:table-cell table:style-name="ce48"/>
                  <table:table-cell office:value-type="float" office:value="60047" table:style-name="ce4">
                    <text:p><text:s/>60,047<text:s/></text:p>
                  </table:table-cell>
                  <table:table-cell office:value-type="percentage" office:value="-0.128009642473352" table:style-name="ce16">
                    <text:p>-12.8%</text:p>
                  </table:table-cell>
                  <table:table-cell table:style-name="ce43"/>
                  <table:table-cell office:value-type="float" office:value="16.8696930003556" table:style-name="ce44">
                    <text:p><text:s/>16.87<text:s/></text:p>
                  </table:table-cell>
                  <table:table-cell office:value-type="float" office:value="0.80685701836629298" table:style-name="ce45">
                    <text:p>(0.81)</text:p>
                  </table:table-cell>
                  <table:table-cell office:value-type="float" office:value="1.01311239527732" table:style-name="ce46">
                    <text:p>1.01</text:p>
                  </table:table-cell>
                  <table:table-cell office:value-type="float" office:value="15.9941176470588" table:style-name="ce47">
                    <text:p><text:s/>15.99<text:s/></text:p>
                  </table:table-cell>
                  <table:table-cell office:value-type="float" office:value="17.947483588621399" table:style-name="ce47">
                    <text:p><text:s/>17.95<text:s/></text:p>
                  </table:table-cell>
                  <table:table-cell table:style-name="ce3"/>
                  <table:table-cell office:value-type="float" office:value="15.3808831869259" table:style-name="ce47">
                    <text:p><text:s/>15.38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070" table:style-name="ce4">
                    <text:p><text:s/>1,070<text:s/></text:p>
                  </table:table-cell>
                  <table:table-cell office:value-type="percentage" office:value="-1.2003693444136701E-2" table:style-name="ce16">
                    <text:p>-1.2%</text:p>
                  </table:table-cell>
                  <table:table-cell table:style-name="ce17"/>
                  <table:table-cell office:value-type="float" office:value="3002" table:style-name="ce4">
                    <text:p><text:s/>3,002<text:s/></text:p>
                  </table:table-cell>
                  <table:table-cell office:value-type="percentage" office:value="-4.8795944233206497E-2" table:style-name="ce16">
                    <text:p>-4.9%</text:p>
                  </table:table-cell>
                  <table:table-cell table:style-name="ce48"/>
                  <table:table-cell office:value-type="float" office:value="48641" table:style-name="ce4">
                    <text:p><text:s/>48,641<text:s/></text:p>
                  </table:table-cell>
                  <table:table-cell office:value-type="percentage" office:value="-1.57827644118896E-2" table:style-name="ce16">
                    <text:p>-1.6%</text:p>
                  </table:table-cell>
                  <table:table-cell table:style-name="ce43"/>
                  <table:table-cell office:value-type="float" office:value="15.943609013399501" table:style-name="ce44">
                    <text:p><text:s/>15.94<text:s/></text:p>
                  </table:table-cell>
                  <table:table-cell office:value-type="float" office:value="1.22285462303662" table:style-name="ce45">
                    <text:p>(1.22)</text:p>
                  </table:table-cell>
                  <table:table-cell office:value-type="float" office:value="0.43374309636928199" table:style-name="ce46">
                    <text:p>0.43</text:p>
                  </table:table-cell>
                  <table:table-cell office:value-type="float" office:value="14.5911949685535" table:style-name="ce47">
                    <text:p><text:s/>14.59<text:s/></text:p>
                  </table:table-cell>
                  <table:table-cell office:value-type="float" office:value="17.1722933643772" table:style-name="ce47">
                    <text:p><text:s/>17.17<text:s/></text:p>
                  </table:table-cell>
                  <table:table-cell table:style-name="ce3"/>
                  <table:table-cell office:value-type="float" office:value="15.044569939519301" table:style-name="ce47">
                    <text:p><text:s/>15.04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1075" table:style-name="ce4">
                    <text:p><text:s/>1,075<text:s/></text:p>
                  </table:table-cell>
                  <table:table-cell office:value-type="percentage" office:value="-9.2165898617511104E-3" table:style-name="ce16">
                    <text:p>-0.9%</text:p>
                  </table:table-cell>
                  <table:table-cell table:style-name="ce17"/>
                  <table:table-cell office:value-type="float" office:value="4205" table:style-name="ce4">
                    <text:p><text:s/>4,205<text:s/></text:p>
                  </table:table-cell>
                  <table:table-cell office:value-type="percentage" office:value="0.101073579471066" table:style-name="ce16">
                    <text:p>10.1%</text:p>
                  </table:table-cell>
                  <table:table-cell table:style-name="ce48"/>
                  <table:table-cell office:value-type="float" office:value="67088" table:style-name="ce4">
                    <text:p><text:s/>67,088<text:s/></text:p>
                  </table:table-cell>
                  <table:table-cell office:value-type="percentage" office:value="0.176714082753056" table:style-name="ce16">
                    <text:p>17.7%</text:p>
                  </table:table-cell>
                  <table:table-cell table:style-name="ce43"/>
                  <table:table-cell office:value-type="float" office:value="15.9600527101667" table:style-name="ce44">
                    <text:p><text:s/>15.96<text:s/></text:p>
                  </table:table-cell>
                  <table:table-cell office:value-type="float" office:value="0.69550524813023795" table:style-name="ce45">
                    <text:p>(0.70)</text:p>
                  </table:table-cell>
                  <table:table-cell office:value-type="float" office:value="1.60043799195256" table:style-name="ce46">
                    <text:p>1.60</text:p>
                  </table:table-cell>
                  <table:table-cell office:value-type="float" office:value="14.8911483253589" table:style-name="ce47">
                    <text:p><text:s/>14.89<text:s/></text:p>
                  </table:table-cell>
                  <table:table-cell office:value-type="float" office:value="16.483541430193" table:style-name="ce47">
                    <text:p><text:s/>16.48<text:s/></text:p>
                  </table:table-cell>
                  <table:table-cell table:style-name="ce3"/>
                  <table:table-cell office:value-type="float" office:value="13.928826276667699" table:style-name="ce47">
                    <text:p><text:s/>13.93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057" table:style-name="ce4">
                    <text:p><text:s/>1,057<text:s/></text:p>
                  </table:table-cell>
                  <table:table-cell office:value-type="percentage" office:value="-2.0389249304911899E-2" table:style-name="ce16">
                    <text:p>-2.0%</text:p>
                  </table:table-cell>
                  <table:table-cell table:style-name="ce17"/>
                  <table:table-cell office:value-type="float" office:value="3182" table:style-name="ce4">
                    <text:p><text:s/>3,182<text:s/></text:p>
                  </table:table-cell>
                  <table:table-cell office:value-type="percentage" office:value="-0.111669458403127" table:style-name="ce16">
                    <text:p>-11.2%</text:p>
                  </table:table-cell>
                  <table:table-cell table:style-name="ce48"/>
                  <table:table-cell office:value-type="float" office:value="50308" table:style-name="ce4">
                    <text:p><text:s/>50,308<text:s/></text:p>
                  </table:table-cell>
                  <table:table-cell office:value-type="percentage" office:value="-0.10128979241845" table:style-name="ce16">
                    <text:p>-10.1%</text:p>
                  </table:table-cell>
                  <table:table-cell table:style-name="ce43"/>
                  <table:table-cell office:value-type="float" office:value="15.7629687615487" table:style-name="ce44">
                    <text:p><text:s/>15.76<text:s/></text:p>
                  </table:table-cell>
                  <table:table-cell office:value-type="float" office:value="0.44110922909273198" table:style-name="ce45">
                    <text:p>(0.44)</text:p>
                  </table:table-cell>
                  <table:table-cell office:value-type="float" office:value="0.143976980975378" table:style-name="ce46">
                    <text:p>0.14</text:p>
                  </table:table-cell>
                  <table:table-cell office:value-type="float" office:value="15.311808118081199" table:style-name="ce47">
                    <text:p><text:s/>15.31<text:s/></text:p>
                  </table:table-cell>
                  <table:table-cell office:value-type="float" office:value="16.317406143344702" table:style-name="ce47">
                    <text:p><text:s/>16.32<text:s/></text:p>
                  </table:table-cell>
                  <table:table-cell table:style-name="ce3"/>
                  <table:table-cell office:value-type="float" office:value="15.1504220271561" table:style-name="ce47">
                    <text:p><text:s/>15.15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08"/>
                  <table:table-cell office:value-type="float" office:value="1044" table:style-name="ce61">
                    <text:p><text:s/>1,044<text:s/></text:p>
                  </table:table-cell>
                  <table:table-cell office:value-type="percentage" office:value="-2.9739776951672799E-2" table:style-name="ce62">
                    <text:p>-3.0%</text:p>
                  </table:table-cell>
                  <table:table-cell table:style-name="ce63"/>
                  <table:table-cell office:value-type="float" office:value="2885" table:style-name="ce61">
                    <text:p><text:s/>2,885<text:s/></text:p>
                  </table:table-cell>
                  <table:table-cell office:value-type="percentage" office:value="-0.192103052366284" table:style-name="ce62">
                    <text:p>-19.2%</text:p>
                  </table:table-cell>
                  <table:table-cell table:style-name="ce109"/>
                  <table:table-cell office:value-type="float" office:value="45148" table:style-name="ce61">
                    <text:p><text:s/>45,148<text:s/></text:p>
                  </table:table-cell>
                  <table:table-cell office:value-type="percentage" office:value="-0.190997545110828" table:style-name="ce62">
                    <text:p>-19.1%</text:p>
                  </table:table-cell>
                  <table:table-cell table:style-name="ce110"/>
                  <table:table-cell office:value-type="float" office:value="14.3021904437314" table:style-name="ce101">
                    <text:p><text:s/>14.30<text:s/></text:p>
                  </table:table-cell>
                  <table:table-cell office:value-type="float" office:value="4.3132931871705402" table:style-name="ce102">
                    <text:p>(4.31)</text:p>
                  </table:table-cell>
                  <table:table-cell office:value-type="float" office:value="-1.31186421930404" table:style-name="ce103">
                    <text:p>-1.31</text:p>
                  </table:table-cell>
                  <table:table-cell office:value-type="float" office:value="7.8339483394833902" table:style-name="ce104">
                    <text:p><text:s/>7.83<text:s/></text:p>
                  </table:table-cell>
                  <table:table-cell office:value-type="float" office:value="16.547404063205398" table:style-name="ce104">
                    <text:p><text:s/>16.55<text:s/></text:p>
                  </table:table-cell>
                  <table:table-cell table:style-name="ce18"/>
                  <table:table-cell office:value-type="float" office:value="15.1456330231444" table:style-name="ce104">
                    <text:p><text:s/>15.15<text:s/></text:p>
                  </table:table-cell>
                  <table:table-cell table:style-name="ce107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4.898640733123599" table:style-name="ce47">
                    <text:p><text:s/>14.90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3680411460246" table:style-name="ce47">
                    <text:p><text:s/>15.3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399540057310301" table:style-name="ce47">
                    <text:p><text:s/>15.40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600533868449601" table:style-name="ce47">
                    <text:p><text:s/>15.60<text:s/></text:p>
                  </table:table-cell>
                  <table:table-cell table:style-name="ce49"/>
                  <table:table-cell table:number-columns-repeated="16360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5.160653346513" table:style-name="ce47">
            <text:p><text:s/>15.16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style-name="ce49"/>
          <table:table-cell table:number-columns-repeated="16360" table:style-name="ce19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42"/>
            <table:table-cell office:value-type="float" office:value="212" table:style-name="ce4">
              <text:p><text:s/>212<text:s/></text:p>
            </table:table-cell>
            <table:table-cell office:value-type="percentage" office:value="-2.7522935779816501E-2" table:style-name="ce16">
              <text:p>-2.8%</text:p>
            </table:table-cell>
            <table:table-cell table:style-name="ce17"/>
            <table:table-cell office:value-type="float" office:value="1506" table:style-name="ce4">
              <text:p><text:s/>1,506<text:s/></text:p>
            </table:table-cell>
            <table:table-cell office:value-type="percentage" office:value="0.26554621848739501" table:style-name="ce16">
              <text:p>26.6%</text:p>
            </table:table-cell>
            <table:table-cell table:style-name="ce48"/>
            <table:table-cell office:value-type="float" office:value="21859" table:style-name="ce4">
              <text:p><text:s/>21,859<text:s/></text:p>
            </table:table-cell>
            <table:table-cell office:value-type="percentage" office:value="0.31871380308880298" table:style-name="ce16">
              <text:p>31.9%</text:p>
            </table:table-cell>
            <table:table-cell table:style-name="ce43"/>
            <table:table-cell office:value-type="float" office:value="14.6067065783415" table:style-name="ce44">
              <text:p><text:s/>14.61<text:s/></text:p>
            </table:table-cell>
            <table:table-cell office:value-type="float" office:value="1.5132186185079901" table:style-name="ce45">
              <text:p>(1.51)</text:p>
            </table:table-cell>
            <table:table-cell office:value-type="float" office:value="0.57583760547811202" table:style-name="ce46">
              <text:p>0.58</text:p>
            </table:table-cell>
            <table:table-cell office:value-type="float" office:value="11.984615384615401" table:style-name="ce47">
              <text:p><text:s/>11.98<text:s/></text:p>
            </table:table-cell>
            <table:table-cell office:value-type="float" office:value="17.634615384615401" table:style-name="ce47">
              <text:p><text:s/>17.63<text:s/></text:p>
            </table:table-cell>
            <table:table-cell table:style-name="ce3"/>
            <table:table-cell office:value-type="float" office:value="13.609942903677499" table:style-name="ce47">
              <text:p><text:s/>13.61<text:s/></text:p>
            </table:table-cell>
            <table:table-cell table:style-name="ce49"/>
            <table:table-cell table:number-columns-repeated="16360" table:style-name="ce19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42"/>
            <table:table-cell office:value-type="float" office:value="81" table:style-name="ce4">
              <text:p><text:s/>81<text:s/></text:p>
            </table:table-cell>
            <table:table-cell office:value-type="percentage" office:value="-0.1" table:style-name="ce16">
              <text:p>-10.0%</text:p>
            </table:table-cell>
            <table:table-cell table:style-name="ce17"/>
            <table:table-cell office:value-type="float" office:value="183" table:style-name="ce4">
              <text:p><text:s/>183<text:s/></text:p>
            </table:table-cell>
            <table:table-cell office:value-type="percentage" office:value="-1.6129032258064498E-2" table:style-name="ce16">
              <text:p>-1.6%</text:p>
            </table:table-cell>
            <table:table-cell table:style-name="ce48"/>
            <table:table-cell office:value-type="float" office:value="2530" table:style-name="ce4">
              <text:p><text:s/>2,530<text:s/></text:p>
            </table:table-cell>
            <table:table-cell office:value-type="percentage" office:value="7.5223119422014498E-2" table:style-name="ce16">
              <text:p>7.5%</text:p>
            </table:table-cell>
            <table:table-cell table:style-name="ce43"/>
            <table:table-cell office:value-type="float" office:value="13.835631828488999" table:style-name="ce44">
              <text:p><text:s/>13.84<text:s/></text:p>
            </table:table-cell>
            <table:table-cell office:value-type="float" office:value="0.422679899715795" table:style-name="ce45">
              <text:p>(0.42)</text:p>
            </table:table-cell>
            <table:table-cell office:value-type="float" office:value="1.0909537981859401" table:style-name="ce46">
              <text:p>1.09</text:p>
            </table:table-cell>
            <table:table-cell office:value-type="float" office:value="13.5102040816327" table:style-name="ce47">
              <text:p><text:s/>13.51<text:s/></text:p>
            </table:table-cell>
            <table:table-cell office:value-type="float" office:value="14.454545454545499" table:style-name="ce47">
              <text:p><text:s/>14.45<text:s/></text:p>
            </table:table-cell>
            <table:table-cell table:style-name="ce3"/>
            <table:table-cell office:value-type="float" office:value="12.3623376893939" table:style-name="ce47">
              <text:p><text:s/>12.36<text:s/></text:p>
            </table:table-cell>
            <table:table-cell table:style-name="ce49"/>
            <table:table-cell table:number-columns-repeated="16360" table:style-name="ce68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10" table:style-name="ce4">
                    <text:p><text:s/>110<text:s/></text:p>
                  </table:table-cell>
                  <table:table-cell office:value-type="percentage" office:value="0.358024691358025" table:style-name="ce16">
                    <text:p>35.8%</text:p>
                  </table:table-cell>
                  <table:table-cell table:style-name="ce17"/>
                  <table:table-cell office:value-type="float" office:value="220" table:style-name="ce4">
                    <text:p><text:s/>220<text:s/></text:p>
                  </table:table-cell>
                  <table:table-cell office:value-type="percentage" office:value="0.30177514792899401" table:style-name="ce16">
                    <text:p>30.2%</text:p>
                  </table:table-cell>
                  <table:table-cell table:style-name="ce48"/>
                  <table:table-cell office:value-type="float" office:value="2845" table:style-name="ce4">
                    <text:p><text:s/>2,845<text:s/></text:p>
                  </table:table-cell>
                  <table:table-cell office:value-type="percentage" office:value="0.33068288119738098" table:style-name="ce16">
                    <text:p>33.1%</text:p>
                  </table:table-cell>
                  <table:table-cell table:style-name="ce43"/>
                  <table:table-cell office:value-type="float" office:value="13.008980406386099" table:style-name="ce44">
                    <text:p><text:s/>13.01<text:s/></text:p>
                  </table:table-cell>
                  <table:table-cell office:value-type="float" office:value="1.3687020056257999" table:style-name="ce45">
                    <text:p>(1.37)</text:p>
                  </table:table-cell>
                  <table:table-cell office:value-type="float" office:value="0.36979342377803298" table:style-name="ce46">
                    <text:p>0.37</text:p>
                  </table:table-cell>
                  <table:table-cell office:value-type="float" office:value="11.984615384615401" table:style-name="ce47">
                    <text:p><text:s/>11.98<text:s/></text:p>
                  </table:table-cell>
                  <table:table-cell office:value-type="float" office:value="14.9" table:style-name="ce47">
                    <text:p><text:s/>14.90<text:s/></text:p>
                  </table:table-cell>
                  <table:table-cell table:style-name="ce3"/>
                  <table:table-cell office:value-type="float" office:value="12.260011373129799" table:style-name="ce47">
                    <text:p><text:s/>12.26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91" table:style-name="ce4">
                    <text:p><text:s/>91<text:s/></text:p>
                  </table:table-cell>
                  <table:table-cell office:value-type="percentage" office:value="0.197368421052632" table:style-name="ce16">
                    <text:p>19.7%</text:p>
                  </table:table-cell>
                  <table:table-cell table:style-name="ce17"/>
                  <table:table-cell office:value-type="float" office:value="235" table:style-name="ce4">
                    <text:p><text:s/>235<text:s/></text:p>
                  </table:table-cell>
                  <table:table-cell office:value-type="percentage" office:value="0.29120879120879101" table:style-name="ce16">
                    <text:p>29.1%</text:p>
                  </table:table-cell>
                  <table:table-cell table:style-name="ce48"/>
                  <table:table-cell office:value-type="float" office:value="3420" table:style-name="ce4">
                    <text:p><text:s/>3,420<text:s/></text:p>
                  </table:table-cell>
                  <table:table-cell office:value-type="percentage" office:value="0.34539732494099101" table:style-name="ce16">
                    <text:p>34.5%</text:p>
                  </table:table-cell>
                  <table:table-cell table:style-name="ce43"/>
                  <table:table-cell office:value-type="float" office:value="14.5631588999236" table:style-name="ce44">
                    <text:p><text:s/>14.56<text:s/></text:p>
                  </table:table-cell>
                  <table:table-cell office:value-type="float" office:value="1.91247714842502" table:style-name="ce45">
                    <text:p>(1.91)</text:p>
                  </table:table-cell>
                  <table:table-cell office:value-type="float" office:value="0.56831324263851002" table:style-name="ce46">
                    <text:p>0.57</text:p>
                  </table:table-cell>
                  <table:table-cell office:value-type="float" office:value="12.5490196078431" table:style-name="ce47">
                    <text:p><text:s/>12.55<text:s/></text:p>
                  </table:table-cell>
                  <table:table-cell office:value-type="float" office:value="16.772727272727298" table:style-name="ce47">
                    <text:p><text:s/>16.77<text:s/></text:p>
                  </table:table-cell>
                  <table:table-cell table:style-name="ce3"/>
                  <table:table-cell office:value-type="float" office:value="13.5750002875665" table:style-name="ce47">
                    <text:p><text:s/>13.58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9" table:style-name="ce4">
                    <text:p><text:s/>79<text:s/></text:p>
                  </table:table-cell>
                  <table:table-cell office:value-type="percentage" office:value="9.7222222222222293E-2" table:style-name="ce16">
                    <text:p>9.7%</text:p>
                  </table:table-cell>
                  <table:table-cell table:style-name="ce17"/>
                  <table:table-cell office:value-type="float" office:value="169" table:style-name="ce4">
                    <text:p><text:s/>169<text:s/></text:p>
                  </table:table-cell>
                  <table:table-cell office:value-type="percentage" office:value="9.7402597402597393E-2" table:style-name="ce16">
                    <text:p>9.7%</text:p>
                  </table:table-cell>
                  <table:table-cell table:style-name="ce48"/>
                  <table:table-cell office:value-type="float" office:value="2669" table:style-name="ce4">
                    <text:p><text:s/>2,669<text:s/></text:p>
                  </table:table-cell>
                  <table:table-cell office:value-type="percentage" office:value="0.232225300092336" table:style-name="ce16">
                    <text:p>23.2%</text:p>
                  </table:table-cell>
                  <table:table-cell table:style-name="ce43"/>
                  <table:table-cell office:value-type="float" office:value="16.044818526883699" table:style-name="ce44">
                    <text:p><text:s/>16.04<text:s/></text:p>
                  </table:table-cell>
                  <table:table-cell office:value-type="float" office:value="1.10616330542778" table:style-name="ce45">
                    <text:p>(1.11)</text:p>
                  </table:table-cell>
                  <table:table-cell office:value-type="float" office:value="2.0030373423715" table:style-name="ce46">
                    <text:p>2.00</text:p>
                  </table:table-cell>
                  <table:table-cell office:value-type="float" office:value="14.6785714285714" table:style-name="ce47">
                    <text:p><text:s/>14.68<text:s/></text:p>
                  </table:table-cell>
                  <table:table-cell office:value-type="float" office:value="17.227272727272702" table:style-name="ce47">
                    <text:p><text:s/>17.23<text:s/></text:p>
                  </table:table-cell>
                  <table:table-cell table:style-name="ce3"/>
                  <table:table-cell office:value-type="float" office:value="13.620527748976899" table:style-name="ce47">
                    <text:p><text:s/>13.62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100" table:style-name="ce4">
                    <text:p><text:s/>100<text:s/></text:p>
                  </table:table-cell>
                  <table:table-cell office:value-type="percentage" office:value="0.51515151515151503" table:style-name="ce16">
                    <text:p>51.5%</text:p>
                  </table:table-cell>
                  <table:table-cell table:style-name="ce17"/>
                  <table:table-cell office:value-type="float" office:value="260" table:style-name="ce4">
                    <text:p><text:s/>260<text:s/></text:p>
                  </table:table-cell>
                  <table:table-cell office:value-type="percentage" office:value="0.72185430463576195" table:style-name="ce16">
                    <text:p>72.2%</text:p>
                  </table:table-cell>
                  <table:table-cell table:style-name="ce48"/>
                  <table:table-cell office:value-type="float" office:value="3874" table:style-name="ce4">
                    <text:p><text:s/>3,874<text:s/></text:p>
                  </table:table-cell>
                  <table:table-cell office:value-type="percentage" office:value="0.77869605142332399" table:style-name="ce16">
                    <text:p>77.9%</text:p>
                  </table:table-cell>
                  <table:table-cell table:style-name="ce43"/>
                  <table:table-cell office:value-type="float" office:value="14.882461372885301" table:style-name="ce44">
                    <text:p><text:s/>14.88<text:s/></text:p>
                  </table:table-cell>
                  <table:table-cell office:value-type="float" office:value="1.3647259741323601" table:style-name="ce45">
                    <text:p>(1.36)</text:p>
                  </table:table-cell>
                  <table:table-cell office:value-type="float" office:value="0.411842518055968" table:style-name="ce46">
                    <text:p>0.41</text:p>
                  </table:table-cell>
                  <table:table-cell office:value-type="float" office:value="13.44" table:style-name="ce47">
                    <text:p><text:s/>13.44<text:s/></text:p>
                  </table:table-cell>
                  <table:table-cell office:value-type="float" office:value="16.627450980392201" table:style-name="ce47">
                    <text:p><text:s/>16.63<text:s/></text:p>
                  </table:table-cell>
                  <table:table-cell table:style-name="ce3"/>
                  <table:table-cell office:value-type="float" office:value="14.036500289184501" table:style-name="ce47">
                    <text:p><text:s/>14.04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96" table:style-name="ce4">
                    <text:p><text:s/>96<text:s/></text:p>
                  </table:table-cell>
                  <table:table-cell office:value-type="percentage" office:value="0.31506849315068503" table:style-name="ce16">
                    <text:p>31.5%</text:p>
                  </table:table-cell>
                  <table:table-cell table:style-name="ce17"/>
                  <table:table-cell office:value-type="float" office:value="219" table:style-name="ce4">
                    <text:p><text:s/>219<text:s/></text:p>
                  </table:table-cell>
                  <table:table-cell office:value-type="percentage" office:value="0.17741935483870999" table:style-name="ce16">
                    <text:p>17.7%</text:p>
                  </table:table-cell>
                  <table:table-cell table:style-name="ce48"/>
                  <table:table-cell office:value-type="float" office:value="3095" table:style-name="ce4">
                    <text:p><text:s/>3,095<text:s/></text:p>
                  </table:table-cell>
                  <table:table-cell office:value-type="percentage" office:value="8.6727528089887596E-2" table:style-name="ce16">
                    <text:p>8.7%</text:p>
                  </table:table-cell>
                  <table:table-cell table:style-name="ce43"/>
                  <table:table-cell office:value-type="float" office:value="14.215125270646499" table:style-name="ce44">
                    <text:p><text:s/>14.22<text:s/></text:p>
                  </table:table-cell>
                  <table:table-cell office:value-type="float" office:value="0.80152039335580505" table:style-name="ce45">
                    <text:p>(0.80)</text:p>
                  </table:table-cell>
                  <table:table-cell office:value-type="float" office:value="-1.1233059425216001" table:style-name="ce46">
                    <text:p>-1.12</text:p>
                  </table:table-cell>
                  <table:table-cell office:value-type="float" office:value="13.491803278688501" table:style-name="ce47">
                    <text:p><text:s/>13.49<text:s/></text:p>
                  </table:table-cell>
                  <table:table-cell office:value-type="float" office:value="15" table:style-name="ce47">
                    <text:p><text:s/>15.00<text:s/></text:p>
                  </table:table-cell>
                  <table:table-cell table:style-name="ce3"/>
                  <table:table-cell office:value-type="float" office:value="14.878278276773001" table:style-name="ce47">
                    <text:p><text:s/>14.88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08"/>
                  <table:table-cell office:value-type="float" office:value="89" table:style-name="ce61">
                    <text:p><text:s/>89<text:s/></text:p>
                  </table:table-cell>
                  <table:table-cell office:value-type="percentage" office:value="0.328358208955224" table:style-name="ce62">
                    <text:p>32.8%</text:p>
                  </table:table-cell>
                  <table:table-cell table:style-name="ce63"/>
                  <table:table-cell office:value-type="float" office:value="220" table:style-name="ce61">
                    <text:p><text:s/>220<text:s/></text:p>
                  </table:table-cell>
                  <table:table-cell office:value-type="percentage" office:value="0.358024691358025" table:style-name="ce62">
                    <text:p>35.8%</text:p>
                  </table:table-cell>
                  <table:table-cell table:style-name="ce109"/>
                  <table:table-cell office:value-type="float" office:value="3426" table:style-name="ce61">
                    <text:p><text:s/>3,426<text:s/></text:p>
                  </table:table-cell>
                  <table:table-cell office:value-type="percentage" office:value="0.45725223309230101" table:style-name="ce62">
                    <text:p>45.7%</text:p>
                  </table:table-cell>
                  <table:table-cell table:style-name="ce110"/>
                  <table:table-cell office:value-type="float" office:value="15.6387179641447" table:style-name="ce101">
                    <text:p><text:s/>15.64<text:s/></text:p>
                  </table:table-cell>
                  <table:table-cell office:value-type="float" office:value="1.4658072640230899" table:style-name="ce102">
                    <text:p>(1.47)</text:p>
                  </table:table-cell>
                  <table:table-cell office:value-type="float" office:value="0.97006180798854502" table:style-name="ce103">
                    <text:p>0.97</text:p>
                  </table:table-cell>
                  <table:table-cell office:value-type="float" office:value="14.389830508474599" table:style-name="ce104">
                    <text:p><text:s/>14.39<text:s/></text:p>
                  </table:table-cell>
                  <table:table-cell office:value-type="float" office:value="17.634615384615401" table:style-name="ce104">
                    <text:p><text:s/>17.63<text:s/></text:p>
                  </table:table-cell>
                  <table:table-cell table:style-name="ce18"/>
                  <table:table-cell office:value-type="float" office:value="14.2285964714715" table:style-name="ce104">
                    <text:p><text:s/>14.23<text:s/></text:p>
                  </table:table-cell>
                  <table:table-cell table:style-name="ce107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1.973737070165001" table:style-name="ce47">
                    <text:p><text:s/>11.97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5854929463811" table:style-name="ce47">
                    <text:p><text:s/>13.59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5360910533911" table:style-name="ce47">
                    <text:p><text:s/>13.54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480857319838501" table:style-name="ce47">
                    <text:p><text:s/>13.48<text:s/></text:p>
                  </table:table-cell>
                  <table:table-cell table:style-name="ce49"/>
                  <table:table-cell table:number-columns-repeated="16360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4.2096786322016" table:style-name="ce47">
            <text:p><text:s/>14.21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5" table:style-name="ce21"/>
          <table:table-cell table:style-name="ce50"/>
          <table:table-cell table:number-columns-repeated="8" table:style-name="ce21"/>
          <table:table-cell table:style-name="ce51"/>
          <table:table-cell table:style-name="ce28"/>
          <table:table-cell table:style-name="ce52"/>
          <table:table-cell table:number-columns-repeated="5" table:style-name="ce21"/>
          <table:table-cell table:style-name="ce49"/>
          <table:table-cell table:number-columns-repeated="16360" table:style-name="ce2"/>
        </table:table-row>
        <table:table-row table:style-name="ro14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15" table:style-name="ce24"/>
          <table:table-cell table:number-columns-repeated="2" table:style-name="ce53"/>
          <table:table-cell table:number-columns-repeated="5" table:style-name="ce24"/>
          <table:table-cell table:style-name="ce49"/>
          <table:table-cell table:number-columns-repeated="16360" table:style-name="ce24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4.診所看診日數：各診所看診日數之加總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5.日看診人次：以案件數計，慢連箋領藥案件不計件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1)<text:s/><text:span text:style-name="T5">月平均值＝加總日看診人次</text:span>/<text:span text:style-name="T5">加總該月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2)<text:s/><text:span text:style-name="T5">年平均值＝加總日看診人次</text:span>/<text:span text:style-name="T5">加總該年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55">
            <text:p>6.假日平均看診人次＝該月每家診所假日看診人次加總/該月各診所假日看診日數加總。</text:p>
          </table:table-cell>
          <table:table-cell table:number-columns-repeated="8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number-rows-repeated="1048534" table:style-name="ro14">
          <table:table-cell table:number-columns-repeated="16384"/>
        </table:table-row>
      </table:table>
      <table:table table:name="指標3__南區" table:style-name="ta2">
        <table:table-column table:style-name="co3" table:default-cell-style-name="ce3"/>
        <table:table-column table:style-name="co34" table:default-cell-style-name="ce3"/>
        <table:table-column table:style-name="co22" table:default-cell-style-name="ce3"/>
        <table:table-column table:style-name="co14" table:default-cell-style-name="ce3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35" table:default-cell-style-name="ce3"/>
        <table:table-column table:style-name="co36" table:default-cell-style-name="ce3"/>
        <table:table-column table:style-name="co2" table:default-cell-style-name="ce3"/>
        <table:table-column table:style-name="co43" table:default-cell-style-name="ce3"/>
        <table:table-column table:style-name="co38" table:default-cell-style-name="ce3"/>
        <table:table-column table:style-name="co2" table:default-cell-style-name="ce3"/>
        <table:table-column table:style-name="co39" table:default-cell-style-name="ce3"/>
        <table:table-column table:style-name="co10" table:default-cell-style-name="ce3"/>
        <table:table-column table:style-name="co2" table:default-cell-style-name="ce3"/>
        <table:table-column table:style-name="co44" table:default-cell-style-name="ce5"/>
        <table:table-column table:style-name="co21" table:default-cell-style-name="ce5"/>
        <table:table-column table:style-name="co41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42" table:default-cell-style-name="ce3"/>
        </table:table-column-group>
        <table:table-column table:style-name="co10" table:default-cell-style-name="ce3"/>
        <table:table-column table:style-name="co13" table:number-columns-repeated="16360" table:default-cell-style-name="ce3"/>
        <table:table-row table:style-name="ro1">
          <table:table-cell office:value-type="string" table:style-name="ce1">
            <text:p>指標3、南區「牙醫基層」假日平均看診人次</text:p>
          </table:table-cell>
          <table:table-cell table:number-columns-repeated="4" table:style-name="ce3"/>
          <table:table-cell table:style-name="ce4"/>
          <table:table-cell table:number-columns-repeated="10" table:style-name="ce3"/>
          <table:table-cell table:style-name="ce5"/>
          <table:table-cell table:style-name="ce41"/>
          <table:table-cell table:number-columns-repeated="16366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121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看診人次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77">
            <text:p>每日平均看診人次分布</text:p>
          </table:table-cell>
          <table:covered-table-cell table:number-columns-repeated="6"/>
          <table:table-cell table:number-columns-repeated="16361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115">
            <text:p>平均值</text:p>
          </table:table-cell>
          <table:table-cell office:value-type="string" table:number-columns-spanned="1" table:number-rows-spanned="2" table:style-name="ce115">
            <text:p>(標準差)</text:p>
          </table:table-cell>
          <table:table-cell office:value-type="string" table:number-columns-spanned="1" table:number-rows-spanned="2" table:style-name="ce115">
            <text:p>去年同期</text:p>
            <text:p>增減值</text:p>
          </table:table-cell>
          <table:table-cell office:value-type="string" table:number-columns-spanned="1" table:number-rows-spanned="2" table:style-name="ce120">
            <text:p>最小值</text:p>
          </table:table-cell>
          <table:table-cell office:value-type="string" table:number-columns-spanned="1" table:number-rows-spanned="2" table:style-name="ce120">
            <text:p>最大值</text:p>
          </table:table-cell>
          <table:table-cell table:style-name="ce2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1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74">
            <text:p><text:span text:style-name="T2">值</text:span>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1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1" table:style-name="ce3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42"/>
            <table:table-cell office:value-type="float" office:value="699" table:style-name="ce4">
              <text:p><text:s/>699<text:s/></text:p>
            </table:table-cell>
            <table:table-cell office:value-type="percentage" office:value="-4.3775649794801599E-2" table:style-name="ce16">
              <text:p>-4.4%</text:p>
            </table:table-cell>
            <table:table-cell table:style-name="ce17"/>
            <table:table-cell office:value-type="float" office:value="14288" table:style-name="ce4">
              <text:p><text:s/>14,288<text:s/></text:p>
            </table:table-cell>
            <table:table-cell office:value-type="percentage" office:value="-6.7423797402258304E-2" table:style-name="ce16">
              <text:p>-6.7%</text:p>
            </table:table-cell>
            <table:table-cell table:style-name="ce48"/>
            <table:table-cell office:value-type="float" office:value="220511" table:style-name="ce4">
              <text:p><text:s/>220,511<text:s/></text:p>
            </table:table-cell>
            <table:table-cell office:value-type="percentage" office:value="-4.8557806398722897E-2" table:style-name="ce16">
              <text:p>-4.9%</text:p>
            </table:table-cell>
            <table:table-cell table:style-name="ce43"/>
            <table:table-cell office:value-type="float" office:value="15.164558793221" table:style-name="ce44">
              <text:p><text:s/>15.16<text:s/></text:p>
            </table:table-cell>
            <table:table-cell office:value-type="float" office:value="1.62398674036989" table:style-name="ce45">
              <text:p>(1.62)</text:p>
            </table:table-cell>
            <table:table-cell office:value-type="float" office:value="0.31780969716821" table:style-name="ce46">
              <text:p>0.32</text:p>
            </table:table-cell>
            <table:table-cell office:value-type="float" office:value="8.7161572052401706" table:style-name="ce47">
              <text:p><text:s/>8.72<text:s/></text:p>
            </table:table-cell>
            <table:table-cell office:value-type="float" office:value="17.4079822616408" table:style-name="ce47">
              <text:p><text:s/>17.41<text:s/></text:p>
            </table:table-cell>
            <table:table-cell table:style-name="ce3"/>
            <table:table-cell office:value-type="float" office:value="14.4013466231712" table:style-name="ce47">
              <text:p><text:s/>14.40<text:s/></text:p>
            </table:table-cell>
            <table:table-cell table:style-name="ce49"/>
            <table:table-cell table:number-columns-repeated="16360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654" table:style-name="ce4">
                    <text:p><text:s/>654<text:s/></text:p>
                  </table:table-cell>
                  <table:table-cell office:value-type="percentage" office:value="-2.2421524663677101E-2" table:style-name="ce16">
                    <text:p>-2.2%</text:p>
                  </table:table-cell>
                  <table:table-cell table:style-name="ce17"/>
                  <table:table-cell office:value-type="float" office:value="2656" table:style-name="ce4">
                    <text:p><text:s/>2,656<text:s/></text:p>
                  </table:table-cell>
                  <table:table-cell office:value-type="percentage" office:value="0.18044444444444399" table:style-name="ce16">
                    <text:p>18.0%</text:p>
                  </table:table-cell>
                  <table:table-cell table:style-name="ce48"/>
                  <table:table-cell office:value-type="float" office:value="40842" table:style-name="ce4">
                    <text:p><text:s/>40,842<text:s/></text:p>
                  </table:table-cell>
                  <table:table-cell office:value-type="percentage" office:value="0.16855025607278801" table:style-name="ce16">
                    <text:p>16.9%</text:p>
                  </table:table-cell>
                  <table:table-cell table:style-name="ce43"/>
                  <table:table-cell office:value-type="float" office:value="15.3713589955061" table:style-name="ce44">
                    <text:p><text:s/>15.37<text:s/></text:p>
                  </table:table-cell>
                  <table:table-cell office:value-type="float" office:value="0.45207686119430002" table:style-name="ce45">
                    <text:p>(0.45)</text:p>
                  </table:table-cell>
                  <table:table-cell office:value-type="float" office:value="-0.17481775873445701" table:style-name="ce46">
                    <text:p>-0.17</text:p>
                  </table:table-cell>
                  <table:table-cell office:value-type="float" office:value="14.618217054263599" table:style-name="ce47">
                    <text:p><text:s/>14.62<text:s/></text:p>
                  </table:table-cell>
                  <table:table-cell office:value-type="float" office:value="15.6996268656716" table:style-name="ce47">
                    <text:p><text:s/>15.70<text:s/></text:p>
                  </table:table-cell>
                  <table:table-cell table:style-name="ce3"/>
                  <table:table-cell office:value-type="float" office:value="15.0797914516133" table:style-name="ce47">
                    <text:p><text:s/>15.08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639" table:style-name="ce4">
                    <text:p><text:s/>639<text:s/></text:p>
                  </table:table-cell>
                  <table:table-cell office:value-type="percentage" office:value="-4.6268656716417902E-2" table:style-name="ce16">
                    <text:p>-4.6%</text:p>
                  </table:table-cell>
                  <table:table-cell table:style-name="ce17"/>
                  <table:table-cell office:value-type="float" office:value="1500" table:style-name="ce4">
                    <text:p><text:s/>1,500<text:s/></text:p>
                  </table:table-cell>
                  <table:table-cell office:value-type="percentage" office:value="-0.17491749174917501" table:style-name="ce16">
                    <text:p>-17.5%</text:p>
                  </table:table-cell>
                  <table:table-cell table:style-name="ce48"/>
                  <table:table-cell office:value-type="float" office:value="23695" table:style-name="ce4">
                    <text:p><text:s/>23,695<text:s/></text:p>
                  </table:table-cell>
                  <table:table-cell office:value-type="percentage" office:value="-0.156251112772852" table:style-name="ce16">
                    <text:p>-15.6%</text:p>
                  </table:table-cell>
                  <table:table-cell table:style-name="ce43"/>
                  <table:table-cell office:value-type="float" office:value="15.3229760036408" table:style-name="ce44">
                    <text:p><text:s/>15.32<text:s/></text:p>
                  </table:table-cell>
                  <table:table-cell office:value-type="float" office:value="1.9941266463821601" table:style-name="ce45">
                    <text:p>(1.99)</text:p>
                  </table:table-cell>
                  <table:table-cell office:value-type="float" office:value="0.99244839427009901" table:style-name="ce46">
                    <text:p>0.99</text:p>
                  </table:table-cell>
                  <table:table-cell office:value-type="float" office:value="12.8333333333333" table:style-name="ce47">
                    <text:p><text:s/>12.83<text:s/></text:p>
                  </table:table-cell>
                  <table:table-cell office:value-type="float" office:value="17.4079822616408" table:style-name="ce47">
                    <text:p><text:s/>17.41<text:s/></text:p>
                  </table:table-cell>
                  <table:table-cell table:style-name="ce3"/>
                  <table:table-cell office:value-type="float" office:value="13.9006117810896" table:style-name="ce47">
                    <text:p><text:s/>13.90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653" table:style-name="ce4">
                    <text:p><text:s/>653<text:s/></text:p>
                  </table:table-cell>
                  <table:table-cell office:value-type="percentage" office:value="-2.0989505247376299E-2" table:style-name="ce16">
                    <text:p>-2.1%</text:p>
                  </table:table-cell>
                  <table:table-cell table:style-name="ce17"/>
                  <table:table-cell office:value-type="float" office:value="2102" table:style-name="ce4">
                    <text:p><text:s/>2,102<text:s/></text:p>
                  </table:table-cell>
                  <table:table-cell office:value-type="percentage" office:value="-0.21066466391288" table:style-name="ce16">
                    <text:p>-21.1%</text:p>
                  </table:table-cell>
                  <table:table-cell table:style-name="ce48"/>
                  <table:table-cell office:value-type="float" office:value="33813" table:style-name="ce4">
                    <text:p><text:s/>33,813<text:s/></text:p>
                  </table:table-cell>
                  <table:table-cell office:value-type="percentage" office:value="-0.162007434944238" table:style-name="ce16">
                    <text:p>-16.2%</text:p>
                  </table:table-cell>
                  <table:table-cell table:style-name="ce43"/>
                  <table:table-cell office:value-type="float" office:value="16.0857188210849" table:style-name="ce44">
                    <text:p><text:s/>16.09<text:s/></text:p>
                  </table:table-cell>
                  <table:table-cell office:value-type="float" office:value="0.50565933395796503" table:style-name="ce45">
                    <text:p>(0.51)</text:p>
                  </table:table-cell>
                  <table:table-cell office:value-type="float" office:value="0.967103873347117" table:style-name="ce46">
                    <text:p>0.97</text:p>
                  </table:table-cell>
                  <table:table-cell office:value-type="float" office:value="15.572265625" table:style-name="ce47">
                    <text:p><text:s/>15.57<text:s/></text:p>
                  </table:table-cell>
                  <table:table-cell office:value-type="float" office:value="16.605882352941201" table:style-name="ce47">
                    <text:p><text:s/>16.61<text:s/></text:p>
                  </table:table-cell>
                  <table:table-cell table:style-name="ce3"/>
                  <table:table-cell office:value-type="float" office:value="14.665056499305599" table:style-name="ce47">
                    <text:p><text:s/>14.6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639" table:style-name="ce4">
                    <text:p><text:s/>639<text:s/></text:p>
                  </table:table-cell>
                  <table:table-cell office:value-type="percentage" office:value="-3.32829046898638E-2" table:style-name="ce16">
                    <text:p>-3.3%</text:p>
                  </table:table-cell>
                  <table:table-cell table:style-name="ce17"/>
                  <table:table-cell office:value-type="float" office:value="1835" table:style-name="ce4">
                    <text:p><text:s/>1,835<text:s/></text:p>
                  </table:table-cell>
                  <table:table-cell office:value-type="percentage" office:value="-3.9769754055468301E-2" table:style-name="ce16">
                    <text:p>-4.0%</text:p>
                  </table:table-cell>
                  <table:table-cell table:style-name="ce48"/>
                  <table:table-cell office:value-type="float" office:value="28355" table:style-name="ce4">
                    <text:p><text:s/>28,355<text:s/></text:p>
                  </table:table-cell>
                  <table:table-cell office:value-type="percentage" office:value="-1.5929756368432E-2" table:style-name="ce16">
                    <text:p>-1.6%</text:p>
                  </table:table-cell>
                  <table:table-cell table:style-name="ce43"/>
                  <table:table-cell office:value-type="float" office:value="14.853324403757" table:style-name="ce44">
                    <text:p><text:s/>14.85<text:s/></text:p>
                  </table:table-cell>
                  <table:table-cell office:value-type="float" office:value="2.1818220255380298" table:style-name="ce45">
                    <text:p>(2.18)</text:p>
                  </table:table-cell>
                  <table:table-cell office:value-type="float" office:value="2.3960946507877198E-3" table:style-name="ce46">
                    <text:p>0.00</text:p>
                  </table:table-cell>
                  <table:table-cell office:value-type="float" office:value="11.736040609137101" table:style-name="ce47">
                    <text:p><text:s/>11.74<text:s/></text:p>
                  </table:table-cell>
                  <table:table-cell office:value-type="float" office:value="16.678700361010801" table:style-name="ce47">
                    <text:p><text:s/>16.68<text:s/></text:p>
                  </table:table-cell>
                  <table:table-cell table:style-name="ce3"/>
                  <table:table-cell office:value-type="float" office:value="14.405400459833" table:style-name="ce47">
                    <text:p><text:s/>14.41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647" table:style-name="ce4">
                    <text:p><text:s/>647<text:s/></text:p>
                  </table:table-cell>
                  <table:table-cell office:value-type="percentage" office:value="-3.1437125748502999E-2" table:style-name="ce16">
                    <text:p>-3.1%</text:p>
                  </table:table-cell>
                  <table:table-cell table:style-name="ce17"/>
                  <table:table-cell office:value-type="float" office:value="2481" table:style-name="ce4">
                    <text:p><text:s/>2,481<text:s/></text:p>
                  </table:table-cell>
                  <table:table-cell office:value-type="percentage" office:value="6.6179630425440505E-2" table:style-name="ce16">
                    <text:p>6.6%</text:p>
                  </table:table-cell>
                  <table:table-cell table:style-name="ce48"/>
                  <table:table-cell office:value-type="float" office:value="38426" table:style-name="ce4">
                    <text:p><text:s/>38,426<text:s/></text:p>
                  </table:table-cell>
                  <table:table-cell office:value-type="percentage" office:value="0.123863004884326" table:style-name="ce16">
                    <text:p>12.4%</text:p>
                  </table:table-cell>
                  <table:table-cell table:style-name="ce43"/>
                  <table:table-cell office:value-type="float" office:value="15.446243819177999" table:style-name="ce44">
                    <text:p><text:s/>15.45<text:s/></text:p>
                  </table:table-cell>
                  <table:table-cell office:value-type="float" office:value="0.66116512320894005" table:style-name="ce45">
                    <text:p>(0.66)</text:p>
                  </table:table-cell>
                  <table:table-cell office:value-type="float" office:value="1.2966669899059799" table:style-name="ce46">
                    <text:p>1.30</text:p>
                  </table:table-cell>
                  <table:table-cell office:value-type="float" office:value="14.861809045226099" table:style-name="ce47">
                    <text:p><text:s/>14.86<text:s/></text:p>
                  </table:table-cell>
                  <table:table-cell office:value-type="float" office:value="16.502772643253198" table:style-name="ce47">
                    <text:p><text:s/>16.50<text:s/></text:p>
                  </table:table-cell>
                  <table:table-cell table:style-name="ce3"/>
                  <table:table-cell office:value-type="float" office:value="13.7250895243938" table:style-name="ce47">
                    <text:p><text:s/>13.73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636" table:style-name="ce4">
                    <text:p><text:s/>636<text:s/></text:p>
                  </table:table-cell>
                  <table:table-cell office:value-type="percentage" office:value="-3.3434650455927098E-2" table:style-name="ce16">
                    <text:p>-3.3%</text:p>
                  </table:table-cell>
                  <table:table-cell table:style-name="ce17"/>
                  <table:table-cell office:value-type="float" office:value="1911" table:style-name="ce4">
                    <text:p><text:s/>1,911<text:s/></text:p>
                  </table:table-cell>
                  <table:table-cell office:value-type="percentage" office:value="-0.12540045766590399" table:style-name="ce16">
                    <text:p>-12.5%</text:p>
                  </table:table-cell>
                  <table:table-cell table:style-name="ce48"/>
                  <table:table-cell office:value-type="float" office:value="29019" table:style-name="ce4">
                    <text:p><text:s/>29,019<text:s/></text:p>
                  </table:table-cell>
                  <table:table-cell office:value-type="percentage" office:value="-0.12758921323993599" table:style-name="ce16">
                    <text:p>-12.8%</text:p>
                  </table:table-cell>
                  <table:table-cell table:style-name="ce43"/>
                  <table:table-cell office:value-type="float" office:value="15.1618291402241" table:style-name="ce44">
                    <text:p><text:s/>15.16<text:s/></text:p>
                  </table:table-cell>
                  <table:table-cell office:value-type="float" office:value="0.372497730836097" table:style-name="ce45">
                    <text:p>(0.37)</text:p>
                  </table:table-cell>
                  <table:table-cell office:value-type="float" office:value="-6.5630115524605501E-2" table:style-name="ce46">
                    <text:p>-0.07</text:p>
                  </table:table-cell>
                  <table:table-cell office:value-type="float" office:value="14.7630057803468" table:style-name="ce47">
                    <text:p><text:s/>14.76<text:s/></text:p>
                  </table:table-cell>
                  <table:table-cell office:value-type="float" office:value="15.6466302367942" table:style-name="ce47">
                    <text:p><text:s/>15.65<text:s/></text:p>
                  </table:table-cell>
                  <table:table-cell table:style-name="ce3"/>
                  <table:table-cell office:value-type="float" office:value="14.770635478076199" table:style-name="ce47">
                    <text:p><text:s/>14.7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08"/>
                  <table:table-cell office:value-type="float" office:value="635" table:style-name="ce61">
                    <text:p><text:s/>635<text:s/></text:p>
                  </table:table-cell>
                  <table:table-cell office:value-type="percentage" office:value="-2.7565084226646299E-2" table:style-name="ce62">
                    <text:p>-2.8%</text:p>
                  </table:table-cell>
                  <table:table-cell table:style-name="ce63"/>
                  <table:table-cell office:value-type="float" office:value="1803" table:style-name="ce61">
                    <text:p><text:s/>1,803<text:s/></text:p>
                  </table:table-cell>
                  <table:table-cell office:value-type="percentage" office:value="-0.167974157821874" table:style-name="ce62">
                    <text:p>-16.8%</text:p>
                  </table:table-cell>
                  <table:table-cell table:style-name="ce109"/>
                  <table:table-cell office:value-type="float" office:value="26361" table:style-name="ce61">
                    <text:p><text:s/>26,361<text:s/></text:p>
                  </table:table-cell>
                  <table:table-cell office:value-type="percentage" office:value="-0.17911749135864" table:style-name="ce62">
                    <text:p>-17.9%</text:p>
                  </table:table-cell>
                  <table:table-cell table:style-name="ce110"/>
                  <table:table-cell office:value-type="float" office:value="13.7883390620957" table:style-name="ce101">
                    <text:p><text:s/>13.79<text:s/></text:p>
                  </table:table-cell>
                  <table:table-cell office:value-type="float" office:value="3.38890786010165" table:style-name="ce102">
                    <text:p>(3.39)</text:p>
                  </table:table-cell>
                  <table:table-cell office:value-type="float" office:value="-1.0219475085719201" table:style-name="ce103">
                    <text:p>-1.02</text:p>
                  </table:table-cell>
                  <table:table-cell office:value-type="float" office:value="8.7161572052401706" table:style-name="ce104">
                    <text:p><text:s/>8.72<text:s/></text:p>
                  </table:table-cell>
                  <table:table-cell office:value-type="float" office:value="15.663461538461499" table:style-name="ce104">
                    <text:p><text:s/>15.66<text:s/></text:p>
                  </table:table-cell>
                  <table:table-cell table:style-name="ce18"/>
                  <table:table-cell office:value-type="float" office:value="14.365977973547601" table:style-name="ce104">
                    <text:p><text:s/>14.37<text:s/></text:p>
                  </table:table-cell>
                  <table:table-cell table:style-name="ce107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9393398521206" table:style-name="ce47">
                    <text:p><text:s/>13.94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4.7648219348899" table:style-name="ce47">
                    <text:p><text:s/>14.76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994945227890801" table:style-name="ce47">
                    <text:p><text:s/>13.99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1707712485437" table:style-name="ce47">
                    <text:p><text:s/>15.17<text:s/></text:p>
                  </table:table-cell>
                  <table:table-cell table:style-name="ce49"/>
                  <table:table-cell table:number-columns-repeated="16360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4.967602569424299" table:style-name="ce47">
            <text:p><text:s/>14.97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style-name="ce49"/>
          <table:table-cell table:number-columns-repeated="16360" table:style-name="ce19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42"/>
            <table:table-cell office:value-type="float" office:value="131" table:style-name="ce4">
              <text:p><text:s/>131<text:s/></text:p>
            </table:table-cell>
            <table:table-cell office:value-type="percentage" office:value="-0.13815789473684201" table:style-name="ce16">
              <text:p>-13.8%</text:p>
            </table:table-cell>
            <table:table-cell table:style-name="ce17"/>
            <table:table-cell office:value-type="float" office:value="1207" table:style-name="ce4">
              <text:p><text:s/>1,207<text:s/></text:p>
            </table:table-cell>
            <table:table-cell office:value-type="percentage" office:value="-1.14660114660114E-2" table:style-name="ce16">
              <text:p>-1.1%</text:p>
            </table:table-cell>
            <table:table-cell table:style-name="ce48"/>
            <table:table-cell office:value-type="float" office:value="16472" table:style-name="ce4">
              <text:p><text:s/>16,472<text:s/></text:p>
            </table:table-cell>
            <table:table-cell office:value-type="percentage" office:value="0.143412467027627" table:style-name="ce16">
              <text:p>14.3%</text:p>
            </table:table-cell>
            <table:table-cell table:style-name="ce43"/>
            <table:table-cell office:value-type="float" office:value="13.5486763024944" table:style-name="ce44">
              <text:p><text:s/>13.55<text:s/></text:p>
            </table:table-cell>
            <table:table-cell office:value-type="float" office:value="2.3375655093426602" table:style-name="ce45">
              <text:p>(2.34)</text:p>
            </table:table-cell>
            <table:table-cell office:value-type="float" office:value="1.79039051437727" table:style-name="ce46">
              <text:p>1.79</text:p>
            </table:table-cell>
            <table:table-cell office:value-type="float" office:value="8.71428571428571" table:style-name="ce47">
              <text:p><text:s/>8.71<text:s/></text:p>
            </table:table-cell>
            <table:table-cell office:value-type="float" office:value="17.911111111111101" table:style-name="ce47">
              <text:p><text:s/>17.91<text:s/></text:p>
            </table:table-cell>
            <table:table-cell table:style-name="ce3"/>
            <table:table-cell office:value-type="float" office:value="11.4055372144737" table:style-name="ce47">
              <text:p><text:s/>11.41<text:s/></text:p>
            </table:table-cell>
            <table:table-cell table:style-name="ce49"/>
            <table:table-cell table:number-columns-repeated="16360" table:style-name="ce19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42"/>
            <table:table-cell office:value-type="float" office:value="57" table:style-name="ce4">
              <text:p><text:s/>57<text:s/></text:p>
            </table:table-cell>
            <table:table-cell office:value-type="percentage" office:value="-0.173913043478261" table:style-name="ce16">
              <text:p>-17.4%</text:p>
            </table:table-cell>
            <table:table-cell table:style-name="ce17"/>
            <table:table-cell office:value-type="float" office:value="155" table:style-name="ce4">
              <text:p><text:s/>155<text:s/></text:p>
            </table:table-cell>
            <table:table-cell office:value-type="percentage" office:value="-0.157608695652174" table:style-name="ce16">
              <text:p>-15.8%</text:p>
            </table:table-cell>
            <table:table-cell table:style-name="ce48"/>
            <table:table-cell office:value-type="float" office:value="1970" table:style-name="ce4">
              <text:p><text:s/>1,970<text:s/></text:p>
            </table:table-cell>
            <table:table-cell office:value-type="percentage" office:value="-0.14011348756001801" table:style-name="ce16">
              <text:p>-14.0%</text:p>
            </table:table-cell>
            <table:table-cell table:style-name="ce43"/>
            <table:table-cell office:value-type="float" office:value="12.803367794486199" table:style-name="ce44">
              <text:p><text:s/>12.80<text:s/></text:p>
            </table:table-cell>
            <table:table-cell office:value-type="float" office:value="1.7244588199552" table:style-name="ce45">
              <text:p>(1.72)</text:p>
            </table:table-cell>
            <table:table-cell office:value-type="float" office:value="0.36447822385685302" table:style-name="ce46">
              <text:p>0.36</text:p>
            </table:table-cell>
            <table:table-cell office:value-type="float" office:value="10.880952380952399" table:style-name="ce47">
              <text:p><text:s/>10.88<text:s/></text:p>
            </table:table-cell>
            <table:table-cell office:value-type="float" office:value="14.4285714285714" table:style-name="ce47">
              <text:p><text:s/>14.43<text:s/></text:p>
            </table:table-cell>
            <table:table-cell table:style-name="ce3"/>
            <table:table-cell office:value-type="float" office:value="12.065722883510499" table:style-name="ce47">
              <text:p><text:s/>12.07<text:s/></text:p>
            </table:table-cell>
            <table:table-cell table:style-name="ce49"/>
            <table:table-cell table:number-columns-repeated="16360" table:style-name="ce68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3" table:style-name="ce4">
                    <text:p><text:s/>73<text:s/></text:p>
                  </table:table-cell>
                  <table:table-cell office:value-type="percentage" office:value="5.79710144927537E-2" table:style-name="ce16">
                    <text:p>5.8%</text:p>
                  </table:table-cell>
                  <table:table-cell table:style-name="ce17"/>
                  <table:table-cell office:value-type="float" office:value="167" table:style-name="ce4">
                    <text:p><text:s/>167<text:s/></text:p>
                  </table:table-cell>
                  <table:table-cell office:value-type="percentage" office:value="-4.57142857142857E-2" table:style-name="ce16">
                    <text:p>-4.6%</text:p>
                  </table:table-cell>
                  <table:table-cell table:style-name="ce48"/>
                  <table:table-cell office:value-type="float" office:value="1979" table:style-name="ce4">
                    <text:p><text:s/>1,979<text:s/></text:p>
                  </table:table-cell>
                  <table:table-cell office:value-type="percentage" office:value="-5.5369928400954699E-2" table:style-name="ce16">
                    <text:p>-5.5%</text:p>
                  </table:table-cell>
                  <table:table-cell table:style-name="ce43"/>
                  <table:table-cell office:value-type="float" office:value="11.926524644945699" table:style-name="ce44">
                    <text:p><text:s/>11.93<text:s/></text:p>
                  </table:table-cell>
                  <table:table-cell office:value-type="float" office:value="1.78046239178915" table:style-name="ce45">
                    <text:p>(1.78)</text:p>
                  </table:table-cell>
                  <table:table-cell office:value-type="float" office:value="4.0828816226612802E-2" table:style-name="ce46">
                    <text:p>0.04</text:p>
                  </table:table-cell>
                  <table:table-cell office:value-type="float" office:value="9.7111111111111104" table:style-name="ce47">
                    <text:p><text:s/>9.71<text:s/></text:p>
                  </table:table-cell>
                  <table:table-cell office:value-type="float" office:value="13.4473684210526" table:style-name="ce47">
                    <text:p><text:s/>13.45<text:s/></text:p>
                  </table:table-cell>
                  <table:table-cell table:style-name="ce3"/>
                  <table:table-cell office:value-type="float" office:value="11.529124953857499" table:style-name="ce47">
                    <text:p><text:s/>11.53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60" table:style-name="ce4">
                    <text:p><text:s/>60<text:s/></text:p>
                  </table:table-cell>
                  <table:table-cell office:value-type="percentage" office:value="-7.69230769230769E-2" table:style-name="ce16">
                    <text:p>-7.7%</text:p>
                  </table:table-cell>
                  <table:table-cell table:style-name="ce17"/>
                  <table:table-cell office:value-type="float" office:value="180" table:style-name="ce4">
                    <text:p><text:s/>180<text:s/></text:p>
                  </table:table-cell>
                  <table:table-cell office:value-type="percentage" office:value="-3.2258064516128997E-2" table:style-name="ce16">
                    <text:p>-3.2%</text:p>
                  </table:table-cell>
                  <table:table-cell table:style-name="ce48"/>
                  <table:table-cell office:value-type="float" office:value="2152" table:style-name="ce4">
                    <text:p><text:s/>2,152<text:s/></text:p>
                  </table:table-cell>
                  <table:table-cell office:value-type="percentage" office:value="-2.8880866425992701E-2" table:style-name="ce16">
                    <text:p>-2.9%</text:p>
                  </table:table-cell>
                  <table:table-cell table:style-name="ce43"/>
                  <table:table-cell office:value-type="float" office:value="12.0343358218358" table:style-name="ce44">
                    <text:p><text:s/>12.03<text:s/></text:p>
                  </table:table-cell>
                  <table:table-cell office:value-type="float" office:value="1.7757127797433201" table:style-name="ce45">
                    <text:p>(1.78)</text:p>
                  </table:table-cell>
                  <table:table-cell office:value-type="float" office:value="0.101430760577619" table:style-name="ce46">
                    <text:p>0.10</text:p>
                  </table:table-cell>
                  <table:table-cell office:value-type="float" office:value="10.8108108108108" table:style-name="ce47">
                    <text:p><text:s/>10.81<text:s/></text:p>
                  </table:table-cell>
                  <table:table-cell office:value-type="float" office:value="15.0625" table:style-name="ce47">
                    <text:p><text:s/>15.06<text:s/></text:p>
                  </table:table-cell>
                  <table:table-cell table:style-name="ce3"/>
                  <table:table-cell office:value-type="float" office:value="11.574917909420501" table:style-name="ce47">
                    <text:p><text:s/>11.57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64" table:style-name="ce4">
                    <text:p><text:s/>64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151" table:style-name="ce4">
                    <text:p><text:s/>151<text:s/></text:p>
                  </table:table-cell>
                  <table:table-cell office:value-type="percentage" office:value="-7.9268292682926803E-2" table:style-name="ce16">
                    <text:p>-7.9%</text:p>
                  </table:table-cell>
                  <table:table-cell table:style-name="ce48"/>
                  <table:table-cell office:value-type="float" office:value="1892" table:style-name="ce4">
                    <text:p><text:s/>1,892<text:s/></text:p>
                  </table:table-cell>
                  <table:table-cell office:value-type="percentage" office:value="-1.81629475869227E-2" table:style-name="ce16">
                    <text:p>-1.8%</text:p>
                  </table:table-cell>
                  <table:table-cell table:style-name="ce43"/>
                  <table:table-cell office:value-type="float" office:value="12.195207165580999" table:style-name="ce44">
                    <text:p><text:s/>12.20<text:s/></text:p>
                  </table:table-cell>
                  <table:table-cell office:value-type="float" office:value="2.3627949679513098" table:style-name="ce45">
                    <text:p>(2.36)</text:p>
                  </table:table-cell>
                  <table:table-cell office:value-type="float" office:value="0.42753987352343598" table:style-name="ce46">
                    <text:p>0.43</text:p>
                  </table:table-cell>
                  <table:table-cell office:value-type="float" office:value="8.71428571428571" table:style-name="ce47">
                    <text:p><text:s/>8.71<text:s/></text:p>
                  </table:table-cell>
                  <table:table-cell office:value-type="float" office:value="13.804347826087" table:style-name="ce47">
                    <text:p><text:s/>13.80<text:s/></text:p>
                  </table:table-cell>
                  <table:table-cell table:style-name="ce3"/>
                  <table:table-cell office:value-type="float" office:value="11.414637273295799" table:style-name="ce47">
                    <text:p><text:s/>11.41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75" table:style-name="ce4">
                    <text:p><text:s/>75<text:s/></text:p>
                  </table:table-cell>
                  <table:table-cell office:value-type="percentage" office:value="0.19047619047618999" table:style-name="ce16">
                    <text:p>19.0%</text:p>
                  </table:table-cell>
                  <table:table-cell table:style-name="ce17"/>
                  <table:table-cell office:value-type="float" office:value="208" table:style-name="ce4">
                    <text:p><text:s/>208<text:s/></text:p>
                  </table:table-cell>
                  <table:table-cell office:value-type="percentage" office:value="0.35064935064935099" table:style-name="ce16">
                    <text:p>35.1%</text:p>
                  </table:table-cell>
                  <table:table-cell table:style-name="ce48"/>
                  <table:table-cell office:value-type="float" office:value="2967" table:style-name="ce4">
                    <text:p><text:s/>2,967<text:s/></text:p>
                  </table:table-cell>
                  <table:table-cell office:value-type="percentage" office:value="0.81356968215158898" table:style-name="ce16">
                    <text:p>81.4%</text:p>
                  </table:table-cell>
                  <table:table-cell table:style-name="ce43"/>
                  <table:table-cell office:value-type="float" office:value="14.1999903422244" table:style-name="ce44">
                    <text:p><text:s/>14.20<text:s/></text:p>
                  </table:table-cell>
                  <table:table-cell office:value-type="float" office:value="1.16351552462494" table:style-name="ce45">
                    <text:p>(1.16)</text:p>
                  </table:table-cell>
                  <table:table-cell office:value-type="float" office:value="3.6195279438504002" table:style-name="ce46">
                    <text:p>3.62</text:p>
                  </table:table-cell>
                  <table:table-cell office:value-type="float" office:value="12.3243243243243" table:style-name="ce47">
                    <text:p><text:s/>12.32<text:s/></text:p>
                  </table:table-cell>
                  <table:table-cell office:value-type="float" office:value="15.2" table:style-name="ce47">
                    <text:p><text:s/>15.20<text:s/></text:p>
                  </table:table-cell>
                  <table:table-cell table:style-name="ce3"/>
                  <table:table-cell office:value-type="float" office:value="10.2630485264228" table:style-name="ce47">
                    <text:p><text:s/>10.26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69" table:style-name="ce4">
                    <text:p><text:s/>69<text:s/></text:p>
                  </table:table-cell>
                  <table:table-cell office:value-type="percentage" office:value="-1.42857142857142E-2" table:style-name="ce16">
                    <text:p>-1.4%</text:p>
                  </table:table-cell>
                  <table:table-cell table:style-name="ce17"/>
                  <table:table-cell office:value-type="float" office:value="169" table:style-name="ce4">
                    <text:p><text:s/>169<text:s/></text:p>
                  </table:table-cell>
                  <table:table-cell office:value-type="percentage" office:value="-0.15075376884422101" table:style-name="ce16">
                    <text:p>-15.1%</text:p>
                  </table:table-cell>
                  <table:table-cell table:style-name="ce48"/>
                  <table:table-cell office:value-type="float" office:value="2629" table:style-name="ce4">
                    <text:p><text:s/>2,629<text:s/></text:p>
                  </table:table-cell>
                  <table:table-cell office:value-type="percentage" office:value="0.14006938421509099" table:style-name="ce16">
                    <text:p>14.0%</text:p>
                  </table:table-cell>
                  <table:table-cell table:style-name="ce43"/>
                  <table:table-cell office:value-type="float" office:value="15.5938034188034" table:style-name="ce44">
                    <text:p><text:s/>15.59<text:s/></text:p>
                  </table:table-cell>
                  <table:table-cell office:value-type="float" office:value="2.5814963104971498" table:style-name="ce45">
                    <text:p>(2.58)</text:p>
                  </table:table-cell>
                  <table:table-cell office:value-type="float" office:value="4.0201823030770401" table:style-name="ce46">
                    <text:p>4.02</text:p>
                  </table:table-cell>
                  <table:table-cell office:value-type="float" office:value="12" table:style-name="ce47">
                    <text:p><text:s/>12.00<text:s/></text:p>
                  </table:table-cell>
                  <table:table-cell office:value-type="float" office:value="17.911111111111101" table:style-name="ce47">
                    <text:p><text:s/>17.91<text:s/></text:p>
                  </table:table-cell>
                  <table:table-cell table:style-name="ce3"/>
                  <table:table-cell office:value-type="float" office:value="11.226412482254601" table:style-name="ce47">
                    <text:p><text:s/>11.23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08"/>
                  <table:table-cell office:value-type="float" office:value="74" table:style-name="ce61">
                    <text:p><text:s/>74<text:s/></text:p>
                  </table:table-cell>
                  <table:table-cell office:value-type="percentage" office:value="0.27586206896551702" table:style-name="ce62">
                    <text:p>27.6%</text:p>
                  </table:table-cell>
                  <table:table-cell table:style-name="ce63"/>
                  <table:table-cell office:value-type="float" office:value="177" table:style-name="ce61">
                    <text:p><text:s/>177<text:s/></text:p>
                  </table:table-cell>
                  <table:table-cell office:value-type="percentage" office:value="0.113207547169811" table:style-name="ce62">
                    <text:p>11.3%</text:p>
                  </table:table-cell>
                  <table:table-cell table:style-name="ce109"/>
                  <table:table-cell office:value-type="float" office:value="2883" table:style-name="ce61">
                    <text:p><text:s/>2,883<text:s/></text:p>
                  </table:table-cell>
                  <table:table-cell office:value-type="percentage" office:value="0.48992248062015498" table:style-name="ce62">
                    <text:p>49.0%</text:p>
                  </table:table-cell>
                  <table:table-cell table:style-name="ce110"/>
                  <table:table-cell office:value-type="float" office:value="16.303261539816798" table:style-name="ce101">
                    <text:p><text:s/>16.30<text:s/></text:p>
                  </table:table-cell>
                  <table:table-cell office:value-type="float" office:value="1.2273277336131301" table:style-name="ce102">
                    <text:p>(1.23)</text:p>
                  </table:table-cell>
                  <table:table-cell office:value-type="float" office:value="4.1719909399486097" table:style-name="ce103">
                    <text:p>4.17</text:p>
                  </table:table-cell>
                  <table:table-cell office:value-type="float" office:value="15.1666666666667" table:style-name="ce104">
                    <text:p><text:s/>15.17<text:s/></text:p>
                  </table:table-cell>
                  <table:table-cell office:value-type="float" office:value="17.790697674418599" table:style-name="ce104">
                    <text:p><text:s/>17.79<text:s/></text:p>
                  </table:table-cell>
                  <table:table-cell table:style-name="ce18"/>
                  <table:table-cell office:value-type="float" office:value="11.767332481872099" table:style-name="ce104">
                    <text:p><text:s/>11.77<text:s/></text:p>
                  </table:table-cell>
                  <table:table-cell table:style-name="ce107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1.2742559053126" table:style-name="ce47">
                    <text:p><text:s/>11.27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1.275657424812" table:style-name="ce47">
                    <text:p><text:s/>11.28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0.847377506265699" table:style-name="ce47">
                    <text:p><text:s/>10.85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1.887641729323301" table:style-name="ce47">
                    <text:p><text:s/>11.89<text:s/></text:p>
                  </table:table-cell>
                  <table:table-cell table:style-name="ce49"/>
                  <table:table-cell table:number-columns-repeated="16360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2.054494872505501" table:style-name="ce47">
            <text:p><text:s/>12.05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5" table:style-name="ce21"/>
          <table:table-cell table:style-name="ce50"/>
          <table:table-cell table:number-columns-repeated="8" table:style-name="ce21"/>
          <table:table-cell table:style-name="ce51"/>
          <table:table-cell table:style-name="ce28"/>
          <table:table-cell table:style-name="ce52"/>
          <table:table-cell table:number-columns-repeated="5" table:style-name="ce21"/>
          <table:table-cell table:number-columns-repeated="16361" table:style-name="ce2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4.診所看診日數：各診所看診日數之加總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5.日看診人次：以案件數計，慢連箋領藥案件不計件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1)<text:s/><text:span text:style-name="T5">月平均值＝加總日看診人次</text:span>/<text:span text:style-name="T5">加總該月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2)<text:s/><text:span text:style-name="T5">年平均值＝加總日看診人次</text:span>/<text:span text:style-name="T5">加總該年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55">
            <text:p>6.假日平均看診人次＝該月每家診所假日看診人次加總/該月各診所假日看診日數加總。</text:p>
          </table:table-cell>
          <table:table-cell table:number-columns-repeated="8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number-rows-repeated="1048534" table:style-name="ro14">
          <table:table-cell table:number-columns-repeated="16384"/>
        </table:table-row>
      </table:table>
      <table:table table:name="指標3__高屏" table:style-name="ta2">
        <table:table-column table:style-name="co3" table:default-cell-style-name="ce3"/>
        <table:table-column table:style-name="co34" table:default-cell-style-name="ce3"/>
        <table:table-column table:style-name="co22" table:default-cell-style-name="ce3"/>
        <table:table-column table:style-name="co14" table:default-cell-style-name="ce3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35" table:default-cell-style-name="ce3"/>
        <table:table-column table:style-name="co36" table:default-cell-style-name="ce3"/>
        <table:table-column table:style-name="co2" table:default-cell-style-name="ce3"/>
        <table:table-column table:style-name="co43" table:default-cell-style-name="ce3"/>
        <table:table-column table:style-name="co38" table:default-cell-style-name="ce3"/>
        <table:table-column table:style-name="co2" table:default-cell-style-name="ce3"/>
        <table:table-column table:style-name="co39" table:default-cell-style-name="ce3"/>
        <table:table-column table:style-name="co10" table:default-cell-style-name="ce3"/>
        <table:table-column table:style-name="co2" table:default-cell-style-name="ce3"/>
        <table:table-column table:style-name="co44" table:default-cell-style-name="ce5"/>
        <table:table-column table:style-name="co21" table:default-cell-style-name="ce5"/>
        <table:table-column table:style-name="co41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42" table:default-cell-style-name="ce3"/>
        </table:table-column-group>
        <table:table-column table:style-name="co10" table:default-cell-style-name="ce3"/>
        <table:table-column table:style-name="co13" table:number-columns-repeated="16360" table:default-cell-style-name="ce3"/>
        <table:table-row table:style-name="ro1">
          <table:table-cell office:value-type="string" table:style-name="ce1">
            <text:p>指標3、高屏「牙醫基層」假日平均看診人次</text:p>
          </table:table-cell>
          <table:table-cell table:number-columns-repeated="4" table:style-name="ce3"/>
          <table:table-cell table:style-name="ce4"/>
          <table:table-cell table:number-columns-repeated="10" table:style-name="ce3"/>
          <table:table-cell table:style-name="ce5"/>
          <table:table-cell table:style-name="ce41"/>
          <table:table-cell table:number-columns-repeated="16366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121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看診人次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77">
            <text:p>每日平均看診人次分布</text:p>
          </table:table-cell>
          <table:covered-table-cell table:number-columns-repeated="6"/>
          <table:table-cell table:number-columns-repeated="16361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115">
            <text:p>平均值</text:p>
          </table:table-cell>
          <table:table-cell office:value-type="string" table:number-columns-spanned="1" table:number-rows-spanned="2" table:style-name="ce115">
            <text:p>(標準差)</text:p>
          </table:table-cell>
          <table:table-cell office:value-type="string" table:number-columns-spanned="1" table:number-rows-spanned="2" table:style-name="ce115">
            <text:p>去年同期</text:p>
            <text:p>增減值</text:p>
          </table:table-cell>
          <table:table-cell office:value-type="string" table:number-columns-spanned="1" table:number-rows-spanned="2" table:style-name="ce120">
            <text:p>最小值</text:p>
          </table:table-cell>
          <table:table-cell office:value-type="string" table:number-columns-spanned="1" table:number-rows-spanned="2" table:style-name="ce120">
            <text:p>最大值</text:p>
          </table:table-cell>
          <table:table-cell table:style-name="ce2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1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74">
            <text:p><text:span text:style-name="T2">值</text:span>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1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1" table:style-name="ce3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42"/>
            <table:table-cell office:value-type="float" office:value="817" table:style-name="ce4">
              <text:p><text:s/>817<text:s/></text:p>
            </table:table-cell>
            <table:table-cell office:value-type="percentage" office:value="-4.2203985932004702E-2" table:style-name="ce16">
              <text:p>-4.2%</text:p>
            </table:table-cell>
            <table:table-cell table:style-name="ce17"/>
            <table:table-cell office:value-type="float" office:value="16397" table:style-name="ce4">
              <text:p><text:s/>16,397<text:s/></text:p>
            </table:table-cell>
            <table:table-cell office:value-type="percentage" office:value="-3.22828139754485E-2" table:style-name="ce16">
              <text:p>-3.2%</text:p>
            </table:table-cell>
            <table:table-cell table:style-name="ce48"/>
            <table:table-cell office:value-type="float" office:value="255829" table:style-name="ce4">
              <text:p><text:s/>255,829<text:s/></text:p>
            </table:table-cell>
            <table:table-cell office:value-type="percentage" office:value="-4.9242497909333096E-3" table:style-name="ce16">
              <text:p>-0.5%</text:p>
            </table:table-cell>
            <table:table-cell table:style-name="ce43"/>
            <table:table-cell office:value-type="float" office:value="15.4301458546853" table:style-name="ce44">
              <text:p><text:s/>15.43<text:s/></text:p>
            </table:table-cell>
            <table:table-cell office:value-type="float" office:value="1.2839797082350399" table:style-name="ce45">
              <text:p>(1.28)</text:p>
            </table:table-cell>
            <table:table-cell office:value-type="float" office:value="0.69256229551792903" table:style-name="ce46">
              <text:p>0.69</text:p>
            </table:table-cell>
            <table:table-cell office:value-type="float" office:value="9.9898477157360404" table:style-name="ce47">
              <text:p><text:s/>9.99<text:s/></text:p>
            </table:table-cell>
            <table:table-cell office:value-type="float" office:value="17.605214152700199" table:style-name="ce47">
              <text:p><text:s/>17.61<text:s/></text:p>
            </table:table-cell>
            <table:table-cell table:style-name="ce3"/>
            <table:table-cell office:value-type="float" office:value="14.2954560523923" table:style-name="ce47">
              <text:p><text:s/>14.30<text:s/></text:p>
            </table:table-cell>
            <table:table-cell table:style-name="ce49"/>
            <table:table-cell table:number-columns-repeated="16360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42"/>
            <table:table-cell office:value-type="float" office:value="758" table:style-name="ce4">
              <text:p><text:s/>758<text:s/></text:p>
            </table:table-cell>
            <table:table-cell office:value-type="percentage" office:value="1.4725568942436399E-2" table:style-name="ce16">
              <text:p>1.5%</text:p>
            </table:table-cell>
            <table:table-cell table:style-name="ce17"/>
            <table:table-cell office:value-type="float" office:value="3107" table:style-name="ce4">
              <text:p><text:s/>3,107<text:s/></text:p>
            </table:table-cell>
            <table:table-cell office:value-type="percentage" office:value="0.24479166666666699" table:style-name="ce16">
              <text:p>24.5%</text:p>
            </table:table-cell>
            <table:table-cell table:style-name="ce48"/>
            <table:table-cell office:value-type="float" office:value="47556" table:style-name="ce4">
              <text:p><text:s/>47,556<text:s/></text:p>
            </table:table-cell>
            <table:table-cell office:value-type="percentage" office:value="0.221263482280431" table:style-name="ce16">
              <text:p>22.1%</text:p>
            </table:table-cell>
            <table:table-cell table:style-name="ce43"/>
            <table:table-cell office:value-type="float" office:value="15.297181250159699" table:style-name="ce44">
              <text:p><text:s/>15.30<text:s/></text:p>
            </table:table-cell>
            <table:table-cell office:value-type="float" office:value="0.36594846343376602" table:style-name="ce45">
              <text:p>(0.37)</text:p>
            </table:table-cell>
            <table:table-cell office:value-type="float" office:value="-0.32915748639669401" table:style-name="ce46">
              <text:p>-0.33</text:p>
            </table:table-cell>
            <table:table-cell office:value-type="float" office:value="14.758974358974401" table:style-name="ce47">
              <text:p><text:s/>14.76<text:s/></text:p>
            </table:table-cell>
            <table:table-cell office:value-type="float" office:value="15.783911671924299" table:style-name="ce47">
              <text:p><text:s/>15.78<text:s/></text:p>
            </table:table-cell>
            <table:table-cell table:style-name="ce3"/>
            <table:table-cell office:value-type="float" office:value="15.1575485744597" table:style-name="ce47">
              <text:p><text:s/>15.16<text:s/></text:p>
            </table:table-cell>
            <table:table-cell table:style-name="ce49"/>
            <table:table-cell table:number-columns-repeated="16360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43" table:style-name="ce4">
                    <text:p><text:s/>743<text:s/></text:p>
                  </table:table-cell>
                  <table:table-cell office:value-type="percentage" office:value="-1.58940397350993E-2" table:style-name="ce16">
                    <text:p>-1.6%</text:p>
                  </table:table-cell>
                  <table:table-cell table:style-name="ce17"/>
                  <table:table-cell office:value-type="float" office:value="1734" table:style-name="ce4">
                    <text:p><text:s/>1,734<text:s/></text:p>
                  </table:table-cell>
                  <table:table-cell office:value-type="percentage" office:value="-0.14115898959881101" table:style-name="ce16">
                    <text:p>-14.1%</text:p>
                  </table:table-cell>
                  <table:table-cell table:style-name="ce48"/>
                  <table:table-cell office:value-type="float" office:value="28603" table:style-name="ce4">
                    <text:p><text:s/>28,603<text:s/></text:p>
                  </table:table-cell>
                  <table:table-cell office:value-type="percentage" office:value="-6.3210297055644696E-2" table:style-name="ce16">
                    <text:p>-6.3%</text:p>
                  </table:table-cell>
                  <table:table-cell table:style-name="ce43"/>
                  <table:table-cell office:value-type="float" office:value="16.314325156397899" table:style-name="ce44">
                    <text:p><text:s/>16.31<text:s/></text:p>
                  </table:table-cell>
                  <table:table-cell office:value-type="float" office:value="1.02617007028454" table:style-name="ce45">
                    <text:p>(1.03)</text:p>
                  </table:table-cell>
                  <table:table-cell office:value-type="float" office:value="2.6873753197483801" table:style-name="ce46">
                    <text:p>2.69</text:p>
                  </table:table-cell>
                  <table:table-cell office:value-type="float" office:value="15.1149425287356" table:style-name="ce47">
                    <text:p><text:s/>15.11<text:s/></text:p>
                  </table:table-cell>
                  <table:table-cell office:value-type="float" office:value="17.605214152700199" table:style-name="ce47">
                    <text:p><text:s/>17.61<text:s/></text:p>
                  </table:table-cell>
                  <table:table-cell table:style-name="ce3"/>
                  <table:table-cell office:value-type="float" office:value="13.218141341550099" table:style-name="ce47">
                    <text:p><text:s/>13.22<text:s/></text:p>
                  </table:table-cell>
                  <table:table-cell table:number-columns-repeated="16361" table:style-name="ce3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52" table:style-name="ce4">
                    <text:p><text:s/>752<text:s/></text:p>
                  </table:table-cell>
                  <table:table-cell office:value-type="percentage" office:value="9.3959731543624692E-3" table:style-name="ce16">
                    <text:p>0.9%</text:p>
                  </table:table-cell>
                  <table:table-cell table:style-name="ce17"/>
                  <table:table-cell office:value-type="float" office:value="2450" table:style-name="ce4">
                    <text:p><text:s/>2,450<text:s/></text:p>
                  </table:table-cell>
                  <table:table-cell office:value-type="percentage" office:value="-0.15077989601386499" table:style-name="ce16">
                    <text:p>-15.1%</text:p>
                  </table:table-cell>
                  <table:table-cell table:style-name="ce48"/>
                  <table:table-cell office:value-type="float" office:value="39306" table:style-name="ce4">
                    <text:p><text:s/>39,306<text:s/></text:p>
                  </table:table-cell>
                  <table:table-cell office:value-type="percentage" office:value="-0.11548674557810901" table:style-name="ce16">
                    <text:p>-11.5%</text:p>
                  </table:table-cell>
                  <table:table-cell table:style-name="ce43"/>
                  <table:table-cell office:value-type="float" office:value="15.999084821607999" table:style-name="ce44">
                    <text:p><text:s/>16.00<text:s/></text:p>
                  </table:table-cell>
                  <table:table-cell office:value-type="float" office:value="1.0389457123339501" table:style-name="ce45">
                    <text:p>(1.04)</text:p>
                  </table:table-cell>
                  <table:table-cell office:value-type="float" office:value="0.62550596627649901" table:style-name="ce46">
                    <text:p>0.63</text:p>
                  </table:table-cell>
                  <table:table-cell office:value-type="float" office:value="14.985637342908401" table:style-name="ce47">
                    <text:p><text:s/>14.99<text:s/></text:p>
                  </table:table-cell>
                  <table:table-cell office:value-type="float" office:value="17.432973805855202" table:style-name="ce47">
                    <text:p><text:s/>17.43<text:s/></text:p>
                  </table:table-cell>
                  <table:table-cell table:style-name="ce3"/>
                  <table:table-cell office:value-type="float" office:value="14.9123714896716" table:style-name="ce47">
                    <text:p><text:s/>14.91<text:s/></text:p>
                  </table:table-cell>
                  <table:table-cell table:number-columns-repeated="16361" table:style-name="ce3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42" table:style-name="ce4">
                    <text:p><text:s/>742<text:s/></text:p>
                  </table:table-cell>
                  <table:table-cell office:value-type="percentage" office:value="5.4200542005420297E-3" table:style-name="ce16">
                    <text:p>0.5%</text:p>
                  </table:table-cell>
                  <table:table-cell table:style-name="ce17"/>
                  <table:table-cell office:value-type="float" office:value="2095" table:style-name="ce4">
                    <text:p><text:s/>2,095<text:s/></text:p>
                  </table:table-cell>
                  <table:table-cell office:value-type="percentage" office:value="4.77554918815626E-4" table:style-name="ce16">
                    <text:p>0.0%</text:p>
                  </table:table-cell>
                  <table:table-cell table:style-name="ce48"/>
                  <table:table-cell office:value-type="float" office:value="32254" table:style-name="ce4">
                    <text:p><text:s/>32,254<text:s/></text:p>
                  </table:table-cell>
                  <table:table-cell office:value-type="percentage" office:value="2.4809278670212499E-4" table:style-name="ce16">
                    <text:p>0.0%</text:p>
                  </table:table-cell>
                  <table:table-cell table:style-name="ce43"/>
                  <table:table-cell office:value-type="float" office:value="15.0833294216248" table:style-name="ce44">
                    <text:p><text:s/>15.08<text:s/></text:p>
                  </table:table-cell>
                  <table:table-cell office:value-type="float" office:value="1.23342209627054" table:style-name="ce45">
                    <text:p>(1.23)</text:p>
                  </table:table-cell>
                  <table:table-cell office:value-type="float" office:value="-7.9365025047117399E-2" table:style-name="ce46">
                    <text:p>-0.08</text:p>
                  </table:table-cell>
                  <table:table-cell office:value-type="float" office:value="13.525345622119801" table:style-name="ce47">
                    <text:p><text:s/>13.53<text:s/></text:p>
                  </table:table-cell>
                  <table:table-cell office:value-type="float" office:value="16.171924290220801" table:style-name="ce47">
                    <text:p><text:s/>16.17<text:s/></text:p>
                  </table:table-cell>
                  <table:table-cell table:style-name="ce3"/>
                  <table:table-cell office:value-type="float" office:value="14.7078136132717" table:style-name="ce47">
                    <text:p><text:s/>14.71<text:s/></text:p>
                  </table:table-cell>
                  <table:table-cell table:number-columns-repeated="16361" table:style-name="ce3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749" table:style-name="ce4">
                    <text:p><text:s/>749<text:s/></text:p>
                  </table:table-cell>
                  <table:table-cell office:value-type="percentage" office:value="4.0214477211795198E-3" table:style-name="ce16">
                    <text:p>0.4%</text:p>
                  </table:table-cell>
                  <table:table-cell table:style-name="ce17"/>
                  <table:table-cell office:value-type="float" office:value="2829" table:style-name="ce4">
                    <text:p><text:s/>2,829<text:s/></text:p>
                  </table:table-cell>
                  <table:table-cell office:value-type="percentage" office:value="9.8214285714285796E-2" table:style-name="ce16">
                    <text:p>9.8%</text:p>
                  </table:table-cell>
                  <table:table-cell table:style-name="ce48"/>
                  <table:table-cell office:value-type="float" office:value="43856" table:style-name="ce4">
                    <text:p><text:s/>43,856<text:s/></text:p>
                  </table:table-cell>
                  <table:table-cell office:value-type="percentage" office:value="0.14872439624914899" table:style-name="ce16">
                    <text:p>14.9%</text:p>
                  </table:table-cell>
                  <table:table-cell table:style-name="ce43"/>
                  <table:table-cell office:value-type="float" office:value="15.521786654823799" table:style-name="ce44">
                    <text:p><text:s/>15.52<text:s/></text:p>
                  </table:table-cell>
                  <table:table-cell office:value-type="float" office:value="0.332761167981446" table:style-name="ce45">
                    <text:p>(0.33)</text:p>
                  </table:table-cell>
                  <table:table-cell office:value-type="float" office:value="1.88716334409413" table:style-name="ce46">
                    <text:p>1.89</text:p>
                  </table:table-cell>
                  <table:table-cell office:value-type="float" office:value="15.123558484349299" table:style-name="ce47">
                    <text:p><text:s/>15.12<text:s/></text:p>
                  </table:table-cell>
                  <table:table-cell office:value-type="float" office:value="15.9189814814815" table:style-name="ce47">
                    <text:p><text:s/>15.92<text:s/></text:p>
                  </table:table-cell>
                  <table:table-cell table:style-name="ce3"/>
                  <table:table-cell office:value-type="float" office:value="13.225584611407699" table:style-name="ce47">
                    <text:p><text:s/>13.23<text:s/></text:p>
                  </table:table-cell>
                  <table:table-cell table:number-columns-repeated="16361" table:style-name="ce3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32" table:style-name="ce4">
                    <text:p><text:s/>732<text:s/></text:p>
                  </table:table-cell>
                  <table:table-cell office:value-type="percentage" office:value="-9.4722598105547694E-3" table:style-name="ce16">
                    <text:p>-0.9%</text:p>
                  </table:table-cell>
                  <table:table-cell table:style-name="ce17"/>
                  <table:table-cell office:value-type="float" office:value="2159" table:style-name="ce4">
                    <text:p><text:s/>2,159<text:s/></text:p>
                  </table:table-cell>
                  <table:table-cell office:value-type="percentage" office:value="-0.109690721649485" table:style-name="ce16">
                    <text:p>-11.0%</text:p>
                  </table:table-cell>
                  <table:table-cell table:style-name="ce48"/>
                  <table:table-cell office:value-type="float" office:value="33639" table:style-name="ce4">
                    <text:p><text:s/>33,639<text:s/></text:p>
                  </table:table-cell>
                  <table:table-cell office:value-type="percentage" office:value="-8.58222137674267E-2" table:style-name="ce16">
                    <text:p>-8.6%</text:p>
                  </table:table-cell>
                  <table:table-cell table:style-name="ce43"/>
                  <table:table-cell office:value-type="float" office:value="15.541747495772899" table:style-name="ce44">
                    <text:p><text:s/>15.54<text:s/></text:p>
                  </table:table-cell>
                  <table:table-cell office:value-type="float" office:value="0.55121332086355801" table:style-name="ce45">
                    <text:p>(0.55)</text:p>
                  </table:table-cell>
                  <table:table-cell office:value-type="float" office:value="0.36985446267134497" table:style-name="ce46">
                    <text:p>0.37</text:p>
                  </table:table-cell>
                  <table:table-cell office:value-type="float" office:value="15.1878787878788" table:style-name="ce47">
                    <text:p><text:s/>15.19<text:s/></text:p>
                  </table:table-cell>
                  <table:table-cell office:value-type="float" office:value="16.364093959731498" table:style-name="ce47">
                    <text:p><text:s/>16.36<text:s/></text:p>
                  </table:table-cell>
                  <table:table-cell table:style-name="ce3"/>
                  <table:table-cell office:value-type="float" office:value="14.7167362421085" table:style-name="ce47">
                    <text:p><text:s/>14.72<text:s/></text:p>
                  </table:table-cell>
                  <table:table-cell table:number-columns-repeated="16361" table:style-name="ce3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08"/>
                  <table:table-cell office:value-type="float" office:value="730" table:style-name="ce61">
                    <text:p><text:s/>730<text:s/></text:p>
                  </table:table-cell>
                  <table:table-cell office:value-type="percentage" office:value="-1.74966352624495E-2" table:style-name="ce62">
                    <text:p>-1.7%</text:p>
                  </table:table-cell>
                  <table:table-cell table:style-name="ce63"/>
                  <table:table-cell office:value-type="float" office:value="2023" table:style-name="ce61">
                    <text:p><text:s/>2,023<text:s/></text:p>
                  </table:table-cell>
                  <table:table-cell office:value-type="percentage" office:value="-0.17394855042874599" table:style-name="ce62">
                    <text:p>-17.4%</text:p>
                  </table:table-cell>
                  <table:table-cell table:style-name="ce109"/>
                  <table:table-cell office:value-type="float" office:value="30615" table:style-name="ce61">
                    <text:p><text:s/>30,615<text:s/></text:p>
                  </table:table-cell>
                  <table:table-cell office:value-type="percentage" office:value="-0.14870839473903699" table:style-name="ce62">
                    <text:p>-14.9%</text:p>
                  </table:table-cell>
                  <table:table-cell table:style-name="ce110"/>
                  <table:table-cell office:value-type="float" office:value="14.263897133506701" table:style-name="ce101">
                    <text:p><text:s/>14.26<text:s/></text:p>
                  </table:table-cell>
                  <table:table-cell office:value-type="float" office:value="2.8539086953691801" table:style-name="ce102">
                    <text:p>(2.85)</text:p>
                  </table:table-cell>
                  <table:table-cell office:value-type="float" office:value="-0.41985079969265499" table:style-name="ce103">
                    <text:p>-0.42</text:p>
                  </table:table-cell>
                  <table:table-cell office:value-type="float" office:value="9.9898477157360404" table:style-name="ce104">
                    <text:p><text:s/>9.99<text:s/></text:p>
                  </table:table-cell>
                  <table:table-cell office:value-type="float" office:value="15.9161184210526" table:style-name="ce104">
                    <text:p><text:s/>15.92<text:s/></text:p>
                  </table:table-cell>
                  <table:table-cell table:style-name="ce18"/>
                  <table:table-cell office:value-type="float" office:value="14.2432354952034" table:style-name="ce104">
                    <text:p><text:s/>14.24<text:s/></text:p>
                  </table:table-cell>
                  <table:table-cell table:number-columns-repeated="16361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4.1411472637069" table:style-name="ce47">
                    <text:p><text:s/>14.14<text:s/></text:p>
                  </table:table-cell>
                  <table:table-cell table:number-columns-repeated="16361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4.6973216200428" table:style-name="ce47">
                    <text:p><text:s/>14.70<text:s/></text:p>
                  </table:table-cell>
                  <table:table-cell table:number-columns-repeated="16361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4.573340155524001" table:style-name="ce47">
                    <text:p><text:s/>14.57<text:s/></text:p>
                  </table:table-cell>
                  <table:table-cell table:style-name="ce3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072412067717099" table:style-name="ce47">
                    <text:p><text:s/>15.07<text:s/></text:p>
                  </table:table-cell>
                  <table:table-cell table:number-columns-repeated="16361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4.873876242104799" table:style-name="ce47">
            <text:p><text:s/>14.87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style-name="ce3"/>
          <table:table-cell table:number-columns-repeated="16360" table:style-name="ce19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42"/>
            <table:table-cell office:value-type="float" office:value="153" table:style-name="ce4">
              <text:p><text:s/>153<text:s/></text:p>
            </table:table-cell>
            <table:table-cell office:value-type="percentage" office:value="-0.14044943820224701" table:style-name="ce16">
              <text:p>-14.0%</text:p>
            </table:table-cell>
            <table:table-cell table:style-name="ce17"/>
            <table:table-cell office:value-type="float" office:value="1228" table:style-name="ce4">
              <text:p><text:s/>1,228<text:s/></text:p>
            </table:table-cell>
            <table:table-cell office:value-type="percentage" office:value="0.20039100684262001" table:style-name="ce16">
              <text:p>20.0%</text:p>
            </table:table-cell>
            <table:table-cell table:style-name="ce48"/>
            <table:table-cell office:value-type="float" office:value="13194" table:style-name="ce4">
              <text:p><text:s/>13,194<text:s/></text:p>
            </table:table-cell>
            <table:table-cell office:value-type="percentage" office:value="0.33353547604608802" table:style-name="ce16">
              <text:p>33.4%</text:p>
            </table:table-cell>
            <table:table-cell table:style-name="ce43"/>
            <table:table-cell office:value-type="float" office:value="10.655255553577399" table:style-name="ce44">
              <text:p><text:s/>10.66<text:s/></text:p>
            </table:table-cell>
            <table:table-cell office:value-type="float" office:value="1.12133375138763" table:style-name="ce45">
              <text:p>(1.12)</text:p>
            </table:table-cell>
            <table:table-cell office:value-type="float" office:value="1.03999326562387" table:style-name="ce46">
              <text:p>1.04</text:p>
            </table:table-cell>
            <table:table-cell office:value-type="float" office:value="7.2068965517241397" table:style-name="ce47">
              <text:p><text:s/>7.21<text:s/></text:p>
            </table:table-cell>
            <table:table-cell office:value-type="float" office:value="12.3255813953488" table:style-name="ce47">
              <text:p><text:s/>12.33<text:s/></text:p>
            </table:table-cell>
            <table:table-cell table:style-name="ce3"/>
            <table:table-cell office:value-type="float" office:value="9.3268044193149198" table:style-name="ce47">
              <text:p><text:s/>9.33<text:s/></text:p>
            </table:table-cell>
            <table:table-cell table:style-name="ce49"/>
            <table:table-cell table:number-columns-repeated="16360" table:style-name="ce19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42"/>
            <table:table-cell office:value-type="float" office:value="66" table:style-name="ce4">
              <text:p><text:s/>66<text:s/></text:p>
            </table:table-cell>
            <table:table-cell office:value-type="percentage" office:value="-0.164556962025316" table:style-name="ce16">
              <text:p>-16.5%</text:p>
            </table:table-cell>
            <table:table-cell table:style-name="ce17"/>
            <table:table-cell office:value-type="float" office:value="144" table:style-name="ce4">
              <text:p><text:s/>144<text:s/></text:p>
            </table:table-cell>
            <table:table-cell office:value-type="percentage" office:value="-4.6357615894039798E-2" table:style-name="ce16">
              <text:p>-4.6%</text:p>
            </table:table-cell>
            <table:table-cell table:style-name="ce48"/>
            <table:table-cell office:value-type="float" office:value="1447" table:style-name="ce4">
              <text:p><text:s/>1,447<text:s/></text:p>
            </table:table-cell>
            <table:table-cell office:value-type="percentage" office:value="-7.6579451180599806E-2" table:style-name="ce16">
              <text:p>-7.7%</text:p>
            </table:table-cell>
            <table:table-cell table:style-name="ce43"/>
            <table:table-cell office:value-type="float" office:value="10.028230436318699" table:style-name="ce44">
              <text:p><text:s/>10.03<text:s/></text:p>
            </table:table-cell>
            <table:table-cell office:value-type="float" office:value="1.1811281928163" table:style-name="ce45">
              <text:p>(1.18)</text:p>
            </table:table-cell>
            <table:table-cell office:value-type="float" office:value="-0.43020578389961101" table:style-name="ce46">
              <text:p>-0.43</text:p>
            </table:table-cell>
            <table:table-cell office:value-type="float" office:value="9.2352941176470598" table:style-name="ce47">
              <text:p><text:s/>9.24<text:s/></text:p>
            </table:table-cell>
            <table:table-cell office:value-type="float" office:value="11.7837837837838" table:style-name="ce47">
              <text:p><text:s/>11.78<text:s/></text:p>
            </table:table-cell>
            <table:table-cell table:style-name="ce3"/>
            <table:table-cell office:value-type="float" office:value="10.1446831336117" table:style-name="ce47">
              <text:p><text:s/>10.14<text:s/></text:p>
            </table:table-cell>
            <table:table-cell table:style-name="ce49"/>
            <table:table-cell table:number-columns-repeated="16360" table:style-name="ce68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9" table:style-name="ce4">
                    <text:p><text:s/>79<text:s/></text:p>
                  </table:table-cell>
                  <table:table-cell office:value-type="percentage" office:value="8.2191780821917901E-2" table:style-name="ce16">
                    <text:p>8.2%</text:p>
                  </table:table-cell>
                  <table:table-cell table:style-name="ce17"/>
                  <table:table-cell office:value-type="float" office:value="152" table:style-name="ce4">
                    <text:p><text:s/>152<text:s/></text:p>
                  </table:table-cell>
                  <table:table-cell office:value-type="percentage" office:value="7.0422535211267498E-2" table:style-name="ce16">
                    <text:p>7.0%</text:p>
                  </table:table-cell>
                  <table:table-cell table:style-name="ce48"/>
                  <table:table-cell office:value-type="float" office:value="1512" table:style-name="ce4">
                    <text:p><text:s/>1,512<text:s/></text:p>
                  </table:table-cell>
                  <table:table-cell office:value-type="percentage" office:value="0.107692307692308" table:style-name="ce16">
                    <text:p>10.8%</text:p>
                  </table:table-cell>
                  <table:table-cell table:style-name="ce43"/>
                  <table:table-cell office:value-type="float" office:value="9.9660049514028994" table:style-name="ce44">
                    <text:p><text:s/>9.97<text:s/></text:p>
                  </table:table-cell>
                  <table:table-cell office:value-type="float" office:value="0.43038520901845501" table:style-name="ce45">
                    <text:p>(0.43)</text:p>
                  </table:table-cell>
                  <table:table-cell office:value-type="float" office:value="0.428955009474906" table:style-name="ce46">
                    <text:p>0.43</text:p>
                  </table:table-cell>
                  <table:table-cell office:value-type="float" office:value="9.3414634146341502" table:style-name="ce47">
                    <text:p><text:s/>9.34<text:s/></text:p>
                  </table:table-cell>
                  <table:table-cell office:value-type="float" office:value="10.285714285714301" table:style-name="ce47">
                    <text:p><text:s/>10.29<text:s/></text:p>
                  </table:table-cell>
                  <table:table-cell table:style-name="ce3"/>
                  <table:table-cell office:value-type="float" office:value="9.2509384436701492" table:style-name="ce47">
                    <text:p><text:s/>9.25<text:s/></text:p>
                  </table:table-cell>
                  <table:table-cell table:style-name="ce3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65" table:style-name="ce4">
                    <text:p><text:s/>65<text:s/></text:p>
                  </table:table-cell>
                  <table:table-cell office:value-type="percentage" office:value="-2.9850746268656699E-2" table:style-name="ce16">
                    <text:p>-3.0%</text:p>
                  </table:table-cell>
                  <table:table-cell table:style-name="ce17"/>
                  <table:table-cell office:value-type="float" office:value="169" table:style-name="ce4">
                    <text:p><text:s/>169<text:s/></text:p>
                  </table:table-cell>
                  <table:table-cell office:value-type="percentage" office:value="3.6809815950920297E-2" table:style-name="ce16">
                    <text:p>3.7%</text:p>
                  </table:table-cell>
                  <table:table-cell table:style-name="ce48"/>
                  <table:table-cell office:value-type="float" office:value="1754" table:style-name="ce4">
                    <text:p><text:s/>1,754<text:s/></text:p>
                  </table:table-cell>
                  <table:table-cell office:value-type="percentage" office:value="0.12942691564713499" table:style-name="ce16">
                    <text:p>12.9%</text:p>
                  </table:table-cell>
                  <table:table-cell table:style-name="ce43"/>
                  <table:table-cell office:value-type="float" office:value="10.404234109386501" table:style-name="ce44">
                    <text:p><text:s/>10.40<text:s/></text:p>
                  </table:table-cell>
                  <table:table-cell office:value-type="float" office:value="0.287444437485601" table:style-name="ce45">
                    <text:p>(0.29)</text:p>
                  </table:table-cell>
                  <table:table-cell office:value-type="float" office:value="0.87432655846479801" table:style-name="ce46">
                    <text:p>0.87</text:p>
                  </table:table-cell>
                  <table:table-cell office:value-type="float" office:value="10.024390243902401" table:style-name="ce47">
                    <text:p><text:s/>10.02<text:s/></text:p>
                  </table:table-cell>
                  <table:table-cell office:value-type="float" office:value="10.766666666666699" table:style-name="ce47">
                    <text:p><text:s/>10.77<text:s/></text:p>
                  </table:table-cell>
                  <table:table-cell table:style-name="ce3"/>
                  <table:table-cell office:value-type="float" office:value="9.2440103243941003" table:style-name="ce47">
                    <text:p><text:s/>9.24<text:s/></text:p>
                  </table:table-cell>
                  <table:table-cell table:style-name="ce3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0.28571428571428598" table:style-name="ce16">
                    <text:p>28.6%</text:p>
                  </table:table-cell>
                  <table:table-cell table:style-name="ce17"/>
                  <table:table-cell office:value-type="float" office:value="169" table:style-name="ce4">
                    <text:p><text:s/>169<text:s/></text:p>
                  </table:table-cell>
                  <table:table-cell office:value-type="percentage" office:value="0.25185185185185199" table:style-name="ce16">
                    <text:p>25.2%</text:p>
                  </table:table-cell>
                  <table:table-cell table:style-name="ce48"/>
                  <table:table-cell office:value-type="float" office:value="1614" table:style-name="ce4">
                    <text:p><text:s/>1,614<text:s/></text:p>
                  </table:table-cell>
                  <table:table-cell office:value-type="percentage" office:value="0.22458270106221501" table:style-name="ce16">
                    <text:p>22.5%</text:p>
                  </table:table-cell>
                  <table:table-cell table:style-name="ce43"/>
                  <table:table-cell office:value-type="float" office:value="9.3093369385670908" table:style-name="ce44">
                    <text:p><text:s/>9.31<text:s/></text:p>
                  </table:table-cell>
                  <table:table-cell office:value-type="float" office:value="1.47444910615219" table:style-name="ce45">
                    <text:p>(1.47)</text:p>
                  </table:table-cell>
                  <table:table-cell office:value-type="float" office:value="-0.44972213960963497" table:style-name="ce46">
                    <text:p>-0.45</text:p>
                  </table:table-cell>
                  <table:table-cell office:value-type="float" office:value="7.2068965517241397" table:style-name="ce47">
                    <text:p><text:s/>7.21<text:s/></text:p>
                  </table:table-cell>
                  <table:table-cell office:value-type="float" office:value="10.538461538461499" table:style-name="ce47">
                    <text:p><text:s/>10.54<text:s/></text:p>
                  </table:table-cell>
                  <table:table-cell table:style-name="ce3"/>
                  <table:table-cell office:value-type="float" office:value="9.4662873058314201" table:style-name="ce47">
                    <text:p><text:s/>9.47<text:s/></text:p>
                  </table:table-cell>
                  <table:table-cell table:style-name="ce3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83" table:style-name="ce4">
                    <text:p><text:s/>83<text:s/></text:p>
                  </table:table-cell>
                  <table:table-cell office:value-type="percentage" office:value="0.27692307692307699" table:style-name="ce16">
                    <text:p>27.7%</text:p>
                  </table:table-cell>
                  <table:table-cell table:style-name="ce17"/>
                  <table:table-cell office:value-type="float" office:value="216" table:style-name="ce4">
                    <text:p><text:s/>216<text:s/></text:p>
                  </table:table-cell>
                  <table:table-cell office:value-type="percentage" office:value="0.57664233576642299" table:style-name="ce16">
                    <text:p>57.7%</text:p>
                  </table:table-cell>
                  <table:table-cell table:style-name="ce48"/>
                  <table:table-cell office:value-type="float" office:value="2455" table:style-name="ce4">
                    <text:p><text:s/>2,455<text:s/></text:p>
                  </table:table-cell>
                  <table:table-cell office:value-type="percentage" office:value="0.911993769470405" table:style-name="ce16">
                    <text:p>91.2%</text:p>
                  </table:table-cell>
                  <table:table-cell table:style-name="ce43"/>
                  <table:table-cell office:value-type="float" office:value="11.3829320804606" table:style-name="ce44">
                    <text:p><text:s/>11.38<text:s/></text:p>
                  </table:table-cell>
                  <table:table-cell office:value-type="float" office:value="0.580992656997532" table:style-name="ce45">
                    <text:p>(0.58)</text:p>
                  </table:table-cell>
                  <table:table-cell office:value-type="float" office:value="1.98827152806762" table:style-name="ce46">
                    <text:p>1.99</text:p>
                  </table:table-cell>
                  <table:table-cell office:value-type="float" office:value="10.872340425531901" table:style-name="ce47">
                    <text:p><text:s/>10.87<text:s/></text:p>
                  </table:table-cell>
                  <table:table-cell office:value-type="float" office:value="12.119047619047601" table:style-name="ce47">
                    <text:p><text:s/>12.12<text:s/></text:p>
                  </table:table-cell>
                  <table:table-cell table:style-name="ce3"/>
                  <table:table-cell office:value-type="float" office:value="9.1128207358212094" table:style-name="ce47">
                    <text:p><text:s/>9.11<text:s/></text:p>
                  </table:table-cell>
                  <table:table-cell table:style-name="ce3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85" table:style-name="ce4">
                    <text:p><text:s/>85<text:s/></text:p>
                  </table:table-cell>
                  <table:table-cell office:value-type="percentage" office:value="0.133333333333333" table:style-name="ce16">
                    <text:p>13.3%</text:p>
                  </table:table-cell>
                  <table:table-cell table:style-name="ce17"/>
                  <table:table-cell office:value-type="float" office:value="196" table:style-name="ce4">
                    <text:p><text:s/>196<text:s/></text:p>
                  </table:table-cell>
                  <table:table-cell office:value-type="percentage" office:value="0.13953488372093001" table:style-name="ce16">
                    <text:p>14.0%</text:p>
                  </table:table-cell>
                  <table:table-cell table:style-name="ce48"/>
                  <table:table-cell office:value-type="float" office:value="2260" table:style-name="ce4">
                    <text:p><text:s/>2,260<text:s/></text:p>
                  </table:table-cell>
                  <table:table-cell office:value-type="percentage" office:value="0.42317380352644801" table:style-name="ce16">
                    <text:p>42.3%</text:p>
                  </table:table-cell>
                  <table:table-cell table:style-name="ce43"/>
                  <table:table-cell office:value-type="float" office:value="11.5445039731158" table:style-name="ce44">
                    <text:p><text:s/>11.54<text:s/></text:p>
                  </table:table-cell>
                  <table:table-cell office:value-type="float" office:value="0.51014216106584398" table:style-name="ce45">
                    <text:p>(0.51)</text:p>
                  </table:table-cell>
                  <table:table-cell office:value-type="float" office:value="2.2942855795383101" table:style-name="ce46">
                    <text:p>2.29</text:p>
                  </table:table-cell>
                  <table:table-cell office:value-type="float" office:value="10.9433962264151" table:style-name="ce47">
                    <text:p><text:s/>10.94<text:s/></text:p>
                  </table:table-cell>
                  <table:table-cell office:value-type="float" office:value="12.14" table:style-name="ce47">
                    <text:p><text:s/>12.14<text:s/></text:p>
                  </table:table-cell>
                  <table:table-cell table:style-name="ce3"/>
                  <table:table-cell office:value-type="float" office:value="8.9727118417702005" table:style-name="ce47">
                    <text:p><text:s/>8.97<text:s/></text:p>
                  </table:table-cell>
                  <table:table-cell table:style-name="ce3"/>
                  <table:table-cell table:number-columns-repeated="16360" table:style-name="ce68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08"/>
                  <table:table-cell office:value-type="float" office:value="79" table:style-name="ce61">
                    <text:p><text:s/>79<text:s/></text:p>
                  </table:table-cell>
                  <table:table-cell office:value-type="percentage" office:value="0.338983050847458" table:style-name="ce62">
                    <text:p>33.9%</text:p>
                  </table:table-cell>
                  <table:table-cell table:style-name="ce63"/>
                  <table:table-cell office:value-type="float" office:value="182" table:style-name="ce61">
                    <text:p><text:s/>182<text:s/></text:p>
                  </table:table-cell>
                  <table:table-cell office:value-type="percentage" office:value="0.47967479674796798" table:style-name="ce62">
                    <text:p>48.0%</text:p>
                  </table:table-cell>
                  <table:table-cell table:style-name="ce109"/>
                  <table:table-cell office:value-type="float" office:value="2152" table:style-name="ce61">
                    <text:p><text:s/>2,152<text:s/></text:p>
                  </table:table-cell>
                  <table:table-cell office:value-type="percentage" office:value="0.76538146021329001" table:style-name="ce62">
                    <text:p>76.5%</text:p>
                  </table:table-cell>
                  <table:table-cell table:style-name="ce110"/>
                  <table:table-cell office:value-type="float" office:value="11.832382615117" table:style-name="ce101">
                    <text:p><text:s/>11.83<text:s/></text:p>
                  </table:table-cell>
                  <table:table-cell office:value-type="float" office:value="0.34296769787562997" table:style-name="ce102">
                    <text:p>(0.34)</text:p>
                  </table:table-cell>
                  <table:table-cell office:value-type="float" office:value="2.34227867880566" table:style-name="ce103">
                    <text:p>2.34</text:p>
                  </table:table-cell>
                  <table:table-cell office:value-type="float" office:value="11.5531914893617" table:style-name="ce104">
                    <text:p><text:s/>11.55<text:s/></text:p>
                  </table:table-cell>
                  <table:table-cell office:value-type="float" office:value="12.3255813953488" table:style-name="ce104">
                    <text:p><text:s/>12.33<text:s/></text:p>
                  </table:table-cell>
                  <table:table-cell table:style-name="ce18"/>
                  <table:table-cell office:value-type="float" office:value="9.2054008182220297" table:style-name="ce104">
                    <text:p><text:s/>9.21<text:s/></text:p>
                  </table:table-cell>
                  <table:table-cell table:number-columns-repeated="16361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8.9748583791208798" table:style-name="ce47">
                    <text:p><text:s/>8.97<text:s/></text:p>
                  </table:table-cell>
                  <table:table-cell table:style-name="ce3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0.322378226549301" table:style-name="ce47">
                    <text:p><text:s/>10.32<text:s/></text:p>
                  </table:table-cell>
                  <table:table-cell table:number-columns-repeated="16361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9.0066203404438703" table:style-name="ce47">
                    <text:p><text:s/>9.01<text:s/></text:p>
                  </table:table-cell>
                  <table:table-cell table:number-columns-repeated="16361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0.142928221258201" table:style-name="ce47">
                    <text:p><text:s/>10.14<text:s/></text:p>
                  </table:table-cell>
                  <table:table-cell table:number-columns-repeated="16361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9.2312762493354601" table:style-name="ce47">
            <text:p><text:s/>9.23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5" table:style-name="ce21"/>
          <table:table-cell table:style-name="ce50"/>
          <table:table-cell table:number-columns-repeated="8" table:style-name="ce21"/>
          <table:table-cell table:style-name="ce51"/>
          <table:table-cell table:style-name="ce28"/>
          <table:table-cell table:style-name="ce52"/>
          <table:table-cell table:number-columns-repeated="5" table:style-name="ce21"/>
          <table:table-cell table:number-columns-repeated="16361" table:style-name="ce2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4.診所看診日數：各診所看診日數之加總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5.日看診人次：以案件數計，慢連箋領藥案件不計件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1)<text:s/><text:span text:style-name="T5">月平均值＝加總日看診人次</text:span>/<text:span text:style-name="T5">加總該月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2)<text:s/><text:span text:style-name="T5">年平均值＝加總日看診人次</text:span>/<text:span text:style-name="T5">加總該年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55">
            <text:p>6.假日平均看診人次＝該月每家診所假日看診人次加總/該月各診所假日看診日數加總。</text:p>
          </table:table-cell>
          <table:table-cell table:number-columns-repeated="8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number-rows-repeated="1048534" table:style-name="ro14">
          <table:table-cell table:number-columns-repeated="16384"/>
        </table:table-row>
      </table:table>
      <table:table table:name="指標3__東區" table:style-name="ta2">
        <table:table-column table:style-name="co3" table:default-cell-style-name="ce3"/>
        <table:table-column table:style-name="co34" table:default-cell-style-name="ce3"/>
        <table:table-column table:style-name="co22" table:default-cell-style-name="ce3"/>
        <table:table-column table:style-name="co14" table:default-cell-style-name="ce3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35" table:default-cell-style-name="ce3"/>
        <table:table-column table:style-name="co36" table:default-cell-style-name="ce3"/>
        <table:table-column table:style-name="co2" table:default-cell-style-name="ce3"/>
        <table:table-column table:style-name="co45" table:default-cell-style-name="ce3"/>
        <table:table-column table:style-name="co38" table:default-cell-style-name="ce3"/>
        <table:table-column table:style-name="co2" table:default-cell-style-name="ce3"/>
        <table:table-column table:style-name="co39" table:default-cell-style-name="ce3"/>
        <table:table-column table:style-name="co10" table:default-cell-style-name="ce3"/>
        <table:table-column table:style-name="co2" table:default-cell-style-name="ce3"/>
        <table:table-column table:style-name="co44" table:default-cell-style-name="ce5"/>
        <table:table-column table:style-name="co21" table:default-cell-style-name="ce5"/>
        <table:table-column table:style-name="co41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42" table:default-cell-style-name="ce3"/>
        </table:table-column-group>
        <table:table-column table:style-name="co10" table:default-cell-style-name="ce3"/>
        <table:table-column table:style-name="co13" table:number-columns-repeated="16360" table:default-cell-style-name="ce3"/>
        <table:table-row table:style-name="ro1">
          <table:table-cell office:value-type="string" table:style-name="ce1">
            <text:p>指標3、東區「牙醫基層」假日平均看診人次</text:p>
          </table:table-cell>
          <table:table-cell table:number-columns-repeated="4" table:style-name="ce3"/>
          <table:table-cell table:style-name="ce4"/>
          <table:table-cell table:number-columns-repeated="10" table:style-name="ce3"/>
          <table:table-cell table:style-name="ce5"/>
          <table:table-cell table:style-name="ce41"/>
          <table:table-cell table:number-columns-repeated="16366" table:style-name="ce3"/>
        </table:table-row>
        <table:table-row table:style-name="ro2">
          <table:table-cell office:value-type="string" table:number-columns-spanned="4" table:number-rows-spanned="3" table:style-name="ce75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121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看診人次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77">
            <text:p>每日平均看診人次分布</text:p>
          </table:table-cell>
          <table:covered-table-cell table:number-columns-repeated="6"/>
          <table:table-cell table:number-columns-repeated="16361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115">
            <text:p>平均值</text:p>
          </table:table-cell>
          <table:table-cell office:value-type="string" table:number-columns-spanned="1" table:number-rows-spanned="2" table:style-name="ce115">
            <text:p>(標準差)</text:p>
          </table:table-cell>
          <table:table-cell office:value-type="string" table:number-columns-spanned="1" table:number-rows-spanned="2" table:style-name="ce115">
            <text:p>去年同期</text:p>
            <text:p>增減值</text:p>
          </table:table-cell>
          <table:table-cell office:value-type="string" table:number-columns-spanned="1" table:number-rows-spanned="2" table:style-name="ce120">
            <text:p>最小值</text:p>
          </table:table-cell>
          <table:table-cell office:value-type="string" table:number-columns-spanned="1" table:number-rows-spanned="2" table:style-name="ce120">
            <text:p>最大值</text:p>
          </table:table-cell>
          <table:table-cell table:style-name="ce2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1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74">
            <text:p><text:span text:style-name="T2">值</text:span>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73">
            <text:p>值</text:p>
          </table:table-cell>
          <table:table-cell office:value-type="string" table:style-name="ce74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1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1" table:style-name="ce3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42"/>
            <table:table-cell office:value-type="float" office:value="76" table:style-name="ce4">
              <text:p><text:s/>76<text:s/></text:p>
            </table:table-cell>
            <table:table-cell office:value-type="percentage" office:value="-0.05" table:style-name="ce16">
              <text:p>-5.0%</text:p>
            </table:table-cell>
            <table:table-cell table:style-name="ce17"/>
            <table:table-cell office:value-type="float" office:value="1306" table:style-name="ce4">
              <text:p><text:s/>1,306<text:s/></text:p>
            </table:table-cell>
            <table:table-cell office:value-type="percentage" office:value="-4.7410649161196201E-2" table:style-name="ce16">
              <text:p>-4.7%</text:p>
            </table:table-cell>
            <table:table-cell table:style-name="ce48"/>
            <table:table-cell office:value-type="float" office:value="16159" table:style-name="ce4">
              <text:p><text:s/>16,159<text:s/></text:p>
            </table:table-cell>
            <table:table-cell office:value-type="percentage" office:value="3.3250207813798803E-2" table:style-name="ce16">
              <text:p>3.3%</text:p>
            </table:table-cell>
            <table:table-cell table:style-name="ce43"/>
            <table:table-cell office:value-type="float" office:value="12.029898817386099" table:style-name="ce44">
              <text:p><text:s/>12.03<text:s/></text:p>
            </table:table-cell>
            <table:table-cell office:value-type="float" office:value="1.99819991792284" table:style-name="ce45">
              <text:p>(2.00)</text:p>
            </table:table-cell>
            <table:table-cell office:value-type="float" office:value="0.96191022254701997" table:style-name="ce46">
              <text:p>0.96</text:p>
            </table:table-cell>
            <table:table-cell office:value-type="float" office:value="7.28" table:style-name="ce47">
              <text:p><text:s/>7.28<text:s/></text:p>
            </table:table-cell>
            <table:table-cell office:value-type="float" office:value="14.612244897959201" table:style-name="ce47">
              <text:p><text:s/>14.61<text:s/></text:p>
            </table:table-cell>
            <table:table-cell table:style-name="ce3"/>
            <table:table-cell office:value-type="float" office:value="10.7359489369939" table:style-name="ce47">
              <text:p><text:s/>10.74<text:s/></text:p>
            </table:table-cell>
            <table:table-cell table:style-name="ce49"/>
            <table:table-cell table:number-columns-repeated="16360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42"/>
            <table:table-cell office:value-type="float" office:value="66" table:style-name="ce4">
              <text:p><text:s/>66<text:s/></text:p>
            </table:table-cell>
            <table:table-cell office:value-type="percentage" office:value="0" table:style-name="ce16">
              <text:p>0.0%</text:p>
            </table:table-cell>
            <table:table-cell table:style-name="ce17"/>
            <table:table-cell office:value-type="float" office:value="251" table:style-name="ce4">
              <text:p><text:s/>251<text:s/></text:p>
            </table:table-cell>
            <table:table-cell office:value-type="percentage" office:value="0.27411167512690299" table:style-name="ce16">
              <text:p>27.4%</text:p>
            </table:table-cell>
            <table:table-cell table:style-name="ce48"/>
            <table:table-cell office:value-type="float" office:value="3131" table:style-name="ce4">
              <text:p><text:s/>3,131<text:s/></text:p>
            </table:table-cell>
            <table:table-cell office:value-type="percentage" office:value="0.32501057977147702" table:style-name="ce16">
              <text:p>32.5%</text:p>
            </table:table-cell>
            <table:table-cell table:style-name="ce43"/>
            <table:table-cell office:value-type="float" office:value="12.4683913699259" table:style-name="ce44">
              <text:p><text:s/>12.47<text:s/></text:p>
            </table:table-cell>
            <table:table-cell office:value-type="float" office:value="0.40831051789998901" table:style-name="ce45">
              <text:p>(0.41)</text:p>
            </table:table-cell>
            <table:table-cell office:value-type="float" office:value="0.43800889510115398" table:style-name="ce46">
              <text:p>0.44</text:p>
            </table:table-cell>
            <table:table-cell office:value-type="float" office:value="11.9411764705882" table:style-name="ce47">
              <text:p><text:s/>11.94<text:s/></text:p>
            </table:table-cell>
            <table:table-cell office:value-type="float" office:value="12.980392156862701" table:style-name="ce47">
              <text:p><text:s/>12.98<text:s/></text:p>
            </table:table-cell>
            <table:table-cell table:style-name="ce3"/>
            <table:table-cell office:value-type="float" office:value="11.66947100058" table:style-name="ce47">
              <text:p><text:s/>11.67<text:s/></text:p>
            </table:table-cell>
            <table:table-cell table:style-name="ce49"/>
            <table:table-cell table:number-columns-repeated="16360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65" table:style-name="ce4">
                    <text:p><text:s/>65<text:s/></text:p>
                  </table:table-cell>
                  <table:table-cell office:value-type="percentage" office:value="-4.4117647058823498E-2" table:style-name="ce16">
                    <text:p>-4.4%</text:p>
                  </table:table-cell>
                  <table:table-cell table:style-name="ce17"/>
                  <table:table-cell office:value-type="float" office:value="144" table:style-name="ce4">
                    <text:p><text:s/>144<text:s/></text:p>
                  </table:table-cell>
                  <table:table-cell office:value-type="percentage" office:value="-0.12727272727272701" table:style-name="ce16">
                    <text:p>-12.7%</text:p>
                  </table:table-cell>
                  <table:table-cell table:style-name="ce48"/>
                  <table:table-cell office:value-type="float" office:value="1614" table:style-name="ce4">
                    <text:p><text:s/>1,614<text:s/></text:p>
                  </table:table-cell>
                  <table:table-cell office:value-type="percentage" office:value="-0.119476268412439" table:style-name="ce16">
                    <text:p>-11.9%</text:p>
                  </table:table-cell>
                  <table:table-cell table:style-name="ce43"/>
                  <table:table-cell office:value-type="float" office:value="10.3572316364688" table:style-name="ce44">
                    <text:p><text:s/>10.36<text:s/></text:p>
                  </table:table-cell>
                  <table:table-cell office:value-type="float" office:value="2.8611098198518699" table:style-name="ce45">
                    <text:p>(2.86)</text:p>
                  </table:table-cell>
                  <table:table-cell office:value-type="float" office:value="0.15248218113109499" table:style-name="ce46">
                    <text:p>0.15</text:p>
                  </table:table-cell>
                  <table:table-cell office:value-type="float" office:value="7.5862068965517198" table:style-name="ce47">
                    <text:p><text:s/>7.59<text:s/></text:p>
                  </table:table-cell>
                  <table:table-cell office:value-type="float" office:value="13.188679245283" table:style-name="ce47">
                    <text:p><text:s/>13.19<text:s/></text:p>
                  </table:table-cell>
                  <table:table-cell table:style-name="ce3"/>
                  <table:table-cell office:value-type="float" office:value="9.8986069716775607" table:style-name="ce47">
                    <text:p><text:s/>9.90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61" table:style-name="ce4">
                    <text:p><text:s/>61<text:s/></text:p>
                  </table:table-cell>
                  <table:table-cell office:value-type="percentage" office:value="-7.5757575757575801E-2" table:style-name="ce16">
                    <text:p>-7.6%</text:p>
                  </table:table-cell>
                  <table:table-cell table:style-name="ce17"/>
                  <table:table-cell office:value-type="float" office:value="180" table:style-name="ce4">
                    <text:p><text:s/>180<text:s/></text:p>
                  </table:table-cell>
                  <table:table-cell office:value-type="percentage" office:value="-0.246861924686193" table:style-name="ce16">
                    <text:p>-24.7%</text:p>
                  </table:table-cell>
                  <table:table-cell table:style-name="ce48"/>
                  <table:table-cell office:value-type="float" office:value="2420" table:style-name="ce4">
                    <text:p><text:s/>2,420<text:s/></text:p>
                  </table:table-cell>
                  <table:table-cell office:value-type="percentage" office:value="-0.113228288750458" table:style-name="ce16">
                    <text:p>-11.3%</text:p>
                  </table:table-cell>
                  <table:table-cell table:style-name="ce43"/>
                  <table:table-cell office:value-type="float" office:value="13.453594647933899" table:style-name="ce44">
                    <text:p><text:s/>13.45<text:s/></text:p>
                  </table:table-cell>
                  <table:table-cell office:value-type="float" office:value="1.3053326959822" table:style-name="ce45">
                    <text:p>(1.31)</text:p>
                  </table:table-cell>
                  <table:table-cell office:value-type="float" office:value="2.0581027130899501" table:style-name="ce46">
                    <text:p>2.06</text:p>
                  </table:table-cell>
                  <table:table-cell office:value-type="float" office:value="11.7234042553191" table:style-name="ce47">
                    <text:p><text:s/>11.72<text:s/></text:p>
                  </table:table-cell>
                  <table:table-cell office:value-type="float" office:value="14.612244897959201" table:style-name="ce47">
                    <text:p><text:s/>14.61<text:s/></text:p>
                  </table:table-cell>
                  <table:table-cell table:style-name="ce3"/>
                  <table:table-cell office:value-type="float" office:value="11.053627176798599" table:style-name="ce47">
                    <text:p><text:s/>11.05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66" table:style-name="ce4">
                    <text:p><text:s/>66<text:s/></text:p>
                  </table:table-cell>
                  <table:table-cell office:value-type="percentage" office:value="1.53846153846153E-2" table:style-name="ce16">
                    <text:p>1.5%</text:p>
                  </table:table-cell>
                  <table:table-cell table:style-name="ce17"/>
                  <table:table-cell office:value-type="float" office:value="181" table:style-name="ce4">
                    <text:p><text:s/>181<text:s/></text:p>
                  </table:table-cell>
                  <table:table-cell office:value-type="percentage" office:value="2.2598870056497199E-2" table:style-name="ce16">
                    <text:p>2.3%</text:p>
                  </table:table-cell>
                  <table:table-cell table:style-name="ce48"/>
                  <table:table-cell office:value-type="float" office:value="2276" table:style-name="ce4">
                    <text:p><text:s/>2,276<text:s/></text:p>
                  </table:table-cell>
                  <table:table-cell office:value-type="percentage" office:value="8.1235154394299305E-2" table:style-name="ce16">
                    <text:p>8.1%</text:p>
                  </table:table-cell>
                  <table:table-cell table:style-name="ce43"/>
                  <table:table-cell office:value-type="float" office:value="11.8916911764706" table:style-name="ce44">
                    <text:p><text:s/>11.89<text:s/></text:p>
                  </table:table-cell>
                  <table:table-cell office:value-type="float" office:value="3.07642880649234" table:style-name="ce45">
                    <text:p>(3.08)</text:p>
                  </table:table-cell>
                  <table:table-cell office:value-type="float" office:value="0.74597901127729205" table:style-name="ce46">
                    <text:p>0.75</text:p>
                  </table:table-cell>
                  <table:table-cell office:value-type="float" office:value="7.28" table:style-name="ce47">
                    <text:p><text:s/>7.28<text:s/></text:p>
                  </table:table-cell>
                  <table:table-cell office:value-type="float" office:value="13.5714285714286" table:style-name="ce47">
                    <text:p><text:s/>13.57<text:s/></text:p>
                  </table:table-cell>
                  <table:table-cell table:style-name="ce3"/>
                  <table:table-cell office:value-type="float" office:value="10.811340800237501" table:style-name="ce47">
                    <text:p><text:s/>10.81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62" table:style-name="ce4">
                    <text:p><text:s/>62<text:s/></text:p>
                  </table:table-cell>
                  <table:table-cell office:value-type="percentage" office:value="-4.6153846153846101E-2" table:style-name="ce16">
                    <text:p>-4.6%</text:p>
                  </table:table-cell>
                  <table:table-cell table:style-name="ce17"/>
                  <table:table-cell office:value-type="float" office:value="226" table:style-name="ce4">
                    <text:p><text:s/>226<text:s/></text:p>
                  </table:table-cell>
                  <table:table-cell office:value-type="percentage" office:value="4.6296296296296301E-2" table:style-name="ce16">
                    <text:p>4.6%</text:p>
                  </table:table-cell>
                  <table:table-cell table:style-name="ce48"/>
                  <table:table-cell office:value-type="float" office:value="2800" table:style-name="ce4">
                    <text:p><text:s/>2,800<text:s/></text:p>
                  </table:table-cell>
                  <table:table-cell office:value-type="percentage" office:value="0.19965724078834601" table:style-name="ce16">
                    <text:p>20.0%</text:p>
                  </table:table-cell>
                  <table:table-cell table:style-name="ce43"/>
                  <table:table-cell office:value-type="float" office:value="12.2765106970324" table:style-name="ce44">
                    <text:p><text:s/>12.28<text:s/></text:p>
                  </table:table-cell>
                  <table:table-cell office:value-type="float" office:value="1.3772389161455001" table:style-name="ce45">
                    <text:p>(1.38)</text:p>
                  </table:table-cell>
                  <table:table-cell office:value-type="float" office:value="2.1012561164222299" table:style-name="ce46">
                    <text:p>2.10</text:p>
                  </table:table-cell>
                  <table:table-cell office:value-type="float" office:value="9.8888888888888893" table:style-name="ce47">
                    <text:p><text:s/>9.89<text:s/></text:p>
                  </table:table-cell>
                  <table:table-cell office:value-type="float" office:value="13.3571428571429" table:style-name="ce47">
                    <text:p><text:s/>13.36<text:s/></text:p>
                  </table:table-cell>
                  <table:table-cell table:style-name="ce3"/>
                  <table:table-cell office:value-type="float" office:value="9.8699969431919001" table:style-name="ce47">
                    <text:p><text:s/>9.8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59" table:style-name="ce4">
                    <text:p><text:s/>59<text:s/></text:p>
                  </table:table-cell>
                  <table:table-cell office:value-type="percentage" office:value="-9.2307692307692299E-2" table:style-name="ce16">
                    <text:p>-9.2%</text:p>
                  </table:table-cell>
                  <table:table-cell table:style-name="ce17"/>
                  <table:table-cell office:value-type="float" office:value="164" table:style-name="ce4">
                    <text:p><text:s/>164<text:s/></text:p>
                  </table:table-cell>
                  <table:table-cell office:value-type="percentage" office:value="-0.13227513227513199" table:style-name="ce16">
                    <text:p>-13.2%</text:p>
                  </table:table-cell>
                  <table:table-cell table:style-name="ce48"/>
                  <table:table-cell office:value-type="float" office:value="2085" table:style-name="ce4">
                    <text:p><text:s/>2,085<text:s/></text:p>
                  </table:table-cell>
                  <table:table-cell office:value-type="percentage" office:value="-5.3992740471869298E-2" table:style-name="ce16">
                    <text:p>-5.4%</text:p>
                  </table:table-cell>
                  <table:table-cell table:style-name="ce43"/>
                  <table:table-cell office:value-type="float" office:value="12.5336796536797" table:style-name="ce44">
                    <text:p><text:s/>12.53<text:s/></text:p>
                  </table:table-cell>
                  <table:table-cell office:value-type="float" office:value="1.7644623023761199" table:style-name="ce45">
                    <text:p>(1.76)</text:p>
                  </table:table-cell>
                  <table:table-cell office:value-type="float" office:value="0.82161164922034402" table:style-name="ce46">
                    <text:p>0.82</text:p>
                  </table:table-cell>
                  <table:table-cell office:value-type="float" office:value="10.285714285714301" table:style-name="ce47">
                    <text:p><text:s/>10.29<text:s/></text:p>
                  </table:table-cell>
                  <table:table-cell office:value-type="float" office:value="14.2380952380952" table:style-name="ce47">
                    <text:p><text:s/>14.24<text:s/></text:p>
                  </table:table-cell>
                  <table:table-cell table:style-name="ce3"/>
                  <table:table-cell office:value-type="float" office:value="11.360705964325501" table:style-name="ce47">
                    <text:p><text:s/>11.36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08"/>
                  <table:table-cell office:value-type="float" office:value="58" table:style-name="ce61">
                    <text:p><text:s/>58<text:s/></text:p>
                  </table:table-cell>
                  <table:table-cell office:value-type="percentage" office:value="-4.91803278688525E-2" table:style-name="ce62">
                    <text:p>-4.9%</text:p>
                  </table:table-cell>
                  <table:table-cell table:style-name="ce63"/>
                  <table:table-cell office:value-type="float" office:value="160" table:style-name="ce61">
                    <text:p><text:s/>160<text:s/></text:p>
                  </table:table-cell>
                  <table:table-cell office:value-type="percentage" office:value="-0.14893617021276601" table:style-name="ce62">
                    <text:p>-14.9%</text:p>
                  </table:table-cell>
                  <table:table-cell table:style-name="ce109"/>
                  <table:table-cell office:value-type="float" office:value="1833" table:style-name="ce61">
                    <text:p><text:s/>1,833<text:s/></text:p>
                  </table:table-cell>
                  <table:table-cell office:value-type="percentage" office:value="-0.11492032834379499" table:style-name="ce62">
                    <text:p>-11.5%</text:p>
                  </table:table-cell>
                  <table:table-cell table:style-name="ce110"/>
                  <table:table-cell office:value-type="float" office:value="11.056916432145099" table:style-name="ce101">
                    <text:p><text:s/>11.06<text:s/></text:p>
                  </table:table-cell>
                  <table:table-cell office:value-type="float" office:value="2.21297551052271" table:style-name="ce102">
                    <text:p>(2.21)</text:p>
                  </table:table-cell>
                  <table:table-cell office:value-type="float" office:value="0.103347214984542" table:style-name="ce103">
                    <text:p>0.10</text:p>
                  </table:table-cell>
                  <table:table-cell office:value-type="float" office:value="7.7692307692307701" table:style-name="ce104">
                    <text:p><text:s/>7.77<text:s/></text:p>
                  </table:table-cell>
                  <table:table-cell office:value-type="float" office:value="12.5625" table:style-name="ce104">
                    <text:p><text:s/>12.56<text:s/></text:p>
                  </table:table-cell>
                  <table:table-cell table:style-name="ce18"/>
                  <table:table-cell office:value-type="float" office:value="10.6249621406457" table:style-name="ce104">
                    <text:p><text:s/>10.62<text:s/></text:p>
                  </table:table-cell>
                  <table:table-cell table:style-name="ce107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0.683663643453601" table:style-name="ce47">
                    <text:p><text:s/>10.68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1.668890197104499" table:style-name="ce47">
                    <text:p><text:s/>11.6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9.8692519769029499" table:style-name="ce47">
                    <text:p><text:s/>9.87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1.696383124204401" table:style-name="ce47">
                    <text:p><text:s/>11.70<text:s/></text:p>
                  </table:table-cell>
                  <table:table-cell table:style-name="ce49"/>
                  <table:table-cell table:number-columns-repeated="16360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1.783366439909299" table:style-name="ce47">
            <text:p><text:s/>11.78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style-name="ce49"/>
          <table:table-cell table:number-columns-repeated="16360" table:style-name="ce19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42"/>
            <table:table-cell office:value-type="float" office:value="24" table:style-name="ce4">
              <text:p><text:s/>24<text:s/></text:p>
            </table:table-cell>
            <table:table-cell office:value-type="percentage" office:value="-0.14285714285714299" table:style-name="ce16">
              <text:p>-14.3%</text:p>
            </table:table-cell>
            <table:table-cell table:style-name="ce17"/>
            <table:table-cell office:value-type="float" office:value="186" table:style-name="ce4">
              <text:p><text:s/>186<text:s/></text:p>
            </table:table-cell>
            <table:table-cell office:value-type="percentage" office:value="0.44186046511627902" table:style-name="ce16">
              <text:p>44.2%</text:p>
            </table:table-cell>
            <table:table-cell table:style-name="ce48"/>
            <table:table-cell office:value-type="float" office:value="1960" table:style-name="ce4">
              <text:p><text:s/>1,960<text:s/></text:p>
            </table:table-cell>
            <table:table-cell office:value-type="percentage" office:value="1.4347826086956501" table:style-name="ce16">
              <text:p>143.5%</text:p>
            </table:table-cell>
            <table:table-cell table:style-name="ce43"/>
            <table:table-cell office:value-type="float" office:value="10.154141414141399" table:style-name="ce44">
              <text:p><text:s/>10.15<text:s/></text:p>
            </table:table-cell>
            <table:table-cell office:value-type="float" office:value="4.4661490756785396" table:style-name="ce45">
              <text:p>(4.47)</text:p>
            </table:table-cell>
            <table:table-cell office:value-type="float" office:value="3.5258080808080798" table:style-name="ce46">
              <text:p>3.53</text:p>
            </table:table-cell>
            <table:table-cell office:value-type="float" office:value="3.5" table:style-name="ce47">
              <text:p><text:s/>3.50<text:s/></text:p>
            </table:table-cell>
            <table:table-cell office:value-type="float" office:value="22.8333333333333" table:style-name="ce47">
              <text:p><text:s/>22.83<text:s/></text:p>
            </table:table-cell>
            <table:table-cell table:style-name="ce3"/>
            <table:table-cell office:value-type="float" office:value="6.4294833333333301" table:style-name="ce47">
              <text:p><text:s/>6.43<text:s/></text:p>
            </table:table-cell>
            <table:table-cell table:style-name="ce49"/>
            <table:table-cell table:number-columns-repeated="16360" table:style-name="ce19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42"/>
            <table:table-cell office:value-type="float" office:value="8" table:style-name="ce4">
              <text:p><text:s/>8<text:s/></text:p>
            </table:table-cell>
            <table:table-cell office:value-type="percentage" office:value="-0.33333333333333298" table:style-name="ce16">
              <text:p>-33.3%</text:p>
            </table:table-cell>
            <table:table-cell table:style-name="ce17"/>
            <table:table-cell office:value-type="float" office:value="16" table:style-name="ce4">
              <text:p><text:s/>16<text:s/></text:p>
            </table:table-cell>
            <table:table-cell office:value-type="percentage" office:value="-0.2" table:style-name="ce16">
              <text:p>-20.0%</text:p>
            </table:table-cell>
            <table:table-cell table:style-name="ce48"/>
            <table:table-cell office:value-type="float" office:value="150" table:style-name="ce4">
              <text:p><text:s/>150<text:s/></text:p>
            </table:table-cell>
            <table:table-cell office:value-type="percentage" office:value="0.33928571428571402" table:style-name="ce16">
              <text:p>33.9%</text:p>
            </table:table-cell>
            <table:table-cell table:style-name="ce43"/>
            <table:table-cell office:value-type="float" office:value="9.5833333333333304" table:style-name="ce44">
              <text:p><text:s/>9.58<text:s/></text:p>
            </table:table-cell>
            <table:table-cell office:value-type="float" office:value="2.1015867021530799" table:style-name="ce45">
              <text:p>(2.10)</text:p>
            </table:table-cell>
            <table:table-cell office:value-type="float" office:value="4.1708333333333298" table:style-name="ce46">
              <text:p>4.17</text:p>
            </table:table-cell>
            <table:table-cell office:value-type="float" office:value="7.5" table:style-name="ce47">
              <text:p><text:s/>7.50<text:s/></text:p>
            </table:table-cell>
            <table:table-cell office:value-type="float" office:value="12.5" table:style-name="ce47">
              <text:p><text:s/>12.50<text:s/></text:p>
            </table:table-cell>
            <table:table-cell table:style-name="ce3"/>
            <table:table-cell office:value-type="float" office:value="5.2501249999999997" table:style-name="ce47">
              <text:p><text:s/>5.25<text:s/></text:p>
            </table:table-cell>
            <table:table-cell table:style-name="ce49"/>
            <table:table-cell table:number-columns-repeated="16360" table:style-name="ce68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4" table:style-name="ce16">
                    <text:p>40.0%</text:p>
                  </table:table-cell>
                  <table:table-cell table:style-name="ce17"/>
                  <table:table-cell office:value-type="float" office:value="21" table:style-name="ce4">
                    <text:p><text:s/>21<text:s/></text:p>
                  </table:table-cell>
                  <table:table-cell office:value-type="percentage" office:value="0.5" table:style-name="ce16">
                    <text:p>50.0%</text:p>
                  </table:table-cell>
                  <table:table-cell table:style-name="ce48"/>
                  <table:table-cell office:value-type="float" office:value="174" table:style-name="ce4">
                    <text:p><text:s/>174<text:s/></text:p>
                  </table:table-cell>
                  <table:table-cell office:value-type="percentage" office:value="0.72277227722772297" table:style-name="ce16">
                    <text:p>72.3%</text:p>
                  </table:table-cell>
                  <table:table-cell table:style-name="ce43"/>
                  <table:table-cell office:value-type="float" office:value="7.7750000000000004" table:style-name="ce44">
                    <text:p><text:s/>7.78<text:s/></text:p>
                  </table:table-cell>
                  <table:table-cell office:value-type="float" office:value="2.00395442396611" table:style-name="ce45">
                    <text:p>(2.00)</text:p>
                  </table:table-cell>
                  <table:table-cell office:value-type="float" office:value="0.27500000000000002" table:style-name="ce46">
                    <text:p>0.28</text:p>
                  </table:table-cell>
                  <table:table-cell office:value-type="float" office:value="5.5" table:style-name="ce47">
                    <text:p><text:s/>5.50<text:s/></text:p>
                  </table:table-cell>
                  <table:table-cell office:value-type="float" office:value="10.199999999999999" table:style-name="ce47">
                    <text:p><text:s/>10.20<text:s/></text:p>
                  </table:table-cell>
                  <table:table-cell table:style-name="ce3"/>
                  <table:table-cell office:value-type="float" office:value="7.2750000000000004" table:style-name="ce47">
                    <text:p><text:s/>7.28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10" table:style-name="ce4">
                    <text:p><text:s/>10<text:s/></text:p>
                  </table:table-cell>
                  <table:table-cell office:value-type="percentage" office:value="-0.230769230769231" table:style-name="ce16">
                    <text:p>-23.1%</text:p>
                  </table:table-cell>
                  <table:table-cell table:style-name="ce17"/>
                  <table:table-cell office:value-type="float" office:value="27" table:style-name="ce4">
                    <text:p><text:s/>27<text:s/></text:p>
                  </table:table-cell>
                  <table:table-cell office:value-type="percentage" office:value="0.42105263157894701" table:style-name="ce16">
                    <text:p>42.1%</text:p>
                  </table:table-cell>
                  <table:table-cell table:style-name="ce48"/>
                  <table:table-cell office:value-type="float" office:value="162" table:style-name="ce4">
                    <text:p><text:s/>162<text:s/></text:p>
                  </table:table-cell>
                  <table:table-cell office:value-type="percentage" office:value="0.58823529411764697" table:style-name="ce16">
                    <text:p>58.8%</text:p>
                  </table:table-cell>
                  <table:table-cell table:style-name="ce43"/>
                  <table:table-cell office:value-type="float" office:value="6.1714285714285699" table:style-name="ce44">
                    <text:p><text:s/>6.17<text:s/></text:p>
                  </table:table-cell>
                  <table:table-cell office:value-type="float" office:value="2.1216089389413701" table:style-name="ce45">
                    <text:p>(2.12)</text:p>
                  </table:table-cell>
                  <table:table-cell office:value-type="float" office:value="0.61142857142857099" table:style-name="ce46">
                    <text:p>0.61</text:p>
                  </table:table-cell>
                  <table:table-cell office:value-type="float" office:value="3.8571428571428599" table:style-name="ce47">
                    <text:p><text:s/>3.86<text:s/></text:p>
                  </table:table-cell>
                  <table:table-cell office:value-type="float" office:value="9" table:style-name="ce47">
                    <text:p><text:s/>9.00<text:s/></text:p>
                  </table:table-cell>
                  <table:table-cell table:style-name="ce3"/>
                  <table:table-cell office:value-type="float" office:value="5.3932000000000002" table:style-name="ce47">
                    <text:p><text:s/>5.39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4" table:style-name="ce16">
                    <text:p>40.0%</text:p>
                  </table:table-cell>
                  <table:table-cell table:style-name="ce17"/>
                  <table:table-cell office:value-type="float" office:value="28" table:style-name="ce4">
                    <text:p><text:s/>28<text:s/></text:p>
                  </table:table-cell>
                  <table:table-cell office:value-type="percentage" office:value="0.75" table:style-name="ce16">
                    <text:p>75.0%</text:p>
                  </table:table-cell>
                  <table:table-cell table:style-name="ce48"/>
                  <table:table-cell office:value-type="float" office:value="197" table:style-name="ce4">
                    <text:p><text:s/>197<text:s/></text:p>
                  </table:table-cell>
                  <table:table-cell office:value-type="percentage" office:value="1.0309278350515501" table:style-name="ce16">
                    <text:p>103.1%</text:p>
                  </table:table-cell>
                  <table:table-cell table:style-name="ce43"/>
                  <table:table-cell office:value-type="float" office:value="6.3472222222222197" table:style-name="ce44">
                    <text:p><text:s/>6.35<text:s/></text:p>
                  </table:table-cell>
                  <table:table-cell office:value-type="float" office:value="1.9118296452855299" table:style-name="ce45">
                    <text:p>(1.91)</text:p>
                  </table:table-cell>
                  <table:table-cell office:value-type="float" office:value="0.297222222222223" table:style-name="ce46">
                    <text:p>0.30</text:p>
                  </table:table-cell>
                  <table:table-cell office:value-type="float" office:value="3.5" table:style-name="ce47">
                    <text:p><text:s/>3.50<text:s/></text:p>
                  </table:table-cell>
                  <table:table-cell office:value-type="float" office:value="7.5555555555555598" table:style-name="ce47">
                    <text:p><text:s/>7.56<text:s/></text:p>
                  </table:table-cell>
                  <table:table-cell table:style-name="ce3"/>
                  <table:table-cell office:value-type="float" office:value="5.8685" table:style-name="ce47">
                    <text:p><text:s/>5.87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16666666666666699" table:style-name="ce16">
                    <text:p>16.7%</text:p>
                  </table:table-cell>
                  <table:table-cell table:style-name="ce17"/>
                  <table:table-cell office:value-type="float" office:value="34" table:style-name="ce4">
                    <text:p><text:s/>34<text:s/></text:p>
                  </table:table-cell>
                  <table:table-cell office:value-type="percentage" office:value="1" table:style-name="ce16">
                    <text:p>100.0%</text:p>
                  </table:table-cell>
                  <table:table-cell table:style-name="ce48"/>
                  <table:table-cell office:value-type="float" office:value="390" table:style-name="ce4">
                    <text:p><text:s/>390<text:s/></text:p>
                  </table:table-cell>
                  <table:table-cell office:value-type="percentage" office:value="2.8235294117647101" table:style-name="ce16">
                    <text:p>282.4%</text:p>
                  </table:table-cell>
                  <table:table-cell table:style-name="ce43"/>
                  <table:table-cell office:value-type="float" office:value="11.6238095238095" table:style-name="ce44">
                    <text:p><text:s/>11.62<text:s/></text:p>
                  </table:table-cell>
                  <table:table-cell office:value-type="float" office:value="2.1056559187275998" table:style-name="ce45">
                    <text:p>(2.11)</text:p>
                  </table:table-cell>
                  <table:table-cell office:value-type="float" office:value="4.13630952380952" table:style-name="ce46">
                    <text:p>4.14</text:p>
                  </table:table-cell>
                  <table:table-cell office:value-type="float" office:value="8" table:style-name="ce47">
                    <text:p><text:s/>8.00<text:s/></text:p>
                  </table:table-cell>
                  <table:table-cell office:value-type="float" office:value="13.5" table:style-name="ce47">
                    <text:p><text:s/>13.50<text:s/></text:p>
                  </table:table-cell>
                  <table:table-cell table:style-name="ce3"/>
                  <table:table-cell office:value-type="float" office:value="7.2628750000000002" table:style-name="ce47">
                    <text:p><text:s/>7.26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1" table:style-name="ce4">
                    <text:p><text:s/>11<text:s/></text:p>
                  </table:table-cell>
                  <table:table-cell office:value-type="percentage" office:value="-8.3333333333333398E-2" table:style-name="ce16">
                    <text:p>-8.3%</text:p>
                  </table:table-cell>
                  <table:table-cell table:style-name="ce17"/>
                  <table:table-cell office:value-type="float" office:value="26" table:style-name="ce4">
                    <text:p><text:s/>26<text:s/></text:p>
                  </table:table-cell>
                  <table:table-cell office:value-type="percentage" office:value="0.13043478260869601" table:style-name="ce16">
                    <text:p>13.0%</text:p>
                  </table:table-cell>
                  <table:table-cell table:style-name="ce48"/>
                  <table:table-cell office:value-type="float" office:value="352" table:style-name="ce4">
                    <text:p><text:s/>352<text:s/></text:p>
                  </table:table-cell>
                  <table:table-cell office:value-type="percentage" office:value="1.0828402366863901" table:style-name="ce16">
                    <text:p>108.3%</text:p>
                  </table:table-cell>
                  <table:table-cell table:style-name="ce43"/>
                  <table:table-cell office:value-type="float" office:value="13.8611111111111" table:style-name="ce44">
                    <text:p><text:s/>13.86<text:s/></text:p>
                  </table:table-cell>
                  <table:table-cell office:value-type="float" office:value="3.61367430398876" table:style-name="ce45">
                    <text:p>(3.61)</text:p>
                  </table:table-cell>
                  <table:table-cell office:value-type="float" office:value="5.8277777777777802" table:style-name="ce46">
                    <text:p>5.83</text:p>
                  </table:table-cell>
                  <table:table-cell office:value-type="float" office:value="9.4444444444444393" table:style-name="ce47">
                    <text:p><text:s/>9.44<text:s/></text:p>
                  </table:table-cell>
                  <table:table-cell office:value-type="float" office:value="17.5" table:style-name="ce47">
                    <text:p><text:s/>17.50<text:s/></text:p>
                  </table:table-cell>
                  <table:table-cell table:style-name="ce3"/>
                  <table:table-cell office:value-type="float" office:value="7.79233333333333" table:style-name="ce47">
                    <text:p><text:s/>7.79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08"/>
                  <table:table-cell office:value-type="float" office:value="16" table:style-name="ce61">
                    <text:p><text:s/>16<text:s/></text:p>
                  </table:table-cell>
                  <table:table-cell office:value-type="percentage" office:value="0.77777777777777801" table:style-name="ce62">
                    <text:p>77.8%</text:p>
                  </table:table-cell>
                  <table:table-cell table:style-name="ce63"/>
                  <table:table-cell office:value-type="float" office:value="34" table:style-name="ce61">
                    <text:p><text:s/>34<text:s/></text:p>
                  </table:table-cell>
                  <table:table-cell office:value-type="percentage" office:value="0.7" table:style-name="ce62">
                    <text:p>70.0%</text:p>
                  </table:table-cell>
                  <table:table-cell table:style-name="ce109"/>
                  <table:table-cell office:value-type="float" office:value="535" table:style-name="ce61">
                    <text:p><text:s/>535<text:s/></text:p>
                  </table:table-cell>
                  <table:table-cell office:value-type="percentage" office:value="3.3852459016393399" table:style-name="ce62">
                    <text:p>338.5%</text:p>
                  </table:table-cell>
                  <table:table-cell table:style-name="ce110"/>
                  <table:table-cell office:value-type="float" office:value="16.345346320346302" table:style-name="ce101">
                    <text:p><text:s/>16.35<text:s/></text:p>
                  </table:table-cell>
                  <table:table-cell office:value-type="float" office:value="5.3837444433734802" table:style-name="ce102">
                    <text:p>(5.38)</text:p>
                  </table:table-cell>
                  <table:table-cell office:value-type="float" office:value="10.074512987013" table:style-name="ce103">
                    <text:p>10.07</text:p>
                  </table:table-cell>
                  <table:table-cell office:value-type="float" office:value="11.090909090909101" table:style-name="ce104">
                    <text:p><text:s/>11.09<text:s/></text:p>
                  </table:table-cell>
                  <table:table-cell office:value-type="float" office:value="22.8333333333333" table:style-name="ce104">
                    <text:p><text:s/>22.83<text:s/></text:p>
                  </table:table-cell>
                  <table:table-cell table:style-name="ce18"/>
                  <table:table-cell office:value-type="float" office:value="6.0827083333333301" table:style-name="ce104">
                    <text:p><text:s/>6.08<text:s/></text:p>
                  </table:table-cell>
                  <table:table-cell table:style-name="ce107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8.0122" table:style-name="ce47">
                    <text:p><text:s/>8.01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5.5774999999999997" table:style-name="ce47">
                    <text:p><text:s/>5.58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5.8887083333333301" table:style-name="ce47">
                    <text:p><text:s/>5.89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8.0602380952381001" table:style-name="ce47">
                    <text:p><text:s/>8.06<text:s/></text:p>
                  </table:table-cell>
                  <table:table-cell table:style-name="ce49"/>
                  <table:table-cell table:number-columns-repeated="16360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5.6098333333333299" table:style-name="ce47">
            <text:p><text:s/>5.61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5" table:style-name="ce21"/>
          <table:table-cell table:style-name="ce50"/>
          <table:table-cell table:number-columns-repeated="8" table:style-name="ce21"/>
          <table:table-cell table:style-name="ce51"/>
          <table:table-cell table:style-name="ce28"/>
          <table:table-cell table:style-name="ce52"/>
          <table:table-cell table:number-columns-repeated="5" table:style-name="ce21"/>
          <table:table-cell table:number-columns-repeated="16361" table:style-name="ce2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4.診所看診日數：各診所看診日數之加總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5.日看診人次：以案件數計，慢連箋領藥案件不計件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1)<text:s/><text:span text:style-name="T5">月平均值＝加總日看診人次</text:span>/<text:span text:style-name="T5">加總該月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2)<text:s/><text:span text:style-name="T5">年平均值＝加總日看診人次</text:span>/<text:span text:style-name="T5">加總該年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55">
            <text:p>6.假日平均看診人次＝該月每家診所假日看診人次加總/該月各診所假日看診日數加總。</text:p>
          </table:table-cell>
          <table:table-cell table:number-columns-repeated="8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number-rows-repeated="1048534" table:style-name="ro14">
          <table:table-cell table:number-columns-repeated="16384"/>
        </table:table-row>
      </table:table>
      <table:table table:name="指標4" table:style-name="ta3">
        <table:table-column table:style-name="co46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48" table:default-cell-style-name="ce3"/>
        <table:table-column table:style-name="co2" table:default-cell-style-name="ce3"/>
        <table:table-column table:style-name="co49" table:default-cell-style-name="ce3"/>
        <table:table-column table:style-name="co16" table:default-cell-style-name="ce3"/>
        <table:table-column table:style-name="co2" table:default-cell-style-name="ce3"/>
        <table:table-column table:style-name="co21" table:default-cell-style-name="ce5"/>
        <table:table-column table:style-name="co50" table:default-cell-style-name="ce5"/>
        <table:table-column table:style-name="co23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51" table:default-cell-style-name="ce3"/>
        </table:table-column-group>
        <table:table-column table:style-name="co9" table:default-cell-style-name="ce3"/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4、「牙醫基層」假日平均每家看診日數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7" table:style-name="ce3"/>
          <table:table-cell table:number-columns-repeated="2" table:style-name="ce5"/>
          <table:table-cell table:number-columns-repeated="3" table:style-name="ce3"/>
          <table:table-cell office:value-type="string" table:number-columns-spanned="2" table:number-rows-spanned="1" table:style-name="ce88">
            <text:p><text:span text:style-name="T2">單位：日、家</text:span></text:p>
          </table:table-cell>
          <table:covered-table-cell/>
          <table:table-cell table:number-columns-repeated="16364" table:style-name="ce3"/>
        </table:table-row>
        <table:table-row table:style-name="ro2">
          <table:table-cell office:value-type="string" table:number-columns-spanned="4" table:number-rows-spanned="3" table:style-name="ce85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89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90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89">
            <text:p>每家院所</text:p>
            <text:p>看診日數</text:p>
          </table:table-cell>
          <table:covered-table-cell table:number-columns-repeated="6"/>
          <table:table-cell table:number-columns-repeated="16364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75">
            <text:p><text:span text:style-name="T2">平均值</text:span><text:span text:style-name="T2"/></text:p>
            <text:p>(B/A)</text:p>
          </table:table-cell>
          <table:table-cell office:value-type="string" table:number-columns-spanned="1" table:number-rows-spanned="2" table:style-name="ce75">
            <text:p>(<text:span text:style-name="T2">標準差</text:span>)</text:p>
          </table:table-cell>
          <table:table-cell office:value-type="string" table:number-columns-spanned="1" table:number-rows-spanned="2" table:style-name="ce85">
            <text:p>去年同期</text:p>
            <text:p>增減值</text:p>
          </table:table-cell>
          <table:table-cell office:value-type="string" table:number-columns-spanned="1" table:number-rows-spanned="2" table:style-name="ce99">
            <text:p><text:span text:style-name="T2">最小值</text:span></text:p>
          </table:table-cell>
          <table:table-cell office:value-type="string" table:number-columns-spanned="1" table:number-rows-spanned="2" table:style-name="ce99">
            <text:p><text:span text:style-name="T2">最大值</text:span></text:p>
          </table:table-cell>
          <table:table-cell table:style-name="ce3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4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text:span text:style-name="T2"/></text:p>
            <text:p>(A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32">
            <text:p><text:span text:style-name="T2">值</text:span><text:span text:style-name="T2"/></text:p>
            <text:p>(B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3"/>
          <table:covered-table-cell/>
          <table:table-cell table:number-columns-repeated="16364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4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5655" table:style-name="ce4">
              <text:p><text:s/>5,655<text:s/></text:p>
            </table:table-cell>
            <table:table-cell office:value-type="percentage" office:value="-5.5295689943200797E-2" table:style-name="ce16">
              <text:p>-5.5%</text:p>
            </table:table-cell>
            <table:table-cell table:style-name="ce17"/>
            <table:table-cell office:value-type="float" office:value="111985" table:style-name="ce4">
              <text:p><text:s/>111,985<text:s/></text:p>
            </table:table-cell>
            <table:table-cell office:value-type="percentage" office:value="-5.0701049454927698E-2" table:style-name="ce16">
              <text:p>-5.1%</text:p>
            </table:table-cell>
            <table:table-cell table:style-name="ce3"/>
            <table:table-cell office:value-type="float" office:value="19.802829354553499" table:style-name="ce44">
              <text:p><text:s/>19.80<text:s/></text:p>
            </table:table-cell>
            <table:table-cell office:value-type="float" office:value="7.8793874222357099" table:style-name="ce45">
              <text:p>(7.88)</text:p>
            </table:table-cell>
            <table:table-cell office:value-type="float" office:value="-0.55719826022041397" table:style-name="ce46">
              <text:p>-0.56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30" table:style-name="ce47">
              <text:p><text:s/>30.00<text:s/></text:p>
            </table:table-cell>
            <table:table-cell table:style-name="ce3"/>
            <table:table-cell office:value-type="float" office:value="19.749226786330699" table:style-name="ce56">
              <text:p>19.75</text:p>
            </table:table-cell>
            <table:table-cell table:style-name="ce49"/>
            <table:table-cell table:number-columns-repeated="1636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5229" table:style-name="ce4">
              <text:p><text:s/>5,229<text:s/></text:p>
            </table:table-cell>
            <table:table-cell office:value-type="percentage" office:value="-2.6702269692924201E-3" table:style-name="ce16">
              <text:p>-0.3%</text:p>
            </table:table-cell>
            <table:table-cell table:style-name="ce17"/>
            <table:table-cell office:value-type="float" office:value="21289" table:style-name="ce4">
              <text:p><text:s/>21,289<text:s/></text:p>
            </table:table-cell>
            <table:table-cell office:value-type="percentage" office:value="0.24635559978923899" table:style-name="ce16">
              <text:p>24.6%</text:p>
            </table:table-cell>
            <table:table-cell table:style-name="ce3"/>
            <table:table-cell office:value-type="float" office:value="4.0713329508510201" table:style-name="ce44">
              <text:p><text:s/>4.07<text:s/></text:p>
            </table:table-cell>
            <table:table-cell office:value-type="float" office:value="1.23116201613427" table:style-name="ce45">
              <text:p>(1.23)</text:p>
            </table:table-cell>
            <table:table-cell office:value-type="float" office:value="0.813465317816501" table:style-name="ce46">
              <text:p>0.81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5" table:style-name="ce47">
              <text:p><text:s/>5.00<text:s/></text:p>
            </table:table-cell>
            <table:table-cell table:style-name="ce3"/>
            <table:table-cell office:value-type="float" office:value="3.1601316040434901" table:style-name="ce56">
              <text:p>3.16</text:p>
            </table:table-cell>
            <table:table-cell table:style-name="ce49"/>
            <table:table-cell table:number-columns-repeated="1636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067" table:style-name="ce4">
                    <text:p><text:s/>5,067<text:s/></text:p>
                  </table:table-cell>
                  <table:table-cell office:value-type="percentage" office:value="-4.2517006802721101E-2" table:style-name="ce16">
                    <text:p>-4.3%</text:p>
                  </table:table-cell>
                  <table:table-cell table:style-name="ce17"/>
                  <table:table-cell office:value-type="float" office:value="10905" table:style-name="ce4">
                    <text:p><text:s/>10,905<text:s/></text:p>
                  </table:table-cell>
                  <table:table-cell office:value-type="percentage" office:value="-0.21872761140564601" table:style-name="ce16">
                    <text:p>-21.9%</text:p>
                  </table:table-cell>
                  <table:table-cell table:style-name="ce3"/>
                  <table:table-cell office:value-type="float" office:value="2.1521610420367101" table:style-name="ce44">
                    <text:p><text:s/>2.15<text:s/></text:p>
                  </table:table-cell>
                  <table:table-cell office:value-type="float" office:value="0.94014343982377702" table:style-name="ce45">
                    <text:p>(0.94)</text:p>
                  </table:table-cell>
                  <table:table-cell office:value-type="float" office:value="-0.48540509552942901" table:style-name="ce46">
                    <text:p>-0.49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5584391534391502" table:style-name="ce56">
                    <text:p>2.56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88" table:style-name="ce4">
                    <text:p><text:s/>5,188<text:s/></text:p>
                  </table:table-cell>
                  <table:table-cell office:value-type="percentage" office:value="-5.9398352174746503E-3" table:style-name="ce16">
                    <text:p>-0.6%</text:p>
                  </table:table-cell>
                  <table:table-cell table:style-name="ce17"/>
                  <table:table-cell office:value-type="float" office:value="16881" table:style-name="ce4">
                    <text:p><text:s/>16,881<text:s/></text:p>
                  </table:table-cell>
                  <table:table-cell office:value-type="percentage" office:value="-0.16776769867876201" table:style-name="ce16">
                    <text:p>-16.8%</text:p>
                  </table:table-cell>
                  <table:table-cell table:style-name="ce3"/>
                  <table:table-cell office:value-type="float" office:value="3.25385505011565" table:style-name="ce44">
                    <text:p><text:s/>3.25<text:s/></text:p>
                  </table:table-cell>
                  <table:table-cell office:value-type="float" office:value="0.96922700283992402" table:style-name="ce45">
                    <text:p>(0.97)</text:p>
                  </table:table-cell>
                  <table:table-cell office:value-type="float" office:value="-0.63271325798934996" table:style-name="ce46">
                    <text:p>-0.63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7699712588618501" table:style-name="ce56">
                    <text:p>3.77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62" table:style-name="ce4">
                    <text:p><text:s/>5,162<text:s/></text:p>
                  </table:table-cell>
                  <table:table-cell office:value-type="percentage" office:value="-2.12642567175725E-3" table:style-name="ce16">
                    <text:p>-0.2%</text:p>
                  </table:table-cell>
                  <table:table-cell table:style-name="ce17"/>
                  <table:table-cell office:value-type="float" office:value="14349" table:style-name="ce4">
                    <text:p><text:s/>14,349<text:s/></text:p>
                  </table:table-cell>
                  <table:table-cell office:value-type="percentage" office:value="-2.53362314902866E-2" table:style-name="ce16">
                    <text:p>-2.5%</text:p>
                  </table:table-cell>
                  <table:table-cell table:style-name="ce3"/>
                  <table:table-cell office:value-type="float" office:value="2.7797365362262698" table:style-name="ce44">
                    <text:p><text:s/>2.78<text:s/></text:p>
                  </table:table-cell>
                  <table:table-cell office:value-type="float" office:value="0.85971661648735098" table:style-name="ce45">
                    <text:p>(0.86)</text:p>
                  </table:table-cell>
                  <table:table-cell office:value-type="float" office:value="-6.6194258283686705E-2" table:style-name="ce46">
                    <text:p>-0.0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76055287067466" table:style-name="ce56">
                    <text:p>2.76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5195" table:style-name="ce4">
                    <text:p><text:s/>5,195<text:s/></text:p>
                  </table:table-cell>
                  <table:table-cell office:value-type="percentage" office:value="-6.6921606118547404E-3" table:style-name="ce16">
                    <text:p>-0.7%</text:p>
                  </table:table-cell>
                  <table:table-cell table:style-name="ce17"/>
                  <table:table-cell office:value-type="float" office:value="19861" table:style-name="ce4">
                    <text:p><text:s/>19,861<text:s/></text:p>
                  </table:table-cell>
                  <table:table-cell office:value-type="percentage" office:value="0.10449338227116001" table:style-name="ce16">
                    <text:p>10.4%</text:p>
                  </table:table-cell>
                  <table:table-cell table:style-name="ce3"/>
                  <table:table-cell office:value-type="float" office:value="3.8230991337824798" table:style-name="ce44">
                    <text:p><text:s/>3.82<text:s/></text:p>
                  </table:table-cell>
                  <table:table-cell office:value-type="float" office:value="1.2565138790377499" table:style-name="ce45">
                    <text:p>(1.26)</text:p>
                  </table:table-cell>
                  <table:table-cell office:value-type="float" office:value="0.384858216000457" table:style-name="ce46">
                    <text:p>0.38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3.3350936902485699" table:style-name="ce56">
                    <text:p>3.34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15" table:style-name="ce4">
                    <text:p><text:s/>5,115<text:s/></text:p>
                  </table:table-cell>
                  <table:table-cell office:value-type="percentage" office:value="-1.59676798768758E-2" table:style-name="ce16">
                    <text:p>-1.6%</text:p>
                  </table:table-cell>
                  <table:table-cell table:style-name="ce17"/>
                  <table:table-cell office:value-type="float" office:value="15138" table:style-name="ce4">
                    <text:p><text:s/>15,138<text:s/></text:p>
                  </table:table-cell>
                  <table:table-cell office:value-type="percentage" office:value="-0.113077103351301" table:style-name="ce16">
                    <text:p>-11.3%</text:p>
                  </table:table-cell>
                  <table:table-cell table:style-name="ce3"/>
                  <table:table-cell office:value-type="float" office:value="2.9595307917888598" table:style-name="ce44">
                    <text:p><text:s/>2.96<text:s/></text:p>
                  </table:table-cell>
                  <table:table-cell office:value-type="float" office:value="0.93873983316174803" table:style-name="ce45">
                    <text:p>(0.94)</text:p>
                  </table:table-cell>
                  <table:table-cell office:value-type="float" office:value="-0.32403981228963602" table:style-name="ce46">
                    <text:p>-0.32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1850634859561402" table:style-name="ce56">
                    <text:p>3.19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057" table:style-name="ce61">
                    <text:p><text:s/>5,057<text:s/></text:p>
                  </table:table-cell>
                  <table:table-cell office:value-type="percentage" office:value="-2.2235112142304701E-2" table:style-name="ce62">
                    <text:p>-2.2%</text:p>
                  </table:table-cell>
                  <table:table-cell table:style-name="ce63"/>
                  <table:table-cell office:value-type="float" office:value="13562" table:style-name="ce61">
                    <text:p><text:s/>13,562<text:s/></text:p>
                  </table:table-cell>
                  <table:table-cell office:value-type="percentage" office:value="-0.19613538023827901" table:style-name="ce62">
                    <text:p>-19.6%</text:p>
                  </table:table-cell>
                  <table:table-cell table:style-name="ce18"/>
                  <table:table-cell office:value-type="float" office:value="2.6818271702590502" table:style-name="ce101">
                    <text:p><text:s/>2.68<text:s/></text:p>
                  </table:table-cell>
                  <table:table-cell office:value-type="float" office:value="0.83023605917418897" table:style-name="ce102">
                    <text:p>(0.83)</text:p>
                  </table:table-cell>
                  <table:table-cell office:value-type="float" office:value="-0.58016045541767403" table:style-name="ce103">
                    <text:p>-0.58</text:p>
                  </table:table-cell>
                  <table:table-cell office:value-type="float" office:value="1" table:style-name="ce104">
                    <text:p><text:s/>1.00<text:s/></text:p>
                  </table:table-cell>
                  <table:table-cell office:value-type="float" office:value="4" table:style-name="ce104">
                    <text:p><text:s/>4.00<text:s/></text:p>
                  </table:table-cell>
                  <table:table-cell table:style-name="ce18"/>
                  <table:table-cell office:value-type="float" office:value="3.1641279969064202" table:style-name="ce105">
                    <text:p>3.16</text:p>
                  </table:table-cell>
                  <table:table-cell table:style-name="ce107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8868728456530102" table:style-name="ce56">
                    <text:p>3.89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1584305796264198" table:style-name="ce56">
                    <text:p>3.16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5373757338551899" table:style-name="ce56">
                    <text:p>2.54</text:p>
                  </table:table-cell>
                  <table:table-cell table:style-name="ce49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9094219763449098" table:style-name="ce56">
                    <text:p>3.91</text:p>
                  </table:table-cell>
                  <table:table-cell table:style-name="ce49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3.1780829315332699" table:style-name="ce56">
            <text:p>3.18</text:p>
          </table:table-cell>
          <table:table-cell table:style-name="ce49"/>
          <table:table-cell table:number-columns-repeated="16363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3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1042" table:style-name="ce4">
              <text:p><text:s/>1,042<text:s/></text:p>
            </table:table-cell>
            <table:table-cell office:value-type="percentage" office:value="-0.11694915254237299" table:style-name="ce16">
              <text:p>-11.7%</text:p>
            </table:table-cell>
            <table:table-cell table:style-name="ce17"/>
            <table:table-cell office:value-type="float" office:value="8790" table:style-name="ce4">
              <text:p><text:s/>8,790<text:s/></text:p>
            </table:table-cell>
            <table:table-cell office:value-type="percentage" office:value="0.120173314642539" table:style-name="ce16">
              <text:p>12.0%</text:p>
            </table:table-cell>
            <table:table-cell table:style-name="ce3"/>
            <table:table-cell office:value-type="float" office:value="8.4357005758157406" table:style-name="ce44">
              <text:p><text:s/>8.44<text:s/></text:p>
            </table:table-cell>
            <table:table-cell office:value-type="float" office:value="9.6997277529250407" table:style-name="ce45">
              <text:p>(9.70)</text:p>
            </table:table-cell>
            <table:table-cell office:value-type="float" office:value="0.26174224248240602" table:style-name="ce46">
              <text:p>0.26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30" table:style-name="ce47">
              <text:p><text:s/>30.00<text:s/></text:p>
            </table:table-cell>
            <table:table-cell table:style-name="ce3"/>
            <table:table-cell office:value-type="float" office:value="7.9287395833333303" table:style-name="ce47">
              <text:p><text:s/>7.93<text:s/></text:p>
            </table:table-cell>
            <table:table-cell table:style-name="ce49"/>
            <table:table-cell table:number-columns-repeated="2" table:style-name="ce3"/>
            <table:table-cell table:number-columns-repeated="16361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438" table:style-name="ce4">
              <text:p><text:s/>438<text:s/></text:p>
            </table:table-cell>
            <table:table-cell office:value-type="percentage" office:value="-0.13095238095238099" table:style-name="ce16">
              <text:p>-13.1%</text:p>
            </table:table-cell>
            <table:table-cell table:style-name="ce17"/>
            <table:table-cell office:value-type="float" office:value="1114" table:style-name="ce4">
              <text:p><text:s/>1,114<text:s/></text:p>
            </table:table-cell>
            <table:table-cell office:value-type="percentage" office:value="-1.93661971830986E-2" table:style-name="ce16">
              <text:p>-1.9%</text:p>
            </table:table-cell>
            <table:table-cell table:style-name="ce3"/>
            <table:table-cell office:value-type="float" office:value="2.5433789954337902" table:style-name="ce44">
              <text:p><text:s/>2.54<text:s/></text:p>
            </table:table-cell>
            <table:table-cell office:value-type="float" office:value="1.2859705922154401" table:style-name="ce45">
              <text:p>(1.29)</text:p>
            </table:table-cell>
            <table:table-cell office:value-type="float" office:value="0.28941074146553603" table:style-name="ce46">
              <text:p>0.29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4" table:style-name="ce47">
              <text:p><text:s/>4.00<text:s/></text:p>
            </table:table-cell>
            <table:table-cell table:style-name="ce3"/>
            <table:table-cell office:value-type="float" office:value="2.18634920634921" table:style-name="ce47">
              <text:p><text:s/>2.19<text:s/></text:p>
            </table:table-cell>
            <table:table-cell table:style-name="ce49"/>
            <table:table-cell table:number-columns-repeated="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62" table:style-name="ce4">
                    <text:p><text:s/>562<text:s/></text:p>
                  </table:table-cell>
                  <table:table-cell office:value-type="percentage" office:value="0.17573221757322199" table:style-name="ce16">
                    <text:p>17.6%</text:p>
                  </table:table-cell>
                  <table:table-cell table:style-name="ce17"/>
                  <table:table-cell office:value-type="float" office:value="1144" table:style-name="ce4">
                    <text:p><text:s/>1,144<text:s/></text:p>
                  </table:table-cell>
                  <table:table-cell office:value-type="percentage" office:value="7.9245283018867907E-2" table:style-name="ce16">
                    <text:p>7.9%</text:p>
                  </table:table-cell>
                  <table:table-cell table:style-name="ce3"/>
                  <table:table-cell office:value-type="float" office:value="2.0355871886121002" table:style-name="ce44">
                    <text:p><text:s/>2.04<text:s/></text:p>
                  </table:table-cell>
                  <table:table-cell office:value-type="float" office:value="1.1132713082414301" table:style-name="ce45">
                    <text:p>(1.11)</text:p>
                  </table:table-cell>
                  <table:table-cell office:value-type="float" office:value="-0.18198603314522199" table:style-name="ce46">
                    <text:p>-0.18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1510460251046002" table:style-name="ce47">
                    <text:p><text:s/>2.15<text:s/></text:p>
                  </table:table-cell>
                  <table:table-cell table:style-name="ce49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472" table:style-name="ce4">
                    <text:p><text:s/>472<text:s/></text:p>
                  </table:table-cell>
                  <table:table-cell office:value-type="percentage" office:value="4.4247787610619503E-2" table:style-name="ce16">
                    <text:p>4.4%</text:p>
                  </table:table-cell>
                  <table:table-cell table:style-name="ce17"/>
                  <table:table-cell office:value-type="float" office:value="1364" table:style-name="ce4">
                    <text:p><text:s/>1,364<text:s/></text:p>
                  </table:table-cell>
                  <table:table-cell office:value-type="percentage" office:value="9.8228663446054701E-2" table:style-name="ce16">
                    <text:p>9.8%</text:p>
                  </table:table-cell>
                  <table:table-cell table:style-name="ce3"/>
                  <table:table-cell office:value-type="float" office:value="2.8898305084745801" table:style-name="ce44">
                    <text:p><text:s/>2.89<text:s/></text:p>
                  </table:table-cell>
                  <table:table-cell office:value-type="float" office:value="1.6109176259320599" table:style-name="ce45">
                    <text:p>(1.61)</text:p>
                  </table:table-cell>
                  <table:table-cell office:value-type="float" office:value="0.14204289785510699" table:style-name="ce46">
                    <text:p>0.14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6653539823008798" table:style-name="ce47">
                    <text:p><text:s/>2.67<text:s/></text:p>
                  </table:table-cell>
                  <table:table-cell table:style-name="ce49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492" table:style-name="ce4">
                    <text:p><text:s/>492<text:s/></text:p>
                  </table:table-cell>
                  <table:table-cell office:value-type="percentage" office:value="0.118181818181818" table:style-name="ce16">
                    <text:p>11.8%</text:p>
                  </table:table-cell>
                  <table:table-cell table:style-name="ce17"/>
                  <table:table-cell office:value-type="float" office:value="1094" table:style-name="ce4">
                    <text:p><text:s/>1,094<text:s/></text:p>
                  </table:table-cell>
                  <table:table-cell office:value-type="percentage" office:value="4.9904030710172798E-2" table:style-name="ce16">
                    <text:p>5.0%</text:p>
                  </table:table-cell>
                  <table:table-cell table:style-name="ce3"/>
                  <table:table-cell office:value-type="float" office:value="2.22357723577236" table:style-name="ce44">
                    <text:p><text:s/>2.22<text:s/></text:p>
                  </table:table-cell>
                  <table:table-cell office:value-type="float" office:value="1.1676272387915201" table:style-name="ce45">
                    <text:p>(1.17)</text:p>
                  </table:table-cell>
                  <table:table-cell office:value-type="float" office:value="-0.14460458240946" table:style-name="ce46">
                    <text:p>-0.14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2971363636363602" table:style-name="ce47">
                    <text:p><text:s/>2.30<text:s/></text:p>
                  </table:table-cell>
                  <table:table-cell table:style-name="ce49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535" table:style-name="ce4">
                    <text:p><text:s/>535<text:s/></text:p>
                  </table:table-cell>
                  <table:table-cell office:value-type="percentage" office:value="0.22706422018348599" table:style-name="ce16">
                    <text:p>22.7%</text:p>
                  </table:table-cell>
                  <table:table-cell table:style-name="ce17"/>
                  <table:table-cell office:value-type="float" office:value="1495" table:style-name="ce4">
                    <text:p><text:s/>1,495<text:s/></text:p>
                  </table:table-cell>
                  <table:table-cell office:value-type="percentage" office:value="0.443050193050193" table:style-name="ce16">
                    <text:p>44.3%</text:p>
                  </table:table-cell>
                  <table:table-cell table:style-name="ce3"/>
                  <table:table-cell office:value-type="float" office:value="2.7943925233644902" table:style-name="ce44">
                    <text:p><text:s/>2.79<text:s/></text:p>
                  </table:table-cell>
                  <table:table-cell office:value-type="float" office:value="1.5990301236291899" table:style-name="ce45">
                    <text:p>(1.60)</text:p>
                  </table:table-cell>
                  <table:table-cell office:value-type="float" office:value="0.41824573437366003" table:style-name="ce46">
                    <text:p>0.42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3048623853210999" table:style-name="ce47">
                    <text:p><text:s/>2.30<text:s/></text:p>
                  </table:table-cell>
                  <table:table-cell table:style-name="ce49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3" table:style-name="ce4">
                    <text:p><text:s/>513<text:s/></text:p>
                  </table:table-cell>
                  <table:table-cell office:value-type="percentage" office:value="9.3816631130063902E-2" table:style-name="ce16">
                    <text:p>9.4%</text:p>
                  </table:table-cell>
                  <table:table-cell table:style-name="ce17"/>
                  <table:table-cell office:value-type="float" office:value="1258" table:style-name="ce4">
                    <text:p><text:s/>1,258<text:s/></text:p>
                  </table:table-cell>
                  <table:table-cell office:value-type="percentage" office:value="-1.7187500000000001E-2" table:style-name="ce16">
                    <text:p>-1.7%</text:p>
                  </table:table-cell>
                  <table:table-cell table:style-name="ce3"/>
                  <table:table-cell office:value-type="float" office:value="2.4522417153996101" table:style-name="ce44">
                    <text:p><text:s/>2.45<text:s/></text:p>
                  </table:table-cell>
                  <table:table-cell office:value-type="float" office:value="1.23986510262591" table:style-name="ce45">
                    <text:p>(1.24)</text:p>
                  </table:table-cell>
                  <table:table-cell office:value-type="float" office:value="-0.27696937202043198" table:style-name="ce46">
                    <text:p>-0.28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64733475479744" table:style-name="ce47">
                    <text:p><text:s/>2.65<text:s/></text:p>
                  </table:table-cell>
                  <table:table-cell table:style-name="ce49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33" table:style-name="ce61">
                    <text:p><text:s/>533<text:s/></text:p>
                  </table:table-cell>
                  <table:table-cell office:value-type="percentage" office:value="0.26904761904761898" table:style-name="ce62">
                    <text:p>26.9%</text:p>
                  </table:table-cell>
                  <table:table-cell table:style-name="ce63"/>
                  <table:table-cell office:value-type="float" office:value="1321" table:style-name="ce61">
                    <text:p><text:s/>1,321<text:s/></text:p>
                  </table:table-cell>
                  <table:table-cell office:value-type="percentage" office:value="0.25689819219790699" table:style-name="ce62">
                    <text:p>25.7%</text:p>
                  </table:table-cell>
                  <table:table-cell table:style-name="ce18"/>
                  <table:table-cell office:value-type="float" office:value="2.4784240150093799" table:style-name="ce101">
                    <text:p><text:s/>2.48<text:s/></text:p>
                  </table:table-cell>
                  <table:table-cell office:value-type="float" office:value="1.24830853691384" table:style-name="ce102">
                    <text:p>(1.25)</text:p>
                  </table:table-cell>
                  <table:table-cell office:value-type="float" office:value="-2.3956937371571601E-2" table:style-name="ce103">
                    <text:p>-0.02</text:p>
                  </table:table-cell>
                  <table:table-cell office:value-type="float" office:value="1" table:style-name="ce104">
                    <text:p><text:s/>1.00<text:s/></text:p>
                  </table:table-cell>
                  <table:table-cell office:value-type="float" office:value="4" table:style-name="ce104">
                    <text:p><text:s/>4.00<text:s/></text:p>
                  </table:table-cell>
                  <table:table-cell table:style-name="ce18"/>
                  <table:table-cell office:value-type="float" office:value="2.4273095238095199" table:style-name="ce104">
                    <text:p><text:s/>2.43<text:s/></text:p>
                  </table:table-cell>
                  <table:table-cell table:style-name="ce107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7523251028806599" table:style-name="ce47">
                    <text:p><text:s/>2.75<text:s/></text:p>
                  </table:table-cell>
                  <table:table-cell table:style-name="ce49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3703521126760601" table:style-name="ce47">
                    <text:p><text:s/>2.37<text:s/>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2485403050108901" table:style-name="ce47">
                    <text:p><text:s/>2.25<text:s/>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6990447154471502" table:style-name="ce47">
                    <text:p><text:s/>2.70<text:s/></text:p>
                  </table:table-cell>
                  <table:table-cell table:style-name="ce49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2.3888713318284398" table:style-name="ce47">
            <text:p><text:s/>2.39<text:s/></text:p>
          </table:table-cell>
          <table:table-cell table:style-name="ce49"/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3" table:style-name="ce21"/>
          <table:table-cell table:number-columns-repeated="9" table:style-name="ce22"/>
          <table:table-cell table:style-name="ce6"/>
          <table:table-cell table:style-name="ce57"/>
          <table:table-cell table:number-columns-repeated="3" table:style-name="ce22"/>
          <table:table-cell table:style-name="ce3"/>
          <table:table-cell table:style-name="ce22"/>
          <table:table-cell table:number-columns-repeated="3" table:style-name="ce3"/>
          <table:table-cell table:number-columns-repeated="16361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4.診所看診日數：加總各診所該月(年、季)看診日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1) 月平均值＝加總各院所該月看診日數/該月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2) 年平均值＝加總各院所該年看診日數/該年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55">
            <text:p>5.假日平均每家看診日數＝該月每家診所假日看診日數加總/該月假日看診診所總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6.最大值、最小值、標準差：以日看診率計算該區間之分布情形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number-columns-repeated="2" table:style-name="ce27"/>
          <table:table-cell table:number-columns-repeated="16369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4__台北" table:style-name="ta3">
        <table:table-column table:style-name="co46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48" table:default-cell-style-name="ce3"/>
        <table:table-column table:style-name="co2" table:default-cell-style-name="ce3"/>
        <table:table-column table:style-name="co49" table:default-cell-style-name="ce3"/>
        <table:table-column table:style-name="co16" table:default-cell-style-name="ce3"/>
        <table:table-column table:style-name="co2" table:default-cell-style-name="ce3"/>
        <table:table-column table:style-name="co42" table:default-cell-style-name="ce5"/>
        <table:table-column table:style-name="co50" table:default-cell-style-name="ce5"/>
        <table:table-column table:style-name="co23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51" table:default-cell-style-name="ce3"/>
        </table:table-column-group>
        <table:table-column table:style-name="co9" table:default-cell-style-name="ce3"/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4、臺北「牙醫基層」假日平均每家看診日數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7" table:style-name="ce3"/>
          <table:table-cell table:number-columns-repeated="2" table:style-name="ce5"/>
          <table:table-cell table:number-columns-repeated="3" table:style-name="ce3"/>
          <table:table-cell office:value-type="string" table:number-columns-spanned="2" table:number-rows-spanned="1" table:style-name="ce88">
            <text:p><text:span text:style-name="T2">單位：日、家</text:span></text:p>
          </table:table-cell>
          <table:covered-table-cell/>
          <table:table-cell table:number-columns-repeated="16364" table:style-name="ce3"/>
        </table:table-row>
        <table:table-row table:style-name="ro2">
          <table:table-cell office:value-type="string" table:number-columns-spanned="4" table:number-rows-spanned="3" table:style-name="ce85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89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90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89">
            <text:p>每家院所</text:p>
            <text:p>看診日數</text:p>
          </table:table-cell>
          <table:covered-table-cell table:number-columns-repeated="6"/>
          <table:table-cell table:number-columns-repeated="16364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85">
            <text:p>平均值</text:p>
            <text:p>(B/A)</text:p>
          </table:table-cell>
          <table:table-cell office:value-type="string" table:number-columns-spanned="1" table:number-rows-spanned="2" table:style-name="ce85">
            <text:p>(標準差)</text:p>
          </table:table-cell>
          <table:table-cell office:value-type="string" table:number-columns-spanned="1" table:number-rows-spanned="2" table:style-name="ce85">
            <text:p>去年同期</text:p>
            <text:p>增減值</text:p>
          </table:table-cell>
          <table:table-cell office:value-type="string" table:number-columns-spanned="1" table:number-rows-spanned="2" table:style-name="ce100">
            <text:p>最小值</text:p>
          </table:table-cell>
          <table:table-cell office:value-type="string" table:number-columns-spanned="1" table:number-rows-spanned="2" table:style-name="ce100">
            <text:p>最大值</text:p>
          </table:table-cell>
          <table:table-cell table:style-name="ce2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4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text:span text:style-name="T2"/></text:p>
            <text:p>(A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32">
            <text:p><text:span text:style-name="T2">值</text:span><text:span text:style-name="T2"/></text:p>
            <text:p>(B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4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4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2115" table:style-name="ce4">
              <text:p><text:s/>2,115<text:s/></text:p>
            </table:table-cell>
            <table:table-cell office:value-type="percentage" office:value="-7.8029642545771605E-2" table:style-name="ce16">
              <text:p>-7.8%</text:p>
            </table:table-cell>
            <table:table-cell table:style-name="ce17"/>
            <table:table-cell office:value-type="float" office:value="40759" table:style-name="ce4">
              <text:p><text:s/>40,759<text:s/></text:p>
            </table:table-cell>
            <table:table-cell office:value-type="percentage" office:value="-5.0570696482646102E-2" table:style-name="ce16">
              <text:p>-5.1%</text:p>
            </table:table-cell>
            <table:table-cell table:style-name="ce3"/>
            <table:table-cell office:value-type="float" office:value="19.271394799054399" table:style-name="ce44">
              <text:p><text:s/>19.27<text:s/></text:p>
            </table:table-cell>
            <table:table-cell office:value-type="float" office:value="7.82489959267535" table:style-name="ce45">
              <text:p>(7.82)</text:p>
            </table:table-cell>
            <table:table-cell office:value-type="float" office:value="-0.20682661655361301" table:style-name="ce46">
              <text:p>-0.21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30" table:style-name="ce47">
              <text:p><text:s/>30.00<text:s/></text:p>
            </table:table-cell>
            <table:table-cell table:style-name="ce3"/>
            <table:table-cell office:value-type="float" office:value="18.8938747731397" table:style-name="ce56">
              <text:p>18.89</text:p>
            </table:table-cell>
            <table:table-cell table:style-name="ce60"/>
            <table:table-cell table:number-columns-repeated="1636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1945" table:style-name="ce4">
              <text:p><text:s/>1,945<text:s/></text:p>
            </table:table-cell>
            <table:table-cell office:value-type="percentage" office:value="1.5447991761070601E-3" table:style-name="ce16">
              <text:p>0.2%</text:p>
            </table:table-cell>
            <table:table-cell table:style-name="ce17"/>
            <table:table-cell office:value-type="float" office:value="7849" table:style-name="ce4">
              <text:p><text:s/>7,849<text:s/></text:p>
            </table:table-cell>
            <table:table-cell office:value-type="percentage" office:value="0.278963663027538" table:style-name="ce16">
              <text:p>27.9%</text:p>
            </table:table-cell>
            <table:table-cell table:style-name="ce3"/>
            <table:table-cell office:value-type="float" office:value="4.03547557840617" table:style-name="ce44">
              <text:p><text:s/>4.04<text:s/></text:p>
            </table:table-cell>
            <table:table-cell office:value-type="float" office:value="1.2514502256291899" table:style-name="ce45">
              <text:p>(1.25)</text:p>
            </table:table-cell>
            <table:table-cell office:value-type="float" office:value="0.87533139714973296" table:style-name="ce46">
              <text:p>0.88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5" table:style-name="ce47">
              <text:p><text:s/>5.00<text:s/></text:p>
            </table:table-cell>
            <table:table-cell table:style-name="ce3"/>
            <table:table-cell office:value-type="float" office:value="3.0653398558187401" table:style-name="ce56">
              <text:p>3.07</text:p>
            </table:table-cell>
            <table:table-cell table:style-name="ce60"/>
            <table:table-cell table:number-columns-repeated="1636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868" table:style-name="ce4">
                    <text:p><text:s/>1,868<text:s/></text:p>
                  </table:table-cell>
                  <table:table-cell office:value-type="percentage" office:value="-5.8942065491183901E-2" table:style-name="ce16">
                    <text:p>-5.9%</text:p>
                  </table:table-cell>
                  <table:table-cell table:style-name="ce17"/>
                  <table:table-cell office:value-type="float" office:value="3684" table:style-name="ce4">
                    <text:p><text:s/>3,684<text:s/></text:p>
                  </table:table-cell>
                  <table:table-cell office:value-type="percentage" office:value="-0.278213166144201" table:style-name="ce16">
                    <text:p>-27.8%</text:p>
                  </table:table-cell>
                  <table:table-cell table:style-name="ce3"/>
                  <table:table-cell office:value-type="float" office:value="1.9721627408993601" table:style-name="ce44">
                    <text:p><text:s/>1.97<text:s/></text:p>
                  </table:table-cell>
                  <table:table-cell office:value-type="float" office:value="0.89889310690214397" table:style-name="ce45">
                    <text:p>(0.90)</text:p>
                  </table:table-cell>
                  <table:table-cell office:value-type="float" office:value="-0.59912189386134795" table:style-name="ce46">
                    <text:p>-0.60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49414609571788" table:style-name="ce56">
                    <text:p>2.49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927" table:style-name="ce4">
                    <text:p><text:s/>1,927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6224" table:style-name="ce4">
                    <text:p><text:s/>6,224<text:s/></text:p>
                  </table:table-cell>
                  <table:table-cell office:value-type="percentage" office:value="-0.15077091008323101" table:style-name="ce16">
                    <text:p>-15.1%</text:p>
                  </table:table-cell>
                  <table:table-cell table:style-name="ce3"/>
                  <table:table-cell office:value-type="float" office:value="3.2298910223144799" table:style-name="ce44">
                    <text:p><text:s/>3.23<text:s/></text:p>
                  </table:table-cell>
                  <table:table-cell office:value-type="float" office:value="0.97079852721014004" table:style-name="ce45">
                    <text:p>(0.97)</text:p>
                  </table:table-cell>
                  <table:table-cell office:value-type="float" office:value="-0.57343020238713005" table:style-name="ce46">
                    <text:p>-0.5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6892215879605601" table:style-name="ce56">
                    <text:p>3.69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928" table:style-name="ce4">
                    <text:p><text:s/>1,928<text:s/></text:p>
                  </table:table-cell>
                  <table:table-cell office:value-type="percentage" office:value="8.8958660387232803E-3" table:style-name="ce16">
                    <text:p>0.9%</text:p>
                  </table:table-cell>
                  <table:table-cell table:style-name="ce17"/>
                  <table:table-cell office:value-type="float" office:value="5267" table:style-name="ce4">
                    <text:p><text:s/>5,267<text:s/></text:p>
                  </table:table-cell>
                  <table:table-cell office:value-type="percentage" office:value="-2.0457504184489401E-2" table:style-name="ce16">
                    <text:p>-2.0%</text:p>
                  </table:table-cell>
                  <table:table-cell table:style-name="ce3"/>
                  <table:table-cell office:value-type="float" office:value="2.7318464730290501" table:style-name="ce44">
                    <text:p><text:s/>2.73<text:s/></text:p>
                  </table:table-cell>
                  <table:table-cell office:value-type="float" office:value="0.84452036560840704" table:style-name="ce45">
                    <text:p>(0.84)</text:p>
                  </table:table-cell>
                  <table:table-cell office:value-type="float" office:value="-8.1863626395339395E-2" table:style-name="ce46">
                    <text:p>-0.08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72929879644165" table:style-name="ce56">
                    <text:p>2.73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938" table:style-name="ce4">
                    <text:p><text:s/>1,938<text:s/></text:p>
                  </table:table-cell>
                  <table:table-cell office:value-type="percentage" office:value="-3.08641975308643E-3" table:style-name="ce16">
                    <text:p>-0.3%</text:p>
                  </table:table-cell>
                  <table:table-cell table:style-name="ce17"/>
                  <table:table-cell office:value-type="float" office:value="7352" table:style-name="ce4">
                    <text:p><text:s/>7,352<text:s/></text:p>
                  </table:table-cell>
                  <table:table-cell office:value-type="percentage" office:value="0.12107349801768801" table:style-name="ce16">
                    <text:p>12.1%</text:p>
                  </table:table-cell>
                  <table:table-cell table:style-name="ce3"/>
                  <table:table-cell office:value-type="float" office:value="3.79360165118679" table:style-name="ce44">
                    <text:p><text:s/>3.79<text:s/></text:p>
                  </table:table-cell>
                  <table:table-cell office:value-type="float" office:value="1.27390728996067" table:style-name="ce45">
                    <text:p>(1.27)</text:p>
                  </table:table-cell>
                  <table:table-cell office:value-type="float" office:value="0.42014486106333399" table:style-name="ce46">
                    <text:p>0.42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3.2722530864197501" table:style-name="ce56">
                    <text:p>3.27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904" table:style-name="ce4">
                    <text:p><text:s/>1,904<text:s/></text:p>
                  </table:table-cell>
                  <table:table-cell office:value-type="percentage" office:value="-8.8495575221239093E-3" table:style-name="ce16">
                    <text:p>-0.9%</text:p>
                  </table:table-cell>
                  <table:table-cell table:style-name="ce17"/>
                  <table:table-cell office:value-type="float" office:value="5580" table:style-name="ce4">
                    <text:p><text:s/>5,580<text:s/></text:p>
                  </table:table-cell>
                  <table:table-cell office:value-type="percentage" office:value="-0.110756972111554" table:style-name="ce16">
                    <text:p>-11.1%</text:p>
                  </table:table-cell>
                  <table:table-cell table:style-name="ce3"/>
                  <table:table-cell office:value-type="float" office:value="2.9306722689075602" table:style-name="ce44">
                    <text:p><text:s/>2.93<text:s/></text:p>
                  </table:table-cell>
                  <table:table-cell office:value-type="float" office:value="0.95148989552174401" table:style-name="ce45">
                    <text:p>(0.95)</text:p>
                  </table:table-cell>
                  <table:table-cell office:value-type="float" office:value="-0.335855581170522" table:style-name="ce46">
                    <text:p>-0.34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1685320145757401" table:style-name="ce56">
                    <text:p>3.17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876" table:style-name="ce61">
                    <text:p><text:s/>1,876<text:s/></text:p>
                  </table:table-cell>
                  <table:table-cell office:value-type="percentage" office:value="-2.0876826722338301E-2" table:style-name="ce62">
                    <text:p>-2.1%</text:p>
                  </table:table-cell>
                  <table:table-cell table:style-name="ce63"/>
                  <table:table-cell office:value-type="float" office:value="4803" table:style-name="ce61">
                    <text:p><text:s/>4,803<text:s/></text:p>
                  </table:table-cell>
                  <table:table-cell office:value-type="percentage" office:value="-0.219024390243902" table:style-name="ce62">
                    <text:p>-21.9%</text:p>
                  </table:table-cell>
                  <table:table-cell table:style-name="ce18"/>
                  <table:table-cell office:value-type="float" office:value="2.56023454157783" table:style-name="ce101">
                    <text:p><text:s/>2.56<text:s/></text:p>
                  </table:table-cell>
                  <table:table-cell office:value-type="float" office:value="0.74554445315324902" table:style-name="ce102">
                    <text:p>(0.75)</text:p>
                  </table:table-cell>
                  <table:table-cell office:value-type="float" office:value="-0.64957756698167401" table:style-name="ce103">
                    <text:p>-0.65</text:p>
                  </table:table-cell>
                  <table:table-cell office:value-type="float" office:value="1" table:style-name="ce104">
                    <text:p><text:s/>1.00<text:s/></text:p>
                  </table:table-cell>
                  <table:table-cell office:value-type="float" office:value="4" table:style-name="ce104">
                    <text:p><text:s/>4.00<text:s/></text:p>
                  </table:table-cell>
                  <table:table-cell table:style-name="ce18"/>
                  <table:table-cell office:value-type="float" office:value="3.1135177453027101" table:style-name="ce105">
                    <text:p>3.11</text:p>
                  </table:table-cell>
                  <table:table-cell table:style-name="ce106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8859907359752999" table:style-name="ce56">
                    <text:p>3.89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1276831168831198" table:style-name="ce56">
                    <text:p>3.13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4267972472207502" table:style-name="ce56">
                    <text:p>2.43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8889768637532098" table:style-name="ce56">
                    <text:p>3.89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3.1532523267838699" table:style-name="ce56">
            <text:p>3.15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3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373" table:style-name="ce4">
              <text:p><text:s/>373<text:s/></text:p>
            </table:table-cell>
            <table:table-cell office:value-type="percentage" office:value="-0.14252873563218399" table:style-name="ce16">
              <text:p>-14.3%</text:p>
            </table:table-cell>
            <table:table-cell table:style-name="ce17"/>
            <table:table-cell office:value-type="float" office:value="3165" table:style-name="ce4">
              <text:p><text:s/>3,165<text:s/></text:p>
            </table:table-cell>
            <table:table-cell office:value-type="percentage" office:value="7.9467939972714993E-2" table:style-name="ce16">
              <text:p>7.9%</text:p>
            </table:table-cell>
            <table:table-cell table:style-name="ce3"/>
            <table:table-cell office:value-type="float" office:value="8.4852546916890095" table:style-name="ce44">
              <text:p><text:s/>8.49<text:s/></text:p>
            </table:table-cell>
            <table:table-cell office:value-type="float" office:value="9.9982752411534008" table:style-name="ce45">
              <text:p>(10.00)</text:p>
            </table:table-cell>
            <table:table-cell office:value-type="float" office:value="-6.2850264579214596E-2" table:style-name="ce46">
              <text:p>-0.06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30" table:style-name="ce47">
              <text:p><text:s/>30.00<text:s/></text:p>
            </table:table-cell>
            <table:table-cell table:style-name="ce3"/>
            <table:table-cell office:value-type="float" office:value="8.2916618075801694" table:style-name="ce47">
              <text:p><text:s/>8.29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152" table:style-name="ce4">
              <text:p><text:s/>152<text:s/></text:p>
            </table:table-cell>
            <table:table-cell office:value-type="percentage" office:value="-0.16022099447513799" table:style-name="ce16">
              <text:p>-16.0%</text:p>
            </table:table-cell>
            <table:table-cell table:style-name="ce17"/>
            <table:table-cell office:value-type="float" office:value="421" table:style-name="ce4">
              <text:p><text:s/>421<text:s/></text:p>
            </table:table-cell>
            <table:table-cell office:value-type="percentage" office:value="3.1862745098039297E-2" table:style-name="ce16">
              <text:p>3.2%</text:p>
            </table:table-cell>
            <table:table-cell table:style-name="ce3"/>
            <table:table-cell office:value-type="float" office:value="2.7697368421052602" table:style-name="ce44">
              <text:p><text:s/>2.77<text:s/></text:p>
            </table:table-cell>
            <table:table-cell office:value-type="float" office:value="1.2579305760902699" table:style-name="ce45">
              <text:p>(1.26)</text:p>
            </table:table-cell>
            <table:table-cell office:value-type="float" office:value="0.51559319569642303" table:style-name="ce46">
              <text:p>0.52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4" table:style-name="ce47">
              <text:p><text:s/>4.00<text:s/></text:p>
            </table:table-cell>
            <table:table-cell table:style-name="ce3"/>
            <table:table-cell office:value-type="float" office:value="2.1865193370165699" table:style-name="ce47">
              <text:p><text:s/>2.19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05" table:style-name="ce4">
                    <text:p><text:s/>205<text:s/></text:p>
                  </table:table-cell>
                  <table:table-cell office:value-type="percentage" office:value="0.21301775147929" table:style-name="ce16">
                    <text:p>21.3%</text:p>
                  </table:table-cell>
                  <table:table-cell table:style-name="ce17"/>
                  <table:table-cell office:value-type="float" office:value="410" table:style-name="ce4">
                    <text:p><text:s/>410<text:s/></text:p>
                  </table:table-cell>
                  <table:table-cell office:value-type="percentage" office:value="7.0496083550913899E-2" table:style-name="ce16">
                    <text:p>7.0%</text:p>
                  </table:table-cell>
                  <table:table-cell table:style-name="ce3"/>
                  <table:table-cell office:value-type="float" office:value="2" table:style-name="ce44">
                    <text:p><text:s/>2.00<text:s/></text:p>
                  </table:table-cell>
                  <table:table-cell office:value-type="float" office:value="1.0936537072458301" table:style-name="ce45">
                    <text:p>(1.09)</text:p>
                  </table:table-cell>
                  <table:table-cell office:value-type="float" office:value="-0.26627218934911201" table:style-name="ce46">
                    <text:p>-0.2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1982840236686401" table:style-name="ce47">
                    <text:p><text:s/>2.20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68" table:style-name="ce4">
                    <text:p><text:s/>168<text:s/></text:p>
                  </table:table-cell>
                  <table:table-cell office:value-type="percentage" office:value="0.05" table:style-name="ce16">
                    <text:p>5.0%</text:p>
                  </table:table-cell>
                  <table:table-cell table:style-name="ce17"/>
                  <table:table-cell office:value-type="float" office:value="514" table:style-name="ce4">
                    <text:p><text:s/>514<text:s/></text:p>
                  </table:table-cell>
                  <table:table-cell office:value-type="percentage" office:value="8.2105263157894695E-2" table:style-name="ce16">
                    <text:p>8.2%</text:p>
                  </table:table-cell>
                  <table:table-cell table:style-name="ce3"/>
                  <table:table-cell office:value-type="float" office:value="3.0595238095238102" table:style-name="ce44">
                    <text:p><text:s/>3.06<text:s/></text:p>
                  </table:table-cell>
                  <table:table-cell office:value-type="float" office:value="1.63678661729849" table:style-name="ce45">
                    <text:p>(1.64)</text:p>
                  </table:table-cell>
                  <table:table-cell office:value-type="float" office:value="9.0773809523809298E-2" table:style-name="ce46">
                    <text:p>0.09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8796875000000002" table:style-name="ce47">
                    <text:p><text:s/>2.88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78" table:style-name="ce4">
                    <text:p><text:s/>178<text:s/></text:p>
                  </table:table-cell>
                  <table:table-cell office:value-type="percentage" office:value="0.141025641025641" table:style-name="ce16">
                    <text:p>14.1%</text:p>
                  </table:table-cell>
                  <table:table-cell table:style-name="ce17"/>
                  <table:table-cell office:value-type="float" office:value="403" table:style-name="ce4">
                    <text:p><text:s/>403<text:s/></text:p>
                  </table:table-cell>
                  <table:table-cell office:value-type="percentage" office:value="2.0253164556962099E-2" table:style-name="ce16">
                    <text:p>2.0%</text:p>
                  </table:table-cell>
                  <table:table-cell table:style-name="ce3"/>
                  <table:table-cell office:value-type="float" office:value="2.2640449438202199" table:style-name="ce44">
                    <text:p><text:s/>2.26<text:s/></text:p>
                  </table:table-cell>
                  <table:table-cell office:value-type="float" office:value="1.1755270188217499" table:style-name="ce45">
                    <text:p>(1.18)</text:p>
                  </table:table-cell>
                  <table:table-cell office:value-type="float" office:value="-0.26800633823105702" table:style-name="ce46">
                    <text:p>-0.2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45608974358974" table:style-name="ce47">
                    <text:p><text:s/>2.46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77" table:style-name="ce4">
                    <text:p><text:s/>177<text:s/></text:p>
                  </table:table-cell>
                  <table:table-cell office:value-type="percentage" office:value="0.14193548387096799" table:style-name="ce16">
                    <text:p>14.2%</text:p>
                  </table:table-cell>
                  <table:table-cell table:style-name="ce17"/>
                  <table:table-cell office:value-type="float" office:value="508" table:style-name="ce4">
                    <text:p><text:s/>508<text:s/></text:p>
                  </table:table-cell>
                  <table:table-cell office:value-type="percentage" office:value="0.29591836734693899" table:style-name="ce16">
                    <text:p>29.6%</text:p>
                  </table:table-cell>
                  <table:table-cell table:style-name="ce3"/>
                  <table:table-cell office:value-type="float" office:value="2.8700564971751401" table:style-name="ce44">
                    <text:p><text:s/>2.87<text:s/></text:p>
                  </table:table-cell>
                  <table:table-cell office:value-type="float" office:value="1.64111121485328" table:style-name="ce45">
                    <text:p>(1.64)</text:p>
                  </table:table-cell>
                  <table:table-cell office:value-type="float" office:value="0.34102423911062602" table:style-name="ce46">
                    <text:p>0.34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4531612903225799" table:style-name="ce47">
                    <text:p><text:s/>2.45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75" table:style-name="ce4">
                    <text:p><text:s/>175<text:s/></text:p>
                  </table:table-cell>
                  <table:table-cell office:value-type="percentage" office:value="6.0606060606060601E-2" table:style-name="ce16">
                    <text:p>6.1%</text:p>
                  </table:table-cell>
                  <table:table-cell table:style-name="ce17"/>
                  <table:table-cell office:value-type="float" office:value="439" table:style-name="ce4">
                    <text:p><text:s/>439<text:s/></text:p>
                  </table:table-cell>
                  <table:table-cell office:value-type="percentage" office:value="-7.7731092436974694E-2" table:style-name="ce16">
                    <text:p>-7.8%</text:p>
                  </table:table-cell>
                  <table:table-cell table:style-name="ce3"/>
                  <table:table-cell office:value-type="float" office:value="2.5085714285714298" table:style-name="ce44">
                    <text:p><text:s/>2.51<text:s/></text:p>
                  </table:table-cell>
                  <table:table-cell office:value-type="float" office:value="1.25427348311417" table:style-name="ce45">
                    <text:p>(1.25)</text:p>
                  </table:table-cell>
                  <table:table-cell office:value-type="float" office:value="-0.37627705627705599" table:style-name="ce46">
                    <text:p>-0.38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7983030303030301" table:style-name="ce47">
                    <text:p><text:s/>2.80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84" table:style-name="ce61">
                    <text:p><text:s/>184<text:s/></text:p>
                  </table:table-cell>
                  <table:table-cell office:value-type="percentage" office:value="0.20261437908496699" table:style-name="ce62">
                    <text:p>20.3%</text:p>
                  </table:table-cell>
                  <table:table-cell table:style-name="ce63"/>
                  <table:table-cell office:value-type="float" office:value="470" table:style-name="ce61">
                    <text:p><text:s/>470<text:s/></text:p>
                  </table:table-cell>
                  <table:table-cell office:value-type="percentage" office:value="0.166253101736973" table:style-name="ce62">
                    <text:p>16.6%</text:p>
                  </table:table-cell>
                  <table:table-cell table:style-name="ce18"/>
                  <table:table-cell office:value-type="float" office:value="2.5543478260869601" table:style-name="ce101">
                    <text:p><text:s/>2.55<text:s/></text:p>
                  </table:table-cell>
                  <table:table-cell office:value-type="float" office:value="1.2877237123040901" table:style-name="ce102">
                    <text:p>(1.29)</text:p>
                  </table:table-cell>
                  <table:table-cell office:value-type="float" office:value="-7.9639102017618604E-2" table:style-name="ce103">
                    <text:p>-0.08</text:p>
                  </table:table-cell>
                  <table:table-cell office:value-type="float" office:value="1" table:style-name="ce104">
                    <text:p><text:s/>1.00<text:s/></text:p>
                  </table:table-cell>
                  <table:table-cell office:value-type="float" office:value="4" table:style-name="ce104">
                    <text:p><text:s/>4.00<text:s/></text:p>
                  </table:table-cell>
                  <table:table-cell table:style-name="ce18"/>
                  <table:table-cell office:value-type="float" office:value="2.55496732026144" table:style-name="ce104">
                    <text:p><text:s/>2.55<text:s/></text:p>
                  </table:table-cell>
                  <table:table-cell table:style-name="ce106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0109248554913299" table:style-name="ce47">
                    <text:p><text:s/>3.01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3890740740740699" table:style-name="ce47">
                    <text:p><text:s/>2.39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30524691358025" table:style-name="ce47">
                    <text:p><text:s/>2.31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6817647058823502" table:style-name="ce47">
                    <text:p><text:s/>2.68<text:s/>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2.56179487179487" table:style-name="ce47">
            <text:p><text:s/>2.56<text:s/>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3" table:style-name="ce21"/>
          <table:table-cell table:number-columns-repeated="9" table:style-name="ce22"/>
          <table:table-cell table:style-name="ce6"/>
          <table:table-cell table:style-name="ce57"/>
          <table:table-cell table:number-columns-repeated="3" table:style-name="ce22"/>
          <table:table-cell table:style-name="ce3"/>
          <table:table-cell table:style-name="ce22"/>
          <table:table-cell table:number-columns-repeated="3" table:style-name="ce3"/>
          <table:table-cell table:number-columns-repeated="16361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4.診所看診日數：加總各診所該月(年、季)看診日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1) 月平均值＝加總各院所該月看診日數/該月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2) 年平均值＝加總各院所該年看診日數/該年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55">
            <text:p>5.假日平均每家看診日數＝該月每家診所假日看診日數加總/該月假日看診診所總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6.最大值、最小值、標準差：以日看診率計算該區間之分布情形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number-columns-repeated="2" table:style-name="ce27"/>
          <table:table-cell table:number-columns-repeated="16369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4__北區" table:style-name="ta3">
        <table:table-column table:style-name="co46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48" table:default-cell-style-name="ce3"/>
        <table:table-column table:style-name="co2" table:default-cell-style-name="ce3"/>
        <table:table-column table:style-name="co49" table:default-cell-style-name="ce3"/>
        <table:table-column table:style-name="co16" table:default-cell-style-name="ce3"/>
        <table:table-column table:style-name="co2" table:default-cell-style-name="ce3"/>
        <table:table-column table:style-name="co42" table:default-cell-style-name="ce5"/>
        <table:table-column table:style-name="co50" table:default-cell-style-name="ce5"/>
        <table:table-column table:style-name="co23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51" table:default-cell-style-name="ce3"/>
        </table:table-column-group>
        <table:table-column table:style-name="co9" table:default-cell-style-name="ce3"/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4、北區「牙醫基層」假日平均每家看診日數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7" table:style-name="ce3"/>
          <table:table-cell table:number-columns-repeated="2" table:style-name="ce5"/>
          <table:table-cell table:number-columns-repeated="3" table:style-name="ce3"/>
          <table:table-cell office:value-type="string" table:number-columns-spanned="2" table:number-rows-spanned="1" table:style-name="ce88">
            <text:p><text:span text:style-name="T2">單位：日、家</text:span></text:p>
          </table:table-cell>
          <table:covered-table-cell/>
          <table:table-cell table:number-columns-repeated="16364" table:style-name="ce3"/>
        </table:table-row>
        <table:table-row table:style-name="ro2">
          <table:table-cell office:value-type="string" table:number-columns-spanned="4" table:number-rows-spanned="3" table:style-name="ce85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89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90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89">
            <text:p>每家院所</text:p>
            <text:p>看診日數</text:p>
          </table:table-cell>
          <table:covered-table-cell table:number-columns-repeated="6"/>
          <table:table-cell table:number-columns-repeated="16364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85">
            <text:p>平均值</text:p>
            <text:p>(B/A)</text:p>
          </table:table-cell>
          <table:table-cell office:value-type="string" table:number-columns-spanned="1" table:number-rows-spanned="2" table:style-name="ce85">
            <text:p>(標準差)</text:p>
          </table:table-cell>
          <table:table-cell office:value-type="string" table:number-columns-spanned="1" table:number-rows-spanned="2" table:style-name="ce85">
            <text:p>去年同期</text:p>
            <text:p>增減值</text:p>
          </table:table-cell>
          <table:table-cell office:value-type="string" table:number-columns-spanned="1" table:number-rows-spanned="2" table:style-name="ce100">
            <text:p>最小值</text:p>
          </table:table-cell>
          <table:table-cell office:value-type="string" table:number-columns-spanned="1" table:number-rows-spanned="2" table:style-name="ce100">
            <text:p>最大值</text:p>
          </table:table-cell>
          <table:table-cell table:style-name="ce2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4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text:span text:style-name="T2"/></text:p>
            <text:p>(A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32">
            <text:p><text:span text:style-name="T2">值</text:span><text:span text:style-name="T2"/></text:p>
            <text:p>(B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4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4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790" table:style-name="ce4">
              <text:p><text:s/>790<text:s/></text:p>
            </table:table-cell>
            <table:table-cell office:value-type="percentage" office:value="-4.0097205346293997E-2" table:style-name="ce16">
              <text:p>-4.0%</text:p>
            </table:table-cell>
            <table:table-cell table:style-name="ce17"/>
            <table:table-cell office:value-type="float" office:value="15530" table:style-name="ce4">
              <text:p><text:s/>15,530<text:s/></text:p>
            </table:table-cell>
            <table:table-cell office:value-type="percentage" office:value="-4.90478231584104E-2" table:style-name="ce16">
              <text:p>-4.9%</text:p>
            </table:table-cell>
            <table:table-cell table:style-name="ce3"/>
            <table:table-cell office:value-type="float" office:value="19.658227848101301" table:style-name="ce44">
              <text:p><text:s/>19.66<text:s/></text:p>
            </table:table-cell>
            <table:table-cell office:value-type="float" office:value="7.9599537546175103" table:style-name="ce45">
              <text:p>(7.96)</text:p>
            </table:table-cell>
            <table:table-cell office:value-type="float" office:value="-0.75552215189873495" table:style-name="ce46">
              <text:p>-0.76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30" table:style-name="ce47">
              <text:p><text:s/>30.00<text:s/></text:p>
            </table:table-cell>
            <table:table-cell table:style-name="ce3"/>
            <table:table-cell office:value-type="float" office:value="19.801337499999999" table:style-name="ce56">
              <text:p>19.80</text:p>
            </table:table-cell>
            <table:table-cell table:style-name="ce60"/>
            <table:table-cell table:number-columns-repeated="1636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726" table:style-name="ce4">
              <text:p><text:s/>726<text:s/></text:p>
            </table:table-cell>
            <table:table-cell office:value-type="percentage" office:value="1.25523012552302E-2" table:style-name="ce16">
              <text:p>1.3%</text:p>
            </table:table-cell>
            <table:table-cell table:style-name="ce17"/>
            <table:table-cell office:value-type="float" office:value="2970" table:style-name="ce4">
              <text:p><text:s/>2,970<text:s/></text:p>
            </table:table-cell>
            <table:table-cell office:value-type="percentage" office:value="0.27522541863460698" table:style-name="ce16">
              <text:p>27.5%</text:p>
            </table:table-cell>
            <table:table-cell table:style-name="ce3"/>
            <table:table-cell office:value-type="float" office:value="4.0909090909090899" table:style-name="ce44">
              <text:p><text:s/>4.09<text:s/></text:p>
            </table:table-cell>
            <table:table-cell office:value-type="float" office:value="1.2506550008033701" table:style-name="ce45">
              <text:p>(1.25)</text:p>
            </table:table-cell>
            <table:table-cell office:value-type="float" office:value="0.84265246608342803" table:style-name="ce46">
              <text:p>0.84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5" table:style-name="ce47">
              <text:p><text:s/>5.00<text:s/></text:p>
            </table:table-cell>
            <table:table-cell table:style-name="ce3"/>
            <table:table-cell office:value-type="float" office:value="3.1508089260808898" table:style-name="ce56">
              <text:p>3.15</text:p>
            </table:table-cell>
            <table:table-cell table:style-name="ce60"/>
            <table:table-cell table:number-columns-repeated="1636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02" table:style-name="ce4">
                    <text:p><text:s/>702<text:s/></text:p>
                  </table:table-cell>
                  <table:table-cell office:value-type="percentage" office:value="-4.0983606557377102E-2" table:style-name="ce16">
                    <text:p>-4.1%</text:p>
                  </table:table-cell>
                  <table:table-cell table:style-name="ce17"/>
                  <table:table-cell office:value-type="float" office:value="1424" table:style-name="ce4">
                    <text:p><text:s/>1,424<text:s/></text:p>
                  </table:table-cell>
                  <table:table-cell office:value-type="percentage" office:value="-0.26025974025974002" table:style-name="ce16">
                    <text:p>-26.0%</text:p>
                  </table:table-cell>
                  <table:table-cell table:style-name="ce3"/>
                  <table:table-cell office:value-type="float" office:value="2.02849002849003" table:style-name="ce44">
                    <text:p><text:s/>2.03<text:s/></text:p>
                  </table:table-cell>
                  <table:table-cell office:value-type="float" office:value="0.90759216446061197" table:style-name="ce45">
                    <text:p>(0.91)</text:p>
                  </table:table-cell>
                  <table:table-cell office:value-type="float" office:value="-0.60129139227499895" table:style-name="ce46">
                    <text:p>-0.60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5508879781420801" table:style-name="ce56">
                    <text:p>2.55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22" table:style-name="ce4">
                    <text:p><text:s/>722<text:s/></text:p>
                  </table:table-cell>
                  <table:table-cell office:value-type="percentage" office:value="-5.5096418732781798E-3" table:style-name="ce16">
                    <text:p>-0.6%</text:p>
                  </table:table-cell>
                  <table:table-cell table:style-name="ce17"/>
                  <table:table-cell office:value-type="float" office:value="2369" table:style-name="ce4">
                    <text:p><text:s/>2,369<text:s/></text:p>
                  </table:table-cell>
                  <table:table-cell office:value-type="percentage" office:value="-0.161712668082095" table:style-name="ce16">
                    <text:p>-16.2%</text:p>
                  </table:table-cell>
                  <table:table-cell table:style-name="ce3"/>
                  <table:table-cell office:value-type="float" office:value="3.2811634349030498" table:style-name="ce44">
                    <text:p><text:s/>3.28<text:s/></text:p>
                  </table:table-cell>
                  <table:table-cell office:value-type="float" office:value="0.98948972034972904" table:style-name="ce45">
                    <text:p>(0.99)</text:p>
                  </table:table-cell>
                  <table:table-cell office:value-type="float" office:value="-0.611398548568027" table:style-name="ce46">
                    <text:p>-0.6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7757851239669402" table:style-name="ce56">
                    <text:p>3.78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17" table:style-name="ce4">
                    <text:p><text:s/>717<text:s/></text:p>
                  </table:table-cell>
                  <table:table-cell office:value-type="percentage" office:value="2.7972027972027499E-3" table:style-name="ce16">
                    <text:p>0.3%</text:p>
                  </table:table-cell>
                  <table:table-cell table:style-name="ce17"/>
                  <table:table-cell office:value-type="float" office:value="1969" table:style-name="ce4">
                    <text:p><text:s/>1,969<text:s/></text:p>
                  </table:table-cell>
                  <table:table-cell office:value-type="percentage" office:value="-1.8933731938216201E-2" table:style-name="ce16">
                    <text:p>-1.9%</text:p>
                  </table:table-cell>
                  <table:table-cell table:style-name="ce3"/>
                  <table:table-cell office:value-type="float" office:value="2.74616457461646" table:style-name="ce44">
                    <text:p><text:s/>2.75<text:s/></text:p>
                  </table:table-cell>
                  <table:table-cell office:value-type="float" office:value="0.85857647595082498" table:style-name="ce45">
                    <text:p>(0.86)</text:p>
                  </table:table-cell>
                  <table:table-cell office:value-type="float" office:value="-6.0828432376549599E-2" table:style-name="ce46">
                    <text:p>-0.06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72278321678322" table:style-name="ce56">
                    <text:p>2.7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24" table:style-name="ce4">
                    <text:p><text:s/>724<text:s/></text:p>
                  </table:table-cell>
                  <table:table-cell office:value-type="percentage" office:value="2.7700831024930501E-3" table:style-name="ce16">
                    <text:p>0.3%</text:p>
                  </table:table-cell>
                  <table:table-cell table:style-name="ce17"/>
                  <table:table-cell office:value-type="float" office:value="2768" table:style-name="ce4">
                    <text:p><text:s/>2,768<text:s/></text:p>
                  </table:table-cell>
                  <table:table-cell office:value-type="percentage" office:value="0.113435237329043" table:style-name="ce16">
                    <text:p>11.3%</text:p>
                  </table:table-cell>
                  <table:table-cell table:style-name="ce3"/>
                  <table:table-cell office:value-type="float" office:value="3.8232044198895001" table:style-name="ce44">
                    <text:p><text:s/>3.82<text:s/></text:p>
                  </table:table-cell>
                  <table:table-cell office:value-type="float" office:value="1.2575471557312501" table:style-name="ce45">
                    <text:p>(1.26)</text:p>
                  </table:table-cell>
                  <table:table-cell office:value-type="float" office:value="0.37999112349061098" table:style-name="ce46">
                    <text:p>0.38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3.3399168975069302" table:style-name="ce56">
                    <text:p>3.34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27" table:style-name="ce4">
                    <text:p><text:s/>727<text:s/></text:p>
                  </table:table-cell>
                  <table:table-cell office:value-type="percentage" office:value="-1.2228260869565201E-2" table:style-name="ce16">
                    <text:p>-1.2%</text:p>
                  </table:table-cell>
                  <table:table-cell table:style-name="ce17"/>
                  <table:table-cell office:value-type="float" office:value="2142" table:style-name="ce4">
                    <text:p><text:s/>2,142<text:s/></text:p>
                  </table:table-cell>
                  <table:table-cell office:value-type="percentage" office:value="-0.111940298507463" table:style-name="ce16">
                    <text:p>-11.2%</text:p>
                  </table:table-cell>
                  <table:table-cell table:style-name="ce3"/>
                  <table:table-cell office:value-type="float" office:value="2.9463548830811601" table:style-name="ce44">
                    <text:p><text:s/>2.95<text:s/></text:p>
                  </table:table-cell>
                  <table:table-cell office:value-type="float" office:value="0.96417069265417499" table:style-name="ce45">
                    <text:p>(0.96)</text:p>
                  </table:table-cell>
                  <table:table-cell office:value-type="float" office:value="-0.33081902996232299" table:style-name="ce46">
                    <text:p>-0.33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1788586956521701" table:style-name="ce56">
                    <text:p>3.18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714" table:style-name="ce61">
                    <text:p><text:s/>714<text:s/></text:p>
                  </table:table-cell>
                  <table:table-cell office:value-type="percentage" office:value="-1.24481327800829E-2" table:style-name="ce62">
                    <text:p>-1.2%</text:p>
                  </table:table-cell>
                  <table:table-cell table:style-name="ce63"/>
                  <table:table-cell office:value-type="float" office:value="1888" table:style-name="ce61">
                    <text:p><text:s/>1,888<text:s/></text:p>
                  </table:table-cell>
                  <table:table-cell office:value-type="percentage" office:value="-0.19522591645353801" table:style-name="ce62">
                    <text:p>-19.5%</text:p>
                  </table:table-cell>
                  <table:table-cell table:style-name="ce18"/>
                  <table:table-cell office:value-type="float" office:value="2.6442577030812302" table:style-name="ce101">
                    <text:p><text:s/>2.64<text:s/></text:p>
                  </table:table-cell>
                  <table:table-cell office:value-type="float" office:value="0.80812967501796795" table:style-name="ce102">
                    <text:p>(0.81)</text:p>
                  </table:table-cell>
                  <table:table-cell office:value-type="float" office:value="-0.60055557492706602" table:style-name="ce103">
                    <text:p>-0.60</text:p>
                  </table:table-cell>
                  <table:table-cell office:value-type="float" office:value="1" table:style-name="ce104">
                    <text:p><text:s/>1.00<text:s/></text:p>
                  </table:table-cell>
                  <table:table-cell office:value-type="float" office:value="4" table:style-name="ce104">
                    <text:p><text:s/>4.00<text:s/></text:p>
                  </table:table-cell>
                  <table:table-cell table:style-name="ce18"/>
                  <table:table-cell office:value-type="float" office:value="3.1474688796680499" table:style-name="ce105">
                    <text:p>3.15</text:p>
                  </table:table-cell>
                  <table:table-cell table:style-name="ce106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9281655172413799" table:style-name="ce56">
                    <text:p>3.93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1458379120879099" table:style-name="ce56">
                    <text:p>3.15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44874125874126" table:style-name="ce56">
                    <text:p>2.45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9127260458839399" table:style-name="ce56">
                    <text:p>3.91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3.1825619834710701" table:style-name="ce56">
            <text:p>3.18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3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149" table:style-name="ce4">
              <text:p><text:s/>149<text:s/></text:p>
            </table:table-cell>
            <table:table-cell office:value-type="percentage" office:value="-0.118343195266272" table:style-name="ce16">
              <text:p>-11.8%</text:p>
            </table:table-cell>
            <table:table-cell table:style-name="ce17"/>
            <table:table-cell office:value-type="float" office:value="1498" table:style-name="ce4">
              <text:p><text:s/>1,498<text:s/></text:p>
            </table:table-cell>
            <table:table-cell office:value-type="percentage" office:value="0.10798816568047299" table:style-name="ce16">
              <text:p>10.8%</text:p>
            </table:table-cell>
            <table:table-cell table:style-name="ce3"/>
            <table:table-cell office:value-type="float" office:value="10.0536912751678" table:style-name="ce44">
              <text:p><text:s/>10.05<text:s/></text:p>
            </table:table-cell>
            <table:table-cell office:value-type="float" office:value="10.3145038494734" table:style-name="ce45">
              <text:p>(10.31)</text:p>
            </table:table-cell>
            <table:table-cell office:value-type="float" office:value="0.66480238627889698" table:style-name="ce46">
              <text:p>0.66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9" table:style-name="ce47">
              <text:p><text:s/>29.00<text:s/></text:p>
            </table:table-cell>
            <table:table-cell table:style-name="ce3"/>
            <table:table-cell office:value-type="float" office:value="9.1072222222222194" table:style-name="ce47">
              <text:p><text:s/>9.11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74" table:style-name="ce4">
              <text:p><text:s/>74<text:s/></text:p>
            </table:table-cell>
            <table:table-cell office:value-type="percentage" office:value="1.3698630136986399E-2" table:style-name="ce16">
              <text:p>1.4%</text:p>
            </table:table-cell>
            <table:table-cell table:style-name="ce17"/>
            <table:table-cell office:value-type="float" office:value="195" table:style-name="ce4">
              <text:p><text:s/>195<text:s/></text:p>
            </table:table-cell>
            <table:table-cell office:value-type="percentage" office:value="4.2780748663101602E-2" table:style-name="ce16">
              <text:p>4.3%</text:p>
            </table:table-cell>
            <table:table-cell table:style-name="ce3"/>
            <table:table-cell office:value-type="float" office:value="2.63513513513514" table:style-name="ce44">
              <text:p><text:s/>2.64<text:s/></text:p>
            </table:table-cell>
            <table:table-cell office:value-type="float" office:value="1.2775653678616901" table:style-name="ce45">
              <text:p>(1.28)</text:p>
            </table:table-cell>
            <table:table-cell office:value-type="float" office:value="7.3491299518696707E-2" table:style-name="ce46">
              <text:p>0.07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4" table:style-name="ce47">
              <text:p><text:s/>4.00<text:s/></text:p>
            </table:table-cell>
            <table:table-cell table:style-name="ce3"/>
            <table:table-cell office:value-type="float" office:value="2.48479452054795" table:style-name="ce47">
              <text:p><text:s/>2.48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6.5789473684210606E-2" table:style-name="ce16">
                    <text:p>6.6%</text:p>
                  </table:table-cell>
                  <table:table-cell table:style-name="ce17"/>
                  <table:table-cell office:value-type="float" office:value="174" table:style-name="ce4">
                    <text:p><text:s/>174<text:s/></text:p>
                  </table:table-cell>
                  <table:table-cell office:value-type="percentage" office:value="-1.6949152542372801E-2" table:style-name="ce16">
                    <text:p>-1.7%</text:p>
                  </table:table-cell>
                  <table:table-cell table:style-name="ce3"/>
                  <table:table-cell office:value-type="float" office:value="2.1481481481481501" table:style-name="ce44">
                    <text:p><text:s/>2.15<text:s/></text:p>
                  </table:table-cell>
                  <table:table-cell office:value-type="float" office:value="1.0260495981080899" table:style-name="ce45">
                    <text:p>(1.03)</text:p>
                  </table:table-cell>
                  <table:table-cell office:value-type="float" office:value="-0.18079922027290399" table:style-name="ce46">
                    <text:p>-0.18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2590789473684199" table:style-name="ce47">
                    <text:p><text:s/>2.26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8" table:style-name="ce4">
                    <text:p><text:s/>78<text:s/></text:p>
                  </table:table-cell>
                  <table:table-cell office:value-type="percentage" office:value="9.8591549295774697E-2" table:style-name="ce16">
                    <text:p>9.9%</text:p>
                  </table:table-cell>
                  <table:table-cell table:style-name="ce17"/>
                  <table:table-cell office:value-type="float" office:value="239" table:style-name="ce4">
                    <text:p><text:s/>239<text:s/></text:p>
                  </table:table-cell>
                  <table:table-cell office:value-type="percentage" office:value="0.101382488479263" table:style-name="ce16">
                    <text:p>10.1%</text:p>
                  </table:table-cell>
                  <table:table-cell table:style-name="ce3"/>
                  <table:table-cell office:value-type="float" office:value="3.0641025641025599" table:style-name="ce44">
                    <text:p><text:s/>3.06<text:s/></text:p>
                  </table:table-cell>
                  <table:table-cell office:value-type="float" office:value="1.66194803230163" table:style-name="ce45">
                    <text:p>(1.66)</text:p>
                  </table:table-cell>
                  <table:table-cell office:value-type="float" office:value="7.7645359335503103E-3" table:style-name="ce46">
                    <text:p>0.0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9646478873239399" table:style-name="ce47">
                    <text:p><text:s/>2.96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6" table:style-name="ce4">
                    <text:p><text:s/>76<text:s/></text:p>
                  </table:table-cell>
                  <table:table-cell office:value-type="percentage" office:value="1.33333333333334E-2" table:style-name="ce16">
                    <text:p>1.3%</text:p>
                  </table:table-cell>
                  <table:table-cell table:style-name="ce17"/>
                  <table:table-cell office:value-type="float" office:value="174" table:style-name="ce4">
                    <text:p><text:s/>174<text:s/></text:p>
                  </table:table-cell>
                  <table:table-cell office:value-type="percentage" office:value="-2.2471910112359599E-2" table:style-name="ce16">
                    <text:p>-2.2%</text:p>
                  </table:table-cell>
                  <table:table-cell table:style-name="ce3"/>
                  <table:table-cell office:value-type="float" office:value="2.2894736842105301" table:style-name="ce44">
                    <text:p><text:s/>2.29<text:s/></text:p>
                  </table:table-cell>
                  <table:table-cell office:value-type="float" office:value="1.0559771395718001" table:style-name="ce45">
                    <text:p>(1.06)</text:p>
                  </table:table-cell>
                  <table:table-cell office:value-type="float" office:value="-8.3859649122807398E-2" table:style-name="ce46">
                    <text:p>-0.08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3021333333333298" table:style-name="ce47">
                    <text:p><text:s/>2.30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86" table:style-name="ce4">
                    <text:p><text:s/>86<text:s/></text:p>
                  </table:table-cell>
                  <table:table-cell office:value-type="percentage" office:value="0.146666666666667" table:style-name="ce16">
                    <text:p>14.7%</text:p>
                  </table:table-cell>
                  <table:table-cell table:style-name="ce17"/>
                  <table:table-cell office:value-type="float" office:value="269" table:style-name="ce4">
                    <text:p><text:s/>269<text:s/></text:p>
                  </table:table-cell>
                  <table:table-cell office:value-type="percentage" office:value="0.45405405405405402" table:style-name="ce16">
                    <text:p>45.4%</text:p>
                  </table:table-cell>
                  <table:table-cell table:style-name="ce3"/>
                  <table:table-cell office:value-type="float" office:value="3.1279069767441898" table:style-name="ce44">
                    <text:p><text:s/>3.13<text:s/></text:p>
                  </table:table-cell>
                  <table:table-cell office:value-type="float" office:value="1.4696659214449499" table:style-name="ce45">
                    <text:p>(1.47)</text:p>
                  </table:table-cell>
                  <table:table-cell office:value-type="float" office:value="0.66124031007751904" table:style-name="ce46">
                    <text:p>0.66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3926666666666701" table:style-name="ce47">
                    <text:p><text:s/>2.39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7" table:style-name="ce4">
                    <text:p><text:s/>77<text:s/></text:p>
                  </table:table-cell>
                  <table:table-cell office:value-type="percentage" office:value="4.0540540540540598E-2" table:style-name="ce16">
                    <text:p>4.1%</text:p>
                  </table:table-cell>
                  <table:table-cell table:style-name="ce17"/>
                  <table:table-cell office:value-type="float" office:value="209" table:style-name="ce4">
                    <text:p><text:s/>209<text:s/></text:p>
                  </table:table-cell>
                  <table:table-cell office:value-type="percentage" office:value="-6.6964285714285698E-2" table:style-name="ce16">
                    <text:p>-6.7%</text:p>
                  </table:table-cell>
                  <table:table-cell table:style-name="ce3"/>
                  <table:table-cell office:value-type="float" office:value="2.71428571428571" table:style-name="ce44">
                    <text:p><text:s/>2.71<text:s/></text:p>
                  </table:table-cell>
                  <table:table-cell office:value-type="float" office:value="1.1681873369179001" table:style-name="ce45">
                    <text:p>(1.17)</text:p>
                  </table:table-cell>
                  <table:table-cell office:value-type="float" office:value="-0.312741312741313" table:style-name="ce46">
                    <text:p>-0.3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93621621621622" table:style-name="ce47">
                    <text:p><text:s/>2.94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91" table:style-name="ce61">
                    <text:p><text:s/>91<text:s/></text:p>
                  </table:table-cell>
                  <table:table-cell office:value-type="percentage" office:value="0.22972972972972999" table:style-name="ce62">
                    <text:p>23.0%</text:p>
                  </table:table-cell>
                  <table:table-cell table:style-name="ce63"/>
                  <table:table-cell office:value-type="float" office:value="238" table:style-name="ce61">
                    <text:p><text:s/>238<text:s/></text:p>
                  </table:table-cell>
                  <table:table-cell office:value-type="percentage" office:value="0.29347826086956502" table:style-name="ce62">
                    <text:p>29.3%</text:p>
                  </table:table-cell>
                  <table:table-cell table:style-name="ce18"/>
                  <table:table-cell office:value-type="float" office:value="2.6153846153846199" table:style-name="ce101">
                    <text:p><text:s/>2.62<text:s/></text:p>
                  </table:table-cell>
                  <table:table-cell office:value-type="float" office:value="1.22718495182385" table:style-name="ce102">
                    <text:p>(1.23)</text:p>
                  </table:table-cell>
                  <table:table-cell office:value-type="float" office:value="0.12889812889812899" table:style-name="ce103">
                    <text:p>0.13</text:p>
                  </table:table-cell>
                  <table:table-cell office:value-type="float" office:value="1" table:style-name="ce104">
                    <text:p><text:s/>1.00<text:s/></text:p>
                  </table:table-cell>
                  <table:table-cell office:value-type="float" office:value="4" table:style-name="ce104">
                    <text:p><text:s/>4.00<text:s/></text:p>
                  </table:table-cell>
                  <table:table-cell table:style-name="ce18"/>
                  <table:table-cell office:value-type="float" office:value="2.4118918918918899" table:style-name="ce104">
                    <text:p><text:s/>2.41<text:s/></text:p>
                  </table:table-cell>
                  <table:table-cell table:style-name="ce106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96243243243243" table:style-name="ce47">
                    <text:p><text:s/>2.96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5572727272727298" table:style-name="ce47">
                    <text:p><text:s/>2.56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35945945945946" table:style-name="ce47">
                    <text:p><text:s/>2.36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1149295774647898" table:style-name="ce47">
                    <text:p><text:s/>3.11<text:s/>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2.6270833333333301" table:style-name="ce47">
            <text:p><text:s/>2.63<text:s/>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3" table:style-name="ce21"/>
          <table:table-cell table:number-columns-repeated="9" table:style-name="ce22"/>
          <table:table-cell table:style-name="ce6"/>
          <table:table-cell table:style-name="ce57"/>
          <table:table-cell table:number-columns-repeated="3" table:style-name="ce22"/>
          <table:table-cell table:style-name="ce3"/>
          <table:table-cell table:style-name="ce22"/>
          <table:table-cell table:number-columns-repeated="3" table:style-name="ce3"/>
          <table:table-cell table:number-columns-repeated="16361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4.診所看診日數：加總各診所該月(年、季)看診日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1) 月平均值＝加總各院所該月看診日數/該月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2) 年平均值＝加總各院所該年看診日數/該年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55">
            <text:p>5.假日平均每家看診日數＝該月每家診所假日看診日數加總/該月假日看診診所總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6.最大值、最小值、標準差：以日看診率計算該區間之分布情形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number-columns-repeated="2" table:style-name="ce27"/>
          <table:table-cell table:number-columns-repeated="16369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4__中區" table:style-name="ta3">
        <table:table-column table:style-name="co46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48" table:default-cell-style-name="ce3"/>
        <table:table-column table:style-name="co2" table:default-cell-style-name="ce3"/>
        <table:table-column table:style-name="co49" table:default-cell-style-name="ce3"/>
        <table:table-column table:style-name="co16" table:default-cell-style-name="ce3"/>
        <table:table-column table:style-name="co2" table:default-cell-style-name="ce3"/>
        <table:table-column table:style-name="co42" table:default-cell-style-name="ce5"/>
        <table:table-column table:style-name="co50" table:default-cell-style-name="ce5"/>
        <table:table-column table:style-name="co23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51" table:default-cell-style-name="ce3"/>
        </table:table-column-group>
        <table:table-column table:style-name="co9" table:default-cell-style-name="ce3"/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4、中區「牙醫基層」假日平均每家看診日數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7" table:style-name="ce3"/>
          <table:table-cell table:number-columns-repeated="2" table:style-name="ce5"/>
          <table:table-cell table:number-columns-repeated="3" table:style-name="ce3"/>
          <table:table-cell office:value-type="string" table:number-columns-spanned="2" table:number-rows-spanned="1" table:style-name="ce88">
            <text:p><text:span text:style-name="T2">單位：日、家</text:span></text:p>
          </table:table-cell>
          <table:covered-table-cell/>
          <table:table-cell table:number-columns-repeated="16364" table:style-name="ce3"/>
        </table:table-row>
        <table:table-row table:style-name="ro2">
          <table:table-cell office:value-type="string" table:number-columns-spanned="4" table:number-rows-spanned="3" table:style-name="ce85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89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90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89">
            <text:p>每家院所</text:p>
            <text:p>看診日數</text:p>
          </table:table-cell>
          <table:covered-table-cell table:number-columns-repeated="6"/>
          <table:table-cell table:number-columns-repeated="16364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85">
            <text:p>平均值</text:p>
            <text:p>(B/A)</text:p>
          </table:table-cell>
          <table:table-cell office:value-type="string" table:number-columns-spanned="1" table:number-rows-spanned="2" table:style-name="ce85">
            <text:p>(標準差)</text:p>
          </table:table-cell>
          <table:table-cell office:value-type="string" table:number-columns-spanned="1" table:number-rows-spanned="2" table:style-name="ce85">
            <text:p>去年同期</text:p>
            <text:p>增減值</text:p>
          </table:table-cell>
          <table:table-cell office:value-type="string" table:number-columns-spanned="1" table:number-rows-spanned="2" table:style-name="ce100">
            <text:p>最小值</text:p>
          </table:table-cell>
          <table:table-cell office:value-type="string" table:number-columns-spanned="1" table:number-rows-spanned="2" table:style-name="ce100">
            <text:p>最大值</text:p>
          </table:table-cell>
          <table:table-cell table:style-name="ce2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4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text:span text:style-name="T2"/></text:p>
            <text:p>(A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32">
            <text:p><text:span text:style-name="T2">值</text:span><text:span text:style-name="T2"/></text:p>
            <text:p>(B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4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4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1158" table:style-name="ce4">
              <text:p><text:s/>1,158<text:s/></text:p>
            </table:table-cell>
            <table:table-cell office:value-type="percentage" office:value="-3.9004149377593299E-2" table:style-name="ce16">
              <text:p>-3.9%</text:p>
            </table:table-cell>
            <table:table-cell table:style-name="ce17"/>
            <table:table-cell office:value-type="float" office:value="23705" table:style-name="ce4">
              <text:p><text:s/>23,705<text:s/></text:p>
            </table:table-cell>
            <table:table-cell office:value-type="percentage" office:value="-5.4409828872312403E-2" table:style-name="ce16">
              <text:p>-5.4%</text:p>
            </table:table-cell>
            <table:table-cell table:style-name="ce3"/>
            <table:table-cell office:value-type="float" office:value="20.4706390328152" table:style-name="ce44">
              <text:p><text:s/>20.47<text:s/></text:p>
            </table:table-cell>
            <table:table-cell office:value-type="float" office:value="7.6633184197413602" table:style-name="ce45">
              <text:p>(7.66)</text:p>
            </table:table-cell>
            <table:table-cell office:value-type="float" office:value="-0.828426387745548" table:style-name="ce46">
              <text:p>-0.83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30" table:style-name="ce47">
              <text:p><text:s/>30.00<text:s/></text:p>
            </table:table-cell>
            <table:table-cell table:style-name="ce3"/>
            <table:table-cell office:value-type="float" office:value="20.660093457943901" table:style-name="ce60">
              <text:p>20.66</text:p>
            </table:table-cell>
            <table:table-cell table:style-name="ce60"/>
            <table:table-cell table:number-columns-repeated="1636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1080" table:style-name="ce4">
              <text:p><text:s/>1,080<text:s/></text:p>
            </table:table-cell>
            <table:table-cell office:value-type="percentage" office:value="-1.9963702359346601E-2" table:style-name="ce16">
              <text:p>-2.0%</text:p>
            </table:table-cell>
            <table:table-cell table:style-name="ce17"/>
            <table:table-cell office:value-type="float" office:value="4456" table:style-name="ce4">
              <text:p><text:s/>4,456<text:s/></text:p>
            </table:table-cell>
            <table:table-cell office:value-type="percentage" office:value="0.213507625272331" table:style-name="ce16">
              <text:p>21.4%</text:p>
            </table:table-cell>
            <table:table-cell table:style-name="ce3"/>
            <table:table-cell office:value-type="float" office:value="4.1259259259259302" table:style-name="ce44">
              <text:p><text:s/>4.13<text:s/></text:p>
            </table:table-cell>
            <table:table-cell office:value-type="float" office:value="1.1965636905320201" table:style-name="ce45">
              <text:p>(1.20)</text:p>
            </table:table-cell>
            <table:table-cell office:value-type="float" office:value="0.79380251394770396" table:style-name="ce46">
              <text:p>0.79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5" table:style-name="ce47">
              <text:p><text:s/>5.00<text:s/></text:p>
            </table:table-cell>
            <table:table-cell table:style-name="ce3"/>
            <table:table-cell office:value-type="float" office:value="3.2321597096188701" table:style-name="ce60">
              <text:p>3.23</text:p>
            </table:table-cell>
            <table:table-cell table:style-name="ce60"/>
            <table:table-cell table:number-columns-repeated="1636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50" table:style-name="ce4">
                    <text:p><text:s/>1,050<text:s/></text:p>
                  </table:table-cell>
                  <table:table-cell office:value-type="percentage" office:value="-2.95748613678374E-2" table:style-name="ce16">
                    <text:p>-3.0%</text:p>
                  </table:table-cell>
                  <table:table-cell table:style-name="ce17"/>
                  <table:table-cell office:value-type="float" office:value="2419" table:style-name="ce4">
                    <text:p><text:s/>2,419<text:s/></text:p>
                  </table:table-cell>
                  <table:table-cell office:value-type="percentage" office:value="-0.17355654253501901" table:style-name="ce16">
                    <text:p>-17.4%</text:p>
                  </table:table-cell>
                  <table:table-cell table:style-name="ce3"/>
                  <table:table-cell office:value-type="float" office:value="2.30380952380952" table:style-name="ce44">
                    <text:p><text:s/>2.30<text:s/></text:p>
                  </table:table-cell>
                  <table:table-cell office:value-type="float" office:value="0.91491442759605401" table:style-name="ce45">
                    <text:p>(0.91)</text:p>
                  </table:table-cell>
                  <table:table-cell office:value-type="float" office:value="-0.40136607692984799" table:style-name="ce46">
                    <text:p>-0.40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62402033271719" table:style-name="ce60">
                    <text:p>2.6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73" table:style-name="ce4">
                    <text:p><text:s/>1,073<text:s/></text:p>
                  </table:table-cell>
                  <table:table-cell office:value-type="percentage" office:value="-1.3786764705882399E-2" table:style-name="ce16">
                    <text:p>-1.4%</text:p>
                  </table:table-cell>
                  <table:table-cell table:style-name="ce17"/>
                  <table:table-cell office:value-type="float" office:value="3556" table:style-name="ce4">
                    <text:p><text:s/>3,556<text:s/></text:p>
                  </table:table-cell>
                  <table:table-cell office:value-type="percentage" office:value="-0.18102257024412699" table:style-name="ce16">
                    <text:p>-18.1%</text:p>
                  </table:table-cell>
                  <table:table-cell table:style-name="ce3"/>
                  <table:table-cell office:value-type="float" office:value="3.3140726933830398" table:style-name="ce44">
                    <text:p><text:s/>3.31<text:s/></text:p>
                  </table:table-cell>
                  <table:table-cell office:value-type="float" office:value="0.92697827097510599" table:style-name="ce45">
                    <text:p>(0.93)</text:p>
                  </table:table-cell>
                  <table:table-cell office:value-type="float" office:value="-0.67673613014637402" table:style-name="ce46">
                    <text:p>-0.68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8710845588235299" table:style-name="ce60">
                    <text:p>3.87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70" table:style-name="ce4">
                    <text:p><text:s/>1,070<text:s/></text:p>
                  </table:table-cell>
                  <table:table-cell office:value-type="percentage" office:value="-1.2003693444136701E-2" table:style-name="ce16">
                    <text:p>-1.2%</text:p>
                  </table:table-cell>
                  <table:table-cell table:style-name="ce17"/>
                  <table:table-cell office:value-type="float" office:value="3002" table:style-name="ce4">
                    <text:p><text:s/>3,002<text:s/></text:p>
                  </table:table-cell>
                  <table:table-cell office:value-type="percentage" office:value="-4.8795944233206497E-2" table:style-name="ce16">
                    <text:p>-4.9%</text:p>
                  </table:table-cell>
                  <table:table-cell table:style-name="ce3"/>
                  <table:table-cell office:value-type="float" office:value="2.8056074766355099" table:style-name="ce44">
                    <text:p><text:s/>2.81<text:s/></text:p>
                  </table:table-cell>
                  <table:table-cell office:value-type="float" office:value="0.87666258197675695" table:style-name="ce45">
                    <text:p>(0.88)</text:p>
                  </table:table-cell>
                  <table:table-cell office:value-type="float" office:value="-0.108519947187201" table:style-name="ce46">
                    <text:p>-0.1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8267036011080302" table:style-name="ce60">
                    <text:p>2.83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075" table:style-name="ce4">
                    <text:p><text:s/>1,075<text:s/></text:p>
                  </table:table-cell>
                  <table:table-cell office:value-type="percentage" office:value="-9.2165898617511104E-3" table:style-name="ce16">
                    <text:p>-0.9%</text:p>
                  </table:table-cell>
                  <table:table-cell table:style-name="ce17"/>
                  <table:table-cell office:value-type="float" office:value="4205" table:style-name="ce4">
                    <text:p><text:s/>4,205<text:s/></text:p>
                  </table:table-cell>
                  <table:table-cell office:value-type="percentage" office:value="0.101073579471066" table:style-name="ce16">
                    <text:p>10.1%</text:p>
                  </table:table-cell>
                  <table:table-cell table:style-name="ce3"/>
                  <table:table-cell office:value-type="float" office:value="3.9116279069767401" table:style-name="ce44">
                    <text:p><text:s/>3.91<text:s/></text:p>
                  </table:table-cell>
                  <table:table-cell office:value-type="float" office:value="1.2230729726501099" table:style-name="ce45">
                    <text:p>(1.22)</text:p>
                  </table:table-cell>
                  <table:table-cell office:value-type="float" office:value="0.39181223877397903" table:style-name="ce46">
                    <text:p>0.39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3.4142211981566799" table:style-name="ce60">
                    <text:p>3.41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57" table:style-name="ce4">
                    <text:p><text:s/>1,057<text:s/></text:p>
                  </table:table-cell>
                  <table:table-cell office:value-type="percentage" office:value="-2.0389249304911899E-2" table:style-name="ce16">
                    <text:p>-2.0%</text:p>
                  </table:table-cell>
                  <table:table-cell table:style-name="ce17"/>
                  <table:table-cell office:value-type="float" office:value="3182" table:style-name="ce4">
                    <text:p><text:s/>3,182<text:s/></text:p>
                  </table:table-cell>
                  <table:table-cell office:value-type="percentage" office:value="-0.111669458403127" table:style-name="ce16">
                    <text:p>-11.2%</text:p>
                  </table:table-cell>
                  <table:table-cell table:style-name="ce3"/>
                  <table:table-cell office:value-type="float" office:value="3.0104068117313201" table:style-name="ce44">
                    <text:p><text:s/>3.01<text:s/></text:p>
                  </table:table-cell>
                  <table:table-cell office:value-type="float" office:value="0.91643533155550805" table:style-name="ce45">
                    <text:p>(0.92)</text:p>
                  </table:table-cell>
                  <table:table-cell office:value-type="float" office:value="-0.30933368873207701" table:style-name="ce46">
                    <text:p>-0.3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2201482854494898" table:style-name="ce60">
                    <text:p>3.2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044" table:style-name="ce61">
                    <text:p><text:s/>1,044<text:s/></text:p>
                  </table:table-cell>
                  <table:table-cell office:value-type="percentage" office:value="-2.9739776951672799E-2" table:style-name="ce62">
                    <text:p>-3.0%</text:p>
                  </table:table-cell>
                  <table:table-cell table:style-name="ce63"/>
                  <table:table-cell office:value-type="float" office:value="2885" table:style-name="ce61">
                    <text:p><text:s/>2,885<text:s/></text:p>
                  </table:table-cell>
                  <table:table-cell office:value-type="percentage" office:value="-0.192103052366284" table:style-name="ce62">
                    <text:p>-19.2%</text:p>
                  </table:table-cell>
                  <table:table-cell table:style-name="ce18"/>
                  <table:table-cell office:value-type="float" office:value="2.7634099616858201" table:style-name="ce101">
                    <text:p><text:s/>2.76<text:s/></text:p>
                  </table:table-cell>
                  <table:table-cell office:value-type="float" office:value="0.84830339987082903" table:style-name="ce102">
                    <text:p>(0.85)</text:p>
                  </table:table-cell>
                  <table:table-cell office:value-type="float" office:value="-0.55536327251492001" table:style-name="ce103">
                    <text:p>-0.56</text:p>
                  </table:table-cell>
                  <table:table-cell office:value-type="float" office:value="1" table:style-name="ce104">
                    <text:p><text:s/>1.00<text:s/></text:p>
                  </table:table-cell>
                  <table:table-cell office:value-type="float" office:value="4" table:style-name="ce104">
                    <text:p><text:s/>4.00<text:s/></text:p>
                  </table:table-cell>
                  <table:table-cell table:style-name="ce18"/>
                  <table:table-cell office:value-type="float" office:value="3.2192100371747201" table:style-name="ce106">
                    <text:p>3.22</text:p>
                  </table:table-cell>
                  <table:table-cell table:style-name="ce106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9165533088235298" table:style-name="ce60">
                    <text:p>3.9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19884044526902" table:style-name="ce60">
                    <text:p>3.20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6608341232227501" table:style-name="ce60">
                    <text:p>2.66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95813888888889" table:style-name="ce60">
                    <text:p>3.96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3.2239832089552198" table:style-name="ce60">
            <text:p>3.22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3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212" table:style-name="ce4">
              <text:p><text:s/>212<text:s/></text:p>
            </table:table-cell>
            <table:table-cell office:value-type="percentage" office:value="-2.7522935779816501E-2" table:style-name="ce16">
              <text:p>-2.8%</text:p>
            </table:table-cell>
            <table:table-cell table:style-name="ce17"/>
            <table:table-cell office:value-type="float" office:value="1506" table:style-name="ce4">
              <text:p><text:s/>1,506<text:s/></text:p>
            </table:table-cell>
            <table:table-cell office:value-type="percentage" office:value="0.26554621848739501" table:style-name="ce16">
              <text:p>26.6%</text:p>
            </table:table-cell>
            <table:table-cell table:style-name="ce3"/>
            <table:table-cell office:value-type="float" office:value="7.1037735849056602" table:style-name="ce44">
              <text:p><text:s/>7.10<text:s/></text:p>
            </table:table-cell>
            <table:table-cell office:value-type="float" office:value="9.2140725312969192" table:style-name="ce45">
              <text:p>(9.21)</text:p>
            </table:table-cell>
            <table:table-cell office:value-type="float" office:value="0.45572889216822998" table:style-name="ce46">
              <text:p>0.46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30" table:style-name="ce47">
              <text:p><text:s/>30.00<text:s/></text:p>
            </table:table-cell>
            <table:table-cell table:style-name="ce3"/>
            <table:table-cell office:value-type="float" office:value="6.4486033519553096" table:style-name="ce47">
              <text:p><text:s/>6.45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81" table:style-name="ce4">
              <text:p><text:s/>81<text:s/></text:p>
            </table:table-cell>
            <table:table-cell office:value-type="percentage" office:value="-0.1" table:style-name="ce16">
              <text:p>-10.0%</text:p>
            </table:table-cell>
            <table:table-cell table:style-name="ce17"/>
            <table:table-cell office:value-type="float" office:value="183" table:style-name="ce4">
              <text:p><text:s/>183<text:s/></text:p>
            </table:table-cell>
            <table:table-cell office:value-type="percentage" office:value="-1.6129032258064498E-2" table:style-name="ce16">
              <text:p>-1.6%</text:p>
            </table:table-cell>
            <table:table-cell table:style-name="ce3"/>
            <table:table-cell office:value-type="float" office:value="2.25925925925926" table:style-name="ce44">
              <text:p><text:s/>2.26<text:s/></text:p>
            </table:table-cell>
            <table:table-cell office:value-type="float" office:value="1.3395687531606699" table:style-name="ce45">
              <text:p>(1.34)</text:p>
            </table:table-cell>
            <table:table-cell office:value-type="float" office:value="0.19259259259259201" table:style-name="ce46">
              <text:p>0.19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4" table:style-name="ce47">
              <text:p><text:s/>4.00<text:s/></text:p>
            </table:table-cell>
            <table:table-cell table:style-name="ce3"/>
            <table:table-cell office:value-type="float" office:value="2.0046666666666701" table:style-name="ce47">
              <text:p><text:s/>2.00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10" table:style-name="ce4">
                    <text:p><text:s/>110<text:s/></text:p>
                  </table:table-cell>
                  <table:table-cell office:value-type="percentage" office:value="0.358024691358025" table:style-name="ce16">
                    <text:p>35.8%</text:p>
                  </table:table-cell>
                  <table:table-cell table:style-name="ce17"/>
                  <table:table-cell office:value-type="float" office:value="220" table:style-name="ce4">
                    <text:p><text:s/>220<text:s/></text:p>
                  </table:table-cell>
                  <table:table-cell office:value-type="percentage" office:value="0.30177514792899401" table:style-name="ce16">
                    <text:p>30.2%</text:p>
                  </table:table-cell>
                  <table:table-cell table:style-name="ce3"/>
                  <table:table-cell office:value-type="float" office:value="2" table:style-name="ce44">
                    <text:p><text:s/>2.00<text:s/></text:p>
                  </table:table-cell>
                  <table:table-cell office:value-type="float" office:value="1.16524596765559" table:style-name="ce45">
                    <text:p>(1.17)</text:p>
                  </table:table-cell>
                  <table:table-cell office:value-type="float" office:value="-8.6419753086419707E-2" table:style-name="ce46">
                    <text:p>-0.09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02382716049383" table:style-name="ce47">
                    <text:p><text:s/>2.02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91" table:style-name="ce4">
                    <text:p><text:s/>91<text:s/></text:p>
                  </table:table-cell>
                  <table:table-cell office:value-type="percentage" office:value="0.197368421052632" table:style-name="ce16">
                    <text:p>19.7%</text:p>
                  </table:table-cell>
                  <table:table-cell table:style-name="ce17"/>
                  <table:table-cell office:value-type="float" office:value="235" table:style-name="ce4">
                    <text:p><text:s/>235<text:s/></text:p>
                  </table:table-cell>
                  <table:table-cell office:value-type="percentage" office:value="0.29120879120879101" table:style-name="ce16">
                    <text:p>29.1%</text:p>
                  </table:table-cell>
                  <table:table-cell table:style-name="ce3"/>
                  <table:table-cell office:value-type="float" office:value="2.5824175824175799" table:style-name="ce44">
                    <text:p><text:s/>2.58<text:s/></text:p>
                  </table:table-cell>
                  <table:table-cell office:value-type="float" office:value="1.6469900766478001" table:style-name="ce45">
                    <text:p>(1.65)</text:p>
                  </table:table-cell>
                  <table:table-cell office:value-type="float" office:value="0.18768074031231899" table:style-name="ce46">
                    <text:p>0.19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3228947368421098" table:style-name="ce47">
                    <text:p><text:s/>2.32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9" table:style-name="ce4">
                    <text:p><text:s/>79<text:s/></text:p>
                  </table:table-cell>
                  <table:table-cell office:value-type="percentage" office:value="9.7222222222222293E-2" table:style-name="ce16">
                    <text:p>9.7%</text:p>
                  </table:table-cell>
                  <table:table-cell table:style-name="ce17"/>
                  <table:table-cell office:value-type="float" office:value="169" table:style-name="ce4">
                    <text:p><text:s/>169<text:s/></text:p>
                  </table:table-cell>
                  <table:table-cell office:value-type="percentage" office:value="9.7402597402597393E-2" table:style-name="ce16">
                    <text:p>9.7%</text:p>
                  </table:table-cell>
                  <table:table-cell table:style-name="ce3"/>
                  <table:table-cell office:value-type="float" office:value="2.1392405063291098" table:style-name="ce44">
                    <text:p><text:s/>2.14<text:s/></text:p>
                  </table:table-cell>
                  <table:table-cell office:value-type="float" office:value="1.19544195469966" table:style-name="ce45">
                    <text:p>(1.20)</text:p>
                  </table:table-cell>
                  <table:table-cell office:value-type="float" office:value="3.5161744022493802E-4" table:style-name="ce46">
                    <text:p>0.00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0747222222222201" table:style-name="ce47">
                    <text:p><text:s/>2.07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00" table:style-name="ce4">
                    <text:p><text:s/>100<text:s/></text:p>
                  </table:table-cell>
                  <table:table-cell office:value-type="percentage" office:value="0.51515151515151503" table:style-name="ce16">
                    <text:p>51.5%</text:p>
                  </table:table-cell>
                  <table:table-cell table:style-name="ce17"/>
                  <table:table-cell office:value-type="float" office:value="260" table:style-name="ce4">
                    <text:p><text:s/>260<text:s/></text:p>
                  </table:table-cell>
                  <table:table-cell office:value-type="percentage" office:value="0.72185430463576195" table:style-name="ce16">
                    <text:p>72.2%</text:p>
                  </table:table-cell>
                  <table:table-cell table:style-name="ce3"/>
                  <table:table-cell office:value-type="float" office:value="2.6" table:style-name="ce44">
                    <text:p><text:s/>2.60<text:s/></text:p>
                  </table:table-cell>
                  <table:table-cell office:value-type="float" office:value="1.6391670710664901" table:style-name="ce45">
                    <text:p>(1.64)</text:p>
                  </table:table-cell>
                  <table:table-cell office:value-type="float" office:value="0.31212121212121202" table:style-name="ce46">
                    <text:p>0.3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2192424242424198" table:style-name="ce47">
                    <text:p><text:s/>2.22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96" table:style-name="ce4">
                    <text:p><text:s/>96<text:s/></text:p>
                  </table:table-cell>
                  <table:table-cell office:value-type="percentage" office:value="0.31506849315068503" table:style-name="ce16">
                    <text:p>31.5%</text:p>
                  </table:table-cell>
                  <table:table-cell table:style-name="ce17"/>
                  <table:table-cell office:value-type="float" office:value="219" table:style-name="ce4">
                    <text:p><text:s/>219<text:s/></text:p>
                  </table:table-cell>
                  <table:table-cell office:value-type="percentage" office:value="0.17741935483870999" table:style-name="ce16">
                    <text:p>17.7%</text:p>
                  </table:table-cell>
                  <table:table-cell table:style-name="ce3"/>
                  <table:table-cell office:value-type="float" office:value="2.28125" table:style-name="ce44">
                    <text:p><text:s/>2.28<text:s/></text:p>
                  </table:table-cell>
                  <table:table-cell office:value-type="float" office:value="1.25407231387231" table:style-name="ce45">
                    <text:p>(1.25)</text:p>
                  </table:table-cell>
                  <table:table-cell office:value-type="float" office:value="-0.26669520547945202" table:style-name="ce46">
                    <text:p>-0.2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47150684931507" table:style-name="ce47">
                    <text:p><text:s/>2.47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89" table:style-name="ce61">
                    <text:p><text:s/>89<text:s/></text:p>
                  </table:table-cell>
                  <table:table-cell office:value-type="percentage" office:value="0.328358208955224" table:style-name="ce62">
                    <text:p>32.8%</text:p>
                  </table:table-cell>
                  <table:table-cell table:style-name="ce63"/>
                  <table:table-cell office:value-type="float" office:value="220" table:style-name="ce61">
                    <text:p><text:s/>220<text:s/></text:p>
                  </table:table-cell>
                  <table:table-cell office:value-type="percentage" office:value="0.358024691358025" table:style-name="ce62">
                    <text:p>35.8%</text:p>
                  </table:table-cell>
                  <table:table-cell table:style-name="ce18"/>
                  <table:table-cell office:value-type="float" office:value="2.4719101123595499" table:style-name="ce101">
                    <text:p><text:s/>2.47<text:s/></text:p>
                  </table:table-cell>
                  <table:table-cell office:value-type="float" office:value="1.2710937276832399" table:style-name="ce102">
                    <text:p>(1.27)</text:p>
                  </table:table-cell>
                  <table:table-cell office:value-type="float" office:value="5.3999664598356499E-2" table:style-name="ce103">
                    <text:p>0.05</text:p>
                  </table:table-cell>
                  <table:table-cell office:value-type="float" office:value="1" table:style-name="ce104">
                    <text:p><text:s/>1.00<text:s/></text:p>
                  </table:table-cell>
                  <table:table-cell office:value-type="float" office:value="4" table:style-name="ce104">
                    <text:p><text:s/>4.00<text:s/></text:p>
                  </table:table-cell>
                  <table:table-cell table:style-name="ce18"/>
                  <table:table-cell office:value-type="float" office:value="2.3453731343283599" table:style-name="ce104">
                    <text:p><text:s/>2.35<text:s/></text:p>
                  </table:table-cell>
                  <table:table-cell table:style-name="ce106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5289285714285699" table:style-name="ce47">
                    <text:p><text:s/>2.53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2171428571428602" table:style-name="ce47">
                    <text:p><text:s/>2.22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2854794520547901" table:style-name="ce47">
                    <text:p><text:s/>2.29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4974712643678201" table:style-name="ce47">
                    <text:p><text:s/>2.50<text:s/>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2.30375" table:style-name="ce47">
            <text:p><text:s/>2.30<text:s/>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3" table:style-name="ce21"/>
          <table:table-cell table:number-columns-repeated="9" table:style-name="ce22"/>
          <table:table-cell table:style-name="ce6"/>
          <table:table-cell table:style-name="ce57"/>
          <table:table-cell table:number-columns-repeated="3" table:style-name="ce22"/>
          <table:table-cell table:style-name="ce3"/>
          <table:table-cell table:style-name="ce22"/>
          <table:table-cell table:number-columns-repeated="3" table:style-name="ce3"/>
          <table:table-cell table:number-columns-repeated="16361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4.診所看診日數：加總各診所該月(年、季)看診日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1) 月平均值＝加總各院所該月看診日數/該月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2) 年平均值＝加總各院所該年看診日數/該年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55">
            <text:p>5.假日平均每家看診日數＝該月每家診所假日看診日數加總/該月假日看診診所總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6.最大值、最小值、標準差：以日看診率計算該區間之分布情形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number-columns-repeated="2" table:style-name="ce27"/>
          <table:table-cell table:number-columns-repeated="16369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4__南區" table:style-name="ta3">
        <table:table-column table:style-name="co46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48" table:default-cell-style-name="ce3"/>
        <table:table-column table:style-name="co2" table:default-cell-style-name="ce3"/>
        <table:table-column table:style-name="co49" table:default-cell-style-name="ce3"/>
        <table:table-column table:style-name="co16" table:default-cell-style-name="ce3"/>
        <table:table-column table:style-name="co2" table:default-cell-style-name="ce3"/>
        <table:table-column table:style-name="co42" table:default-cell-style-name="ce5"/>
        <table:table-column table:style-name="co50" table:default-cell-style-name="ce5"/>
        <table:table-column table:style-name="co23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51" table:default-cell-style-name="ce3"/>
        </table:table-column-group>
        <table:table-column table:style-name="co9" table:default-cell-style-name="ce3"/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4、南區「牙醫基層」假日平均每家看診日數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7" table:style-name="ce3"/>
          <table:table-cell table:number-columns-repeated="2" table:style-name="ce5"/>
          <table:table-cell table:number-columns-repeated="3" table:style-name="ce3"/>
          <table:table-cell office:value-type="string" table:number-columns-spanned="2" table:number-rows-spanned="1" table:style-name="ce88">
            <text:p><text:span text:style-name="T2">單位：日、家</text:span></text:p>
          </table:table-cell>
          <table:covered-table-cell/>
          <table:table-cell table:number-columns-repeated="16364" table:style-name="ce3"/>
        </table:table-row>
        <table:table-row table:style-name="ro2">
          <table:table-cell office:value-type="string" table:number-columns-spanned="4" table:number-rows-spanned="3" table:style-name="ce85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89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90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89">
            <text:p>每家院所</text:p>
            <text:p>看診日數</text:p>
          </table:table-cell>
          <table:covered-table-cell table:number-columns-repeated="6"/>
          <table:table-cell table:number-columns-repeated="16364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85">
            <text:p>平均值</text:p>
            <text:p>(B/A)</text:p>
          </table:table-cell>
          <table:table-cell office:value-type="string" table:number-columns-spanned="1" table:number-rows-spanned="2" table:style-name="ce85">
            <text:p>(標準差)</text:p>
          </table:table-cell>
          <table:table-cell office:value-type="string" table:number-columns-spanned="1" table:number-rows-spanned="2" table:style-name="ce85">
            <text:p>去年同期</text:p>
            <text:p>增減值</text:p>
          </table:table-cell>
          <table:table-cell office:value-type="string" table:number-columns-spanned="1" table:number-rows-spanned="2" table:style-name="ce100">
            <text:p>最小值</text:p>
          </table:table-cell>
          <table:table-cell office:value-type="string" table:number-columns-spanned="1" table:number-rows-spanned="2" table:style-name="ce100">
            <text:p>最大值</text:p>
          </table:table-cell>
          <table:table-cell table:style-name="ce2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4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text:span text:style-name="T2"/></text:p>
            <text:p>(A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32">
            <text:p><text:span text:style-name="T2">值</text:span><text:span text:style-name="T2"/></text:p>
            <text:p>(B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4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4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699" table:style-name="ce4">
              <text:p><text:s/>699<text:s/></text:p>
            </table:table-cell>
            <table:table-cell office:value-type="percentage" office:value="-4.3775649794801599E-2" table:style-name="ce16">
              <text:p>-4.4%</text:p>
            </table:table-cell>
            <table:table-cell table:style-name="ce17"/>
            <table:table-cell office:value-type="float" office:value="14288" table:style-name="ce4">
              <text:p><text:s/>14,288<text:s/></text:p>
            </table:table-cell>
            <table:table-cell office:value-type="percentage" office:value="-6.7423797402258304E-2" table:style-name="ce16">
              <text:p>-6.7%</text:p>
            </table:table-cell>
            <table:table-cell table:style-name="ce3"/>
            <table:table-cell office:value-type="float" office:value="20.440629470672398" table:style-name="ce44">
              <text:p><text:s/>20.44<text:s/></text:p>
            </table:table-cell>
            <table:table-cell office:value-type="float" office:value="7.8181595716280796" table:style-name="ce45">
              <text:p>(7.82)</text:p>
            </table:table-cell>
            <table:table-cell office:value-type="float" office:value="-1.0776289562939001" table:style-name="ce46">
              <text:p>-1.08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30" table:style-name="ce47">
              <text:p><text:s/>30.00<text:s/></text:p>
            </table:table-cell>
            <table:table-cell table:style-name="ce3"/>
            <table:table-cell office:value-type="float" office:value="20.8727106741573" table:style-name="ce56">
              <text:p>20.87</text:p>
            </table:table-cell>
            <table:table-cell table:style-name="ce60"/>
            <table:table-cell table:number-columns-repeated="1636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654" table:style-name="ce4">
              <text:p><text:s/>654<text:s/></text:p>
            </table:table-cell>
            <table:table-cell office:value-type="percentage" office:value="-2.2421524663677101E-2" table:style-name="ce16">
              <text:p>-2.2%</text:p>
            </table:table-cell>
            <table:table-cell table:style-name="ce17"/>
            <table:table-cell office:value-type="float" office:value="2656" table:style-name="ce4">
              <text:p><text:s/>2,656<text:s/></text:p>
            </table:table-cell>
            <table:table-cell office:value-type="percentage" office:value="0.18044444444444399" table:style-name="ce16">
              <text:p>18.0%</text:p>
            </table:table-cell>
            <table:table-cell table:style-name="ce3"/>
            <table:table-cell office:value-type="float" office:value="4.0611620795106997" table:style-name="ce44">
              <text:p><text:s/>4.06<text:s/></text:p>
            </table:table-cell>
            <table:table-cell office:value-type="float" office:value="1.20714660891093" table:style-name="ce45">
              <text:p>(1.21)</text:p>
            </table:table-cell>
            <table:table-cell office:value-type="float" office:value="0.69793337995913396" table:style-name="ce46">
              <text:p>0.70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5" table:style-name="ce47">
              <text:p><text:s/>5.00<text:s/></text:p>
            </table:table-cell>
            <table:table-cell table:style-name="ce3"/>
            <table:table-cell office:value-type="float" office:value="3.2623318385650202" table:style-name="ce56">
              <text:p>3.26</text:p>
            </table:table-cell>
            <table:table-cell table:style-name="ce60"/>
            <table:table-cell table:number-columns-repeated="1636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39" table:style-name="ce4">
                    <text:p><text:s/>639<text:s/></text:p>
                  </table:table-cell>
                  <table:table-cell office:value-type="percentage" office:value="-4.6268656716417902E-2" table:style-name="ce16">
                    <text:p>-4.6%</text:p>
                  </table:table-cell>
                  <table:table-cell table:style-name="ce17"/>
                  <table:table-cell office:value-type="float" office:value="1500" table:style-name="ce4">
                    <text:p><text:s/>1,500<text:s/></text:p>
                  </table:table-cell>
                  <table:table-cell office:value-type="percentage" office:value="-0.17491749174917501" table:style-name="ce16">
                    <text:p>-17.5%</text:p>
                  </table:table-cell>
                  <table:table-cell table:style-name="ce3"/>
                  <table:table-cell office:value-type="float" office:value="2.3474178403755901" table:style-name="ce44">
                    <text:p><text:s/>2.35<text:s/></text:p>
                  </table:table-cell>
                  <table:table-cell office:value-type="float" office:value="0.97046771472515103" table:style-name="ce45">
                    <text:p>(0.97)</text:p>
                  </table:table-cell>
                  <table:table-cell office:value-type="float" office:value="-0.36601499544530902" table:style-name="ce46">
                    <text:p>-0.3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63202985074627" table:style-name="ce56">
                    <text:p>2.63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53" table:style-name="ce4">
                    <text:p><text:s/>653<text:s/></text:p>
                  </table:table-cell>
                  <table:table-cell office:value-type="percentage" office:value="-2.0989505247376299E-2" table:style-name="ce16">
                    <text:p>-2.1%</text:p>
                  </table:table-cell>
                  <table:table-cell table:style-name="ce17"/>
                  <table:table-cell office:value-type="float" office:value="2102" table:style-name="ce4">
                    <text:p><text:s/>2,102<text:s/></text:p>
                  </table:table-cell>
                  <table:table-cell office:value-type="percentage" office:value="-0.21066466391288" table:style-name="ce16">
                    <text:p>-21.1%</text:p>
                  </table:table-cell>
                  <table:table-cell table:style-name="ce3"/>
                  <table:table-cell office:value-type="float" office:value="3.2189892802450202" table:style-name="ce44">
                    <text:p><text:s/>3.22<text:s/></text:p>
                  </table:table-cell>
                  <table:table-cell office:value-type="float" office:value="1.00282158139823" table:style-name="ce45">
                    <text:p>(1.00)</text:p>
                  </table:table-cell>
                  <table:table-cell office:value-type="float" office:value="-0.77351446788091405" table:style-name="ce46">
                    <text:p>-0.7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8727286356821602" table:style-name="ce56">
                    <text:p>3.87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39" table:style-name="ce4">
                    <text:p><text:s/>639<text:s/></text:p>
                  </table:table-cell>
                  <table:table-cell office:value-type="percentage" office:value="-3.32829046898638E-2" table:style-name="ce16">
                    <text:p>-3.3%</text:p>
                  </table:table-cell>
                  <table:table-cell table:style-name="ce17"/>
                  <table:table-cell office:value-type="float" office:value="1835" table:style-name="ce4">
                    <text:p><text:s/>1,835<text:s/></text:p>
                  </table:table-cell>
                  <table:table-cell office:value-type="percentage" office:value="-3.9769754055468301E-2" table:style-name="ce16">
                    <text:p>-4.0%</text:p>
                  </table:table-cell>
                  <table:table-cell table:style-name="ce3"/>
                  <table:table-cell office:value-type="float" office:value="2.8716744913927998" table:style-name="ce44">
                    <text:p><text:s/>2.87<text:s/></text:p>
                  </table:table-cell>
                  <table:table-cell office:value-type="float" office:value="0.84493448049136499" table:style-name="ce45">
                    <text:p>(0.84)</text:p>
                  </table:table-cell>
                  <table:table-cell office:value-type="float" office:value="-1.9399638713098799E-2" table:style-name="ce46">
                    <text:p>-0.02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8043419062027199" table:style-name="ce56">
                    <text:p>2.80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647" table:style-name="ce4">
                    <text:p><text:s/>647<text:s/></text:p>
                  </table:table-cell>
                  <table:table-cell office:value-type="percentage" office:value="-3.1437125748502999E-2" table:style-name="ce16">
                    <text:p>-3.1%</text:p>
                  </table:table-cell>
                  <table:table-cell table:style-name="ce17"/>
                  <table:table-cell office:value-type="float" office:value="2481" table:style-name="ce4">
                    <text:p><text:s/>2,481<text:s/></text:p>
                  </table:table-cell>
                  <table:table-cell office:value-type="percentage" office:value="6.6179630425440505E-2" table:style-name="ce16">
                    <text:p>6.6%</text:p>
                  </table:table-cell>
                  <table:table-cell table:style-name="ce3"/>
                  <table:table-cell office:value-type="float" office:value="3.8346213292117501" table:style-name="ce44">
                    <text:p><text:s/>3.83<text:s/></text:p>
                  </table:table-cell>
                  <table:table-cell office:value-type="float" office:value="1.2462354968712801" table:style-name="ce45">
                    <text:p>(1.25)</text:p>
                  </table:table-cell>
                  <table:table-cell office:value-type="float" office:value="0.35108839508001" table:style-name="ce46">
                    <text:p>0.35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3.3790269461077802" table:style-name="ce56">
                    <text:p>3.38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36" table:style-name="ce4">
                    <text:p><text:s/>636<text:s/></text:p>
                  </table:table-cell>
                  <table:table-cell office:value-type="percentage" office:value="-3.3434650455927098E-2" table:style-name="ce16">
                    <text:p>-3.3%</text:p>
                  </table:table-cell>
                  <table:table-cell table:style-name="ce17"/>
                  <table:table-cell office:value-type="float" office:value="1911" table:style-name="ce4">
                    <text:p><text:s/>1,911<text:s/></text:p>
                  </table:table-cell>
                  <table:table-cell office:value-type="percentage" office:value="-0.12540045766590399" table:style-name="ce16">
                    <text:p>-12.5%</text:p>
                  </table:table-cell>
                  <table:table-cell table:style-name="ce3"/>
                  <table:table-cell office:value-type="float" office:value="3.0047169811320802" table:style-name="ce44">
                    <text:p><text:s/>3.00<text:s/></text:p>
                  </table:table-cell>
                  <table:table-cell office:value-type="float" office:value="0.91098791149624403" table:style-name="ce45">
                    <text:p>(0.91)</text:p>
                  </table:table-cell>
                  <table:table-cell office:value-type="float" office:value="-0.31595171187704302" table:style-name="ce46">
                    <text:p>-0.32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2210486322188498" table:style-name="ce56">
                    <text:p>3.2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635" table:style-name="ce61">
                    <text:p><text:s/>635<text:s/></text:p>
                  </table:table-cell>
                  <table:table-cell office:value-type="percentage" office:value="-2.7565084226646299E-2" table:style-name="ce62">
                    <text:p>-2.8%</text:p>
                  </table:table-cell>
                  <table:table-cell table:style-name="ce63"/>
                  <table:table-cell office:value-type="float" office:value="1803" table:style-name="ce61">
                    <text:p><text:s/>1,803<text:s/></text:p>
                  </table:table-cell>
                  <table:table-cell office:value-type="percentage" office:value="-0.167974157821874" table:style-name="ce62">
                    <text:p>-16.8%</text:p>
                  </table:table-cell>
                  <table:table-cell table:style-name="ce18"/>
                  <table:table-cell office:value-type="float" office:value="2.8393700787401599" table:style-name="ce101">
                    <text:p><text:s/>2.84<text:s/></text:p>
                  </table:table-cell>
                  <table:table-cell office:value-type="float" office:value="0.92768133672627395" table:style-name="ce102">
                    <text:p>(0.93)</text:p>
                  </table:table-cell>
                  <table:table-cell office:value-type="float" office:value="-0.479159783434421" table:style-name="ce103">
                    <text:p>-0.48</text:p>
                  </table:table-cell>
                  <table:table-cell office:value-type="float" office:value="1" table:style-name="ce104">
                    <text:p><text:s/>1.00<text:s/></text:p>
                  </table:table-cell>
                  <table:table-cell office:value-type="float" office:value="4" table:style-name="ce104">
                    <text:p><text:s/>4.00<text:s/></text:p>
                  </table:table-cell>
                  <table:table-cell table:style-name="ce18"/>
                  <table:table-cell office:value-type="float" office:value="3.2189739663093402" table:style-name="ce105">
                    <text:p>3.22</text:p>
                  </table:table-cell>
                  <table:table-cell table:style-name="ce106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7911450381679401" table:style-name="ce56">
                    <text:p>3.79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2195744680851099" table:style-name="ce56">
                    <text:p>3.2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6782695252679898" table:style-name="ce56">
                    <text:p>2.68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8844090909090898" table:style-name="ce56">
                    <text:p>3.88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3.1756307692307701" table:style-name="ce56">
            <text:p>3.18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3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131" table:style-name="ce4">
              <text:p><text:s/>131<text:s/></text:p>
            </table:table-cell>
            <table:table-cell office:value-type="percentage" office:value="-0.13815789473684201" table:style-name="ce16">
              <text:p>-13.8%</text:p>
            </table:table-cell>
            <table:table-cell table:style-name="ce17"/>
            <table:table-cell office:value-type="float" office:value="1207" table:style-name="ce4">
              <text:p><text:s/>1,207<text:s/></text:p>
            </table:table-cell>
            <table:table-cell office:value-type="percentage" office:value="-1.14660114660114E-2" table:style-name="ce16">
              <text:p>-1.1%</text:p>
            </table:table-cell>
            <table:table-cell table:style-name="ce3"/>
            <table:table-cell office:value-type="float" office:value="9.2137404580152698" table:style-name="ce44">
              <text:p><text:s/>9.21<text:s/></text:p>
            </table:table-cell>
            <table:table-cell office:value-type="float" office:value="10.107885446968799" table:style-name="ce45">
              <text:p>(10.11)</text:p>
            </table:table-cell>
            <table:table-cell office:value-type="float" office:value="-0.713088810277416" table:style-name="ce46">
              <text:p>-0.71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30" table:style-name="ce47">
              <text:p><text:s/>30.00<text:s/></text:p>
            </table:table-cell>
            <table:table-cell table:style-name="ce3"/>
            <table:table-cell office:value-type="float" office:value="9.6290243902439006" table:style-name="ce47">
              <text:p><text:s/>9.63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57" table:style-name="ce4">
              <text:p><text:s/>57<text:s/></text:p>
            </table:table-cell>
            <table:table-cell office:value-type="percentage" office:value="-0.173913043478261" table:style-name="ce16">
              <text:p>-17.4%</text:p>
            </table:table-cell>
            <table:table-cell table:style-name="ce17"/>
            <table:table-cell office:value-type="float" office:value="155" table:style-name="ce4">
              <text:p><text:s/>155<text:s/></text:p>
            </table:table-cell>
            <table:table-cell office:value-type="percentage" office:value="-0.157608695652174" table:style-name="ce16">
              <text:p>-15.8%</text:p>
            </table:table-cell>
            <table:table-cell table:style-name="ce3"/>
            <table:table-cell office:value-type="float" office:value="2.71929824561404" table:style-name="ce44">
              <text:p><text:s/>2.72<text:s/></text:p>
            </table:table-cell>
            <table:table-cell office:value-type="float" office:value="1.22115849510841" table:style-name="ce45">
              <text:p>(1.22)</text:p>
            </table:table-cell>
            <table:table-cell office:value-type="float" office:value="5.2631578947368599E-2" table:style-name="ce46">
              <text:p>0.05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4" table:style-name="ce47">
              <text:p><text:s/>4.00<text:s/></text:p>
            </table:table-cell>
            <table:table-cell table:style-name="ce3"/>
            <table:table-cell office:value-type="float" office:value="2.58666666666667" table:style-name="ce47">
              <text:p><text:s/>2.59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3" table:style-name="ce4">
                    <text:p><text:s/>73<text:s/></text:p>
                  </table:table-cell>
                  <table:table-cell office:value-type="percentage" office:value="5.79710144927537E-2" table:style-name="ce16">
                    <text:p>5.8%</text:p>
                  </table:table-cell>
                  <table:table-cell table:style-name="ce17"/>
                  <table:table-cell office:value-type="float" office:value="167" table:style-name="ce4">
                    <text:p><text:s/>167<text:s/></text:p>
                  </table:table-cell>
                  <table:table-cell office:value-type="percentage" office:value="-4.57142857142857E-2" table:style-name="ce16">
                    <text:p>-4.6%</text:p>
                  </table:table-cell>
                  <table:table-cell table:style-name="ce3"/>
                  <table:table-cell office:value-type="float" office:value="2.2876712328767099" table:style-name="ce44">
                    <text:p><text:s/>2.29<text:s/></text:p>
                  </table:table-cell>
                  <table:table-cell office:value-type="float" office:value="1.2301699527436001" table:style-name="ce45">
                    <text:p>(1.23)</text:p>
                  </table:table-cell>
                  <table:table-cell office:value-type="float" office:value="-0.248560651181259" table:style-name="ce46">
                    <text:p>-0.25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4601449275362302" table:style-name="ce47">
                    <text:p><text:s/>2.46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60" table:style-name="ce4">
                    <text:p><text:s/>60<text:s/></text:p>
                  </table:table-cell>
                  <table:table-cell office:value-type="percentage" office:value="-7.69230769230769E-2" table:style-name="ce16">
                    <text:p>-7.7%</text:p>
                  </table:table-cell>
                  <table:table-cell table:style-name="ce17"/>
                  <table:table-cell office:value-type="float" office:value="180" table:style-name="ce4">
                    <text:p><text:s/>180<text:s/></text:p>
                  </table:table-cell>
                  <table:table-cell office:value-type="percentage" office:value="-3.2258064516128997E-2" table:style-name="ce16">
                    <text:p>-3.2%</text:p>
                  </table:table-cell>
                  <table:table-cell table:style-name="ce3"/>
                  <table:table-cell office:value-type="float" office:value="3" table:style-name="ce44">
                    <text:p><text:s/>3.00<text:s/></text:p>
                  </table:table-cell>
                  <table:table-cell office:value-type="float" office:value="1.5070456000658901" table:style-name="ce45">
                    <text:p>(1.51)</text:p>
                  </table:table-cell>
                  <table:table-cell office:value-type="float" office:value="0.138461538461538" table:style-name="ce46">
                    <text:p>0.14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7756923076923101" table:style-name="ce47">
                    <text:p><text:s/>2.78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4" table:style-name="ce4">
                    <text:p><text:s/>64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151" table:style-name="ce4">
                    <text:p><text:s/>151<text:s/></text:p>
                  </table:table-cell>
                  <table:table-cell office:value-type="percentage" office:value="-7.9268292682926803E-2" table:style-name="ce16">
                    <text:p>-7.9%</text:p>
                  </table:table-cell>
                  <table:table-cell table:style-name="ce3"/>
                  <table:table-cell office:value-type="float" office:value="2.359375" table:style-name="ce44">
                    <text:p><text:s/>2.36<text:s/></text:p>
                  </table:table-cell>
                  <table:table-cell office:value-type="float" office:value="1.2391393262427199" table:style-name="ce45">
                    <text:p>(1.24)</text:p>
                  </table:table-cell>
                  <table:table-cell office:value-type="float" office:value="-0.203125" table:style-name="ce46">
                    <text:p>-0.20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4856250000000002" table:style-name="ce47">
                    <text:p><text:s/>2.49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5" table:style-name="ce4">
                    <text:p><text:s/>75<text:s/></text:p>
                  </table:table-cell>
                  <table:table-cell office:value-type="percentage" office:value="0.19047619047618999" table:style-name="ce16">
                    <text:p>19.0%</text:p>
                  </table:table-cell>
                  <table:table-cell table:style-name="ce17"/>
                  <table:table-cell office:value-type="float" office:value="208" table:style-name="ce4">
                    <text:p><text:s/>208<text:s/></text:p>
                  </table:table-cell>
                  <table:table-cell office:value-type="percentage" office:value="0.35064935064935099" table:style-name="ce16">
                    <text:p>35.1%</text:p>
                  </table:table-cell>
                  <table:table-cell table:style-name="ce3"/>
                  <table:table-cell office:value-type="float" office:value="2.7733333333333299" table:style-name="ce44">
                    <text:p><text:s/>2.77<text:s/></text:p>
                  </table:table-cell>
                  <table:table-cell office:value-type="float" office:value="1.62392029272287" table:style-name="ce45">
                    <text:p>(1.62)</text:p>
                  </table:table-cell>
                  <table:table-cell office:value-type="float" office:value="0.32888888888888901" table:style-name="ce46">
                    <text:p>0.33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3711111111111101" table:style-name="ce47">
                    <text:p><text:s/>2.37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9" table:style-name="ce4">
                    <text:p><text:s/>69<text:s/></text:p>
                  </table:table-cell>
                  <table:table-cell office:value-type="percentage" office:value="-1.42857142857142E-2" table:style-name="ce16">
                    <text:p>-1.4%</text:p>
                  </table:table-cell>
                  <table:table-cell table:style-name="ce17"/>
                  <table:table-cell office:value-type="float" office:value="169" table:style-name="ce4">
                    <text:p><text:s/>169<text:s/></text:p>
                  </table:table-cell>
                  <table:table-cell office:value-type="percentage" office:value="-0.15075376884422101" table:style-name="ce16">
                    <text:p>-15.1%</text:p>
                  </table:table-cell>
                  <table:table-cell table:style-name="ce3"/>
                  <table:table-cell office:value-type="float" office:value="2.4492753623188399" table:style-name="ce44">
                    <text:p><text:s/>2.45<text:s/></text:p>
                  </table:table-cell>
                  <table:table-cell office:value-type="float" office:value="1.2430540176145199" table:style-name="ce45">
                    <text:p>(1.24)</text:p>
                  </table:table-cell>
                  <table:table-cell office:value-type="float" office:value="-0.39358178053830201" table:style-name="ce46">
                    <text:p>-0.39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7575714285714299" table:style-name="ce47">
                    <text:p><text:s/>2.76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74" table:style-name="ce61">
                    <text:p><text:s/>74<text:s/></text:p>
                  </table:table-cell>
                  <table:table-cell office:value-type="percentage" office:value="0.27586206896551702" table:style-name="ce62">
                    <text:p>27.6%</text:p>
                  </table:table-cell>
                  <table:table-cell table:style-name="ce63"/>
                  <table:table-cell office:value-type="float" office:value="177" table:style-name="ce61">
                    <text:p><text:s/>177<text:s/></text:p>
                  </table:table-cell>
                  <table:table-cell office:value-type="percentage" office:value="0.113207547169811" table:style-name="ce62">
                    <text:p>11.3%</text:p>
                  </table:table-cell>
                  <table:table-cell table:style-name="ce18"/>
                  <table:table-cell office:value-type="float" office:value="2.3918918918918899" table:style-name="ce101">
                    <text:p><text:s/>2.39<text:s/></text:p>
                  </table:table-cell>
                  <table:table-cell office:value-type="float" office:value="1.22550037382072" table:style-name="ce102">
                    <text:p>(1.23)</text:p>
                  </table:table-cell>
                  <table:table-cell office:value-type="float" office:value="-0.34948741845293502" table:style-name="ce103">
                    <text:p>-0.35</text:p>
                  </table:table-cell>
                  <table:table-cell office:value-type="float" office:value="1" table:style-name="ce104">
                    <text:p><text:s/>1.00<text:s/></text:p>
                  </table:table-cell>
                  <table:table-cell office:value-type="float" office:value="4" table:style-name="ce104">
                    <text:p><text:s/>4.00<text:s/></text:p>
                  </table:table-cell>
                  <table:table-cell table:style-name="ce18"/>
                  <table:table-cell office:value-type="float" office:value="2.65913793103448" table:style-name="ce104">
                    <text:p><text:s/>2.66<text:s/></text:p>
                  </table:table-cell>
                  <table:table-cell table:style-name="ce106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8256521739130398" table:style-name="ce47">
                    <text:p><text:s/>2.83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6036842105263198" table:style-name="ce47">
                    <text:p><text:s/>2.60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3946874999999999" table:style-name="ce47">
                    <text:p><text:s/>2.39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0372131147540999" table:style-name="ce47">
                    <text:p><text:s/>3.04<text:s/>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2.3937096774193498" table:style-name="ce47">
            <text:p><text:s/>2.39<text:s/>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3" table:style-name="ce21"/>
          <table:table-cell table:number-columns-repeated="9" table:style-name="ce22"/>
          <table:table-cell table:style-name="ce6"/>
          <table:table-cell table:style-name="ce57"/>
          <table:table-cell table:number-columns-repeated="3" table:style-name="ce22"/>
          <table:table-cell table:style-name="ce3"/>
          <table:table-cell table:style-name="ce22"/>
          <table:table-cell table:number-columns-repeated="3" table:style-name="ce3"/>
          <table:table-cell table:number-columns-repeated="16361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4.診所看診日數：加總各診所該月(年、季)看診日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1) 月平均值＝加總各院所該月看診日數/該月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2) 年平均值＝加總各院所該年看診日數/該年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55">
            <text:p>5.假日平均每家看診日數＝該月每家診所假日看診日數加總/該月假日看診診所總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6.最大值、最小值、標準差：以日看診率計算該區間之分布情形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number-columns-repeated="2" table:style-name="ce27"/>
          <table:table-cell table:number-columns-repeated="16369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4__高屏" table:style-name="ta3">
        <table:table-column table:style-name="co46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48" table:default-cell-style-name="ce3"/>
        <table:table-column table:style-name="co2" table:default-cell-style-name="ce3"/>
        <table:table-column table:style-name="co49" table:default-cell-style-name="ce3"/>
        <table:table-column table:style-name="co16" table:default-cell-style-name="ce3"/>
        <table:table-column table:style-name="co2" table:default-cell-style-name="ce3"/>
        <table:table-column table:style-name="co42" table:default-cell-style-name="ce5"/>
        <table:table-column table:style-name="co50" table:default-cell-style-name="ce5"/>
        <table:table-column table:style-name="co23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51" table:default-cell-style-name="ce3"/>
        </table:table-column-group>
        <table:table-column table:style-name="co9" table:default-cell-style-name="ce3"/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4、高屏「牙醫基層」假日平均每家看診日數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7" table:style-name="ce3"/>
          <table:table-cell table:number-columns-repeated="2" table:style-name="ce5"/>
          <table:table-cell table:number-columns-repeated="3" table:style-name="ce3"/>
          <table:table-cell office:value-type="string" table:number-columns-spanned="2" table:number-rows-spanned="1" table:style-name="ce88">
            <text:p><text:span text:style-name="T2">單位：日、家</text:span></text:p>
          </table:table-cell>
          <table:covered-table-cell/>
          <table:table-cell table:number-columns-repeated="16364" table:style-name="ce3"/>
        </table:table-row>
        <table:table-row table:style-name="ro2">
          <table:table-cell office:value-type="string" table:number-columns-spanned="4" table:number-rows-spanned="3" table:style-name="ce85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89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90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89">
            <text:p>每家院所</text:p>
            <text:p>看診日數</text:p>
          </table:table-cell>
          <table:covered-table-cell table:number-columns-repeated="6"/>
          <table:table-cell table:number-columns-repeated="16364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85">
            <text:p>平均值</text:p>
            <text:p>(B/A)</text:p>
          </table:table-cell>
          <table:table-cell office:value-type="string" table:number-columns-spanned="1" table:number-rows-spanned="2" table:style-name="ce85">
            <text:p>(標準差)</text:p>
          </table:table-cell>
          <table:table-cell office:value-type="string" table:number-columns-spanned="1" table:number-rows-spanned="2" table:style-name="ce85">
            <text:p>去年同期</text:p>
            <text:p>增減值</text:p>
          </table:table-cell>
          <table:table-cell office:value-type="string" table:number-columns-spanned="1" table:number-rows-spanned="2" table:style-name="ce100">
            <text:p>最小值</text:p>
          </table:table-cell>
          <table:table-cell office:value-type="string" table:number-columns-spanned="1" table:number-rows-spanned="2" table:style-name="ce100">
            <text:p>最大值</text:p>
          </table:table-cell>
          <table:table-cell table:style-name="ce2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4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text:span text:style-name="T2"/></text:p>
            <text:p>(A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32">
            <text:p><text:span text:style-name="T2">值</text:span><text:span text:style-name="T2"/></text:p>
            <text:p>(B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4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4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817" table:style-name="ce4">
              <text:p><text:s/>817<text:s/></text:p>
            </table:table-cell>
            <table:table-cell office:value-type="percentage" office:value="-4.2203985932004702E-2" table:style-name="ce16">
              <text:p>-4.2%</text:p>
            </table:table-cell>
            <table:table-cell table:style-name="ce17"/>
            <table:table-cell office:value-type="float" office:value="16397" table:style-name="ce4">
              <text:p><text:s/>16,397<text:s/></text:p>
            </table:table-cell>
            <table:table-cell office:value-type="percentage" office:value="-3.22828139754485E-2" table:style-name="ce16">
              <text:p>-3.2%</text:p>
            </table:table-cell>
            <table:table-cell table:style-name="ce3"/>
            <table:table-cell office:value-type="float" office:value="20.069767441860499" table:style-name="ce44">
              <text:p><text:s/>20.07<text:s/></text:p>
            </table:table-cell>
            <table:table-cell office:value-type="float" office:value="8.0321827588969192" table:style-name="ce45">
              <text:p>(8.03)</text:p>
            </table:table-cell>
            <table:table-cell office:value-type="float" office:value="-0.49333935425603997" table:style-name="ce46">
              <text:p>-0.49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30" table:style-name="ce47">
              <text:p><text:s/>30.00<text:s/></text:p>
            </table:table-cell>
            <table:table-cell table:style-name="ce3"/>
            <table:table-cell office:value-type="float" office:value="19.946213592233001" table:style-name="ce56">
              <text:p>19.95</text:p>
            </table:table-cell>
            <table:table-cell table:style-name="ce60"/>
            <table:table-cell table:number-columns-repeated="1636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758" table:style-name="ce4">
              <text:p><text:s/>758<text:s/></text:p>
            </table:table-cell>
            <table:table-cell office:value-type="percentage" office:value="1.4725568942436399E-2" table:style-name="ce16">
              <text:p>1.5%</text:p>
            </table:table-cell>
            <table:table-cell table:style-name="ce17"/>
            <table:table-cell office:value-type="float" office:value="3107" table:style-name="ce4">
              <text:p><text:s/>3,107<text:s/></text:p>
            </table:table-cell>
            <table:table-cell office:value-type="percentage" office:value="0.24479166666666699" table:style-name="ce16">
              <text:p>24.5%</text:p>
            </table:table-cell>
            <table:table-cell table:style-name="ce3"/>
            <table:table-cell office:value-type="float" office:value="4.0989445910290199" table:style-name="ce44">
              <text:p><text:s/>4.10<text:s/></text:p>
            </table:table-cell>
            <table:table-cell office:value-type="float" office:value="1.2193828460854199" table:style-name="ce45">
              <text:p>(1.22)</text:p>
            </table:table-cell>
            <table:table-cell office:value-type="float" office:value="0.75757912918163395" table:style-name="ce46">
              <text:p>0.76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5" table:style-name="ce47">
              <text:p><text:s/>5.00<text:s/></text:p>
            </table:table-cell>
            <table:table-cell table:style-name="ce3"/>
            <table:table-cell office:value-type="float" office:value="3.24112449799197" table:style-name="ce56">
              <text:p>3.24</text:p>
            </table:table-cell>
            <table:table-cell table:style-name="ce60"/>
            <table:table-cell table:number-columns-repeated="1636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43" table:style-name="ce4">
                    <text:p><text:s/>743<text:s/></text:p>
                  </table:table-cell>
                  <table:table-cell office:value-type="percentage" office:value="-1.58940397350993E-2" table:style-name="ce16">
                    <text:p>-1.6%</text:p>
                  </table:table-cell>
                  <table:table-cell table:style-name="ce17"/>
                  <table:table-cell office:value-type="float" office:value="1734" table:style-name="ce4">
                    <text:p><text:s/>1,734<text:s/></text:p>
                  </table:table-cell>
                  <table:table-cell office:value-type="percentage" office:value="-0.14115898959881101" table:style-name="ce16">
                    <text:p>-14.1%</text:p>
                  </table:table-cell>
                  <table:table-cell table:style-name="ce3"/>
                  <table:table-cell office:value-type="float" office:value="2.3337819650067302" table:style-name="ce44">
                    <text:p><text:s/>2.33<text:s/></text:p>
                  </table:table-cell>
                  <table:table-cell office:value-type="float" office:value="0.97213333685964498" table:style-name="ce45">
                    <text:p>(0.97)</text:p>
                  </table:table-cell>
                  <table:table-cell office:value-type="float" office:value="-0.34039022042373401" table:style-name="ce46">
                    <text:p>-0.34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5939470198675498" table:style-name="ce56">
                    <text:p>2.59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52" table:style-name="ce4">
                    <text:p><text:s/>752<text:s/></text:p>
                  </table:table-cell>
                  <table:table-cell office:value-type="percentage" office:value="9.3959731543624692E-3" table:style-name="ce16">
                    <text:p>0.9%</text:p>
                  </table:table-cell>
                  <table:table-cell table:style-name="ce17"/>
                  <table:table-cell office:value-type="float" office:value="2450" table:style-name="ce4">
                    <text:p><text:s/>2,450<text:s/></text:p>
                  </table:table-cell>
                  <table:table-cell office:value-type="percentage" office:value="-0.15077989601386499" table:style-name="ce16">
                    <text:p>-15.1%</text:p>
                  </table:table-cell>
                  <table:table-cell table:style-name="ce3"/>
                  <table:table-cell office:value-type="float" office:value="3.2579787234042601" table:style-name="ce44">
                    <text:p><text:s/>3.26<text:s/></text:p>
                  </table:table-cell>
                  <table:table-cell office:value-type="float" office:value="0.97091671348614195" table:style-name="ce45">
                    <text:p>(0.97)</text:p>
                  </table:table-cell>
                  <table:table-cell office:value-type="float" office:value="-0.61450449807225505" table:style-name="ce46">
                    <text:p>-0.6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75630872483221" table:style-name="ce56">
                    <text:p>3.76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42" table:style-name="ce4">
                    <text:p><text:s/>742<text:s/></text:p>
                  </table:table-cell>
                  <table:table-cell office:value-type="percentage" office:value="5.4200542005420297E-3" table:style-name="ce16">
                    <text:p>0.5%</text:p>
                  </table:table-cell>
                  <table:table-cell table:style-name="ce17"/>
                  <table:table-cell office:value-type="float" office:value="2095" table:style-name="ce4">
                    <text:p><text:s/>2,095<text:s/></text:p>
                  </table:table-cell>
                  <table:table-cell office:value-type="percentage" office:value="4.77554918815626E-4" table:style-name="ce16">
                    <text:p>0.0%</text:p>
                  </table:table-cell>
                  <table:table-cell table:style-name="ce3"/>
                  <table:table-cell office:value-type="float" office:value="2.8234501347708898" table:style-name="ce44">
                    <text:p><text:s/>2.82<text:s/></text:p>
                  </table:table-cell>
                  <table:table-cell office:value-type="float" office:value="0.86612042968901104" table:style-name="ce45">
                    <text:p>(0.87)</text:p>
                  </table:table-cell>
                  <table:table-cell office:value-type="float" office:value="-1.3948239212850501E-2" table:style-name="ce46">
                    <text:p>-0.0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75227642276423" table:style-name="ce56">
                    <text:p>2.75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49" table:style-name="ce4">
                    <text:p><text:s/>749<text:s/></text:p>
                  </table:table-cell>
                  <table:table-cell office:value-type="percentage" office:value="4.0214477211795198E-3" table:style-name="ce16">
                    <text:p>0.4%</text:p>
                  </table:table-cell>
                  <table:table-cell table:style-name="ce17"/>
                  <table:table-cell office:value-type="float" office:value="2829" table:style-name="ce4">
                    <text:p><text:s/>2,829<text:s/></text:p>
                  </table:table-cell>
                  <table:table-cell office:value-type="percentage" office:value="9.8214285714285796E-2" table:style-name="ce16">
                    <text:p>9.8%</text:p>
                  </table:table-cell>
                  <table:table-cell table:style-name="ce3"/>
                  <table:table-cell office:value-type="float" office:value="3.7770360480640899" table:style-name="ce44">
                    <text:p><text:s/>3.78<text:s/></text:p>
                  </table:table-cell>
                  <table:table-cell office:value-type="float" office:value="1.2622474968686599" table:style-name="ce45">
                    <text:p>(1.26)</text:p>
                  </table:table-cell>
                  <table:table-cell office:value-type="float" office:value="0.32395293814451398" table:style-name="ce46">
                    <text:p>0.32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3.34949061662198" table:style-name="ce56">
                    <text:p>3.35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32" table:style-name="ce4">
                    <text:p><text:s/>732<text:s/></text:p>
                  </table:table-cell>
                  <table:table-cell office:value-type="percentage" office:value="-9.4722598105547694E-3" table:style-name="ce16">
                    <text:p>-0.9%</text:p>
                  </table:table-cell>
                  <table:table-cell table:style-name="ce17"/>
                  <table:table-cell office:value-type="float" office:value="2159" table:style-name="ce4">
                    <text:p><text:s/>2,159<text:s/></text:p>
                  </table:table-cell>
                  <table:table-cell office:value-type="percentage" office:value="-0.109690721649485" table:style-name="ce16">
                    <text:p>-11.0%</text:p>
                  </table:table-cell>
                  <table:table-cell table:style-name="ce3"/>
                  <table:table-cell office:value-type="float" office:value="2.94945355191257" table:style-name="ce44">
                    <text:p><text:s/>2.95<text:s/></text:p>
                  </table:table-cell>
                  <table:table-cell office:value-type="float" office:value="0.93212155332815105" table:style-name="ce45">
                    <text:p>(0.93)</text:p>
                  </table:table-cell>
                  <table:table-cell office:value-type="float" office:value="-0.33200788245820301" table:style-name="ce46">
                    <text:p>-0.33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1830175913396501" table:style-name="ce56">
                    <text:p>3.18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730" table:style-name="ce61">
                    <text:p><text:s/>730<text:s/></text:p>
                  </table:table-cell>
                  <table:table-cell office:value-type="percentage" office:value="-1.74966352624495E-2" table:style-name="ce62">
                    <text:p>-1.7%</text:p>
                  </table:table-cell>
                  <table:table-cell table:style-name="ce63"/>
                  <table:table-cell office:value-type="float" office:value="2023" table:style-name="ce61">
                    <text:p><text:s/>2,023<text:s/></text:p>
                  </table:table-cell>
                  <table:table-cell office:value-type="percentage" office:value="-0.17394855042874599" table:style-name="ce62">
                    <text:p>-17.4%</text:p>
                  </table:table-cell>
                  <table:table-cell table:style-name="ce18"/>
                  <table:table-cell office:value-type="float" office:value="2.7712328767123302" table:style-name="ce101">
                    <text:p><text:s/>2.77<text:s/></text:p>
                  </table:table-cell>
                  <table:table-cell office:value-type="float" office:value="0.88486426106429406" table:style-name="ce102">
                    <text:p>(0.88)</text:p>
                  </table:table-cell>
                  <table:table-cell office:value-type="float" office:value="-0.52486402772912499" table:style-name="ce103">
                    <text:p>-0.52</text:p>
                  </table:table-cell>
                  <table:table-cell office:value-type="float" office:value="1" table:style-name="ce104">
                    <text:p><text:s/>1.00<text:s/></text:p>
                  </table:table-cell>
                  <table:table-cell office:value-type="float" office:value="4" table:style-name="ce104">
                    <text:p><text:s/>4.00<text:s/></text:p>
                  </table:table-cell>
                  <table:table-cell table:style-name="ce18"/>
                  <table:table-cell office:value-type="float" office:value="3.1972139973082099" table:style-name="ce105">
                    <text:p>3.20</text:p>
                  </table:table-cell>
                  <table:table-cell table:style-name="ce106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9191129032258099" table:style-name="ce56">
                    <text:p>3.9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1587516960651301" table:style-name="ce56">
                    <text:p>3.16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6059701492537299" table:style-name="ce56">
                    <text:p>2.61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93683089214381" table:style-name="ce56">
                    <text:p>3.94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3.1918243243243198" table:style-name="ce56">
            <text:p>3.19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3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153" table:style-name="ce4">
              <text:p><text:s/>153<text:s/></text:p>
            </table:table-cell>
            <table:table-cell office:value-type="percentage" office:value="-0.14044943820224701" table:style-name="ce16">
              <text:p>-14.0%</text:p>
            </table:table-cell>
            <table:table-cell table:style-name="ce17"/>
            <table:table-cell office:value-type="float" office:value="1228" table:style-name="ce4">
              <text:p><text:s/>1,228<text:s/></text:p>
            </table:table-cell>
            <table:table-cell office:value-type="percentage" office:value="0.20039100684262001" table:style-name="ce16">
              <text:p>20.0%</text:p>
            </table:table-cell>
            <table:table-cell table:style-name="ce3"/>
            <table:table-cell office:value-type="float" office:value="8.0261437908496696" table:style-name="ce44">
              <text:p><text:s/>8.03<text:s/></text:p>
            </table:table-cell>
            <table:table-cell office:value-type="float" office:value="8.6769110684456408" table:style-name="ce45">
              <text:p>(8.68)</text:p>
            </table:table-cell>
            <table:table-cell office:value-type="float" office:value="1.1139816286875099" table:style-name="ce46">
              <text:p>1.11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30" table:style-name="ce47">
              <text:p><text:s/>30.00<text:s/></text:p>
            </table:table-cell>
            <table:table-cell table:style-name="ce3"/>
            <table:table-cell office:value-type="float" office:value="6.7047972972972998" table:style-name="ce47">
              <text:p><text:s/>6.70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66" table:style-name="ce4">
              <text:p><text:s/>66<text:s/></text:p>
            </table:table-cell>
            <table:table-cell office:value-type="percentage" office:value="-0.164556962025316" table:style-name="ce16">
              <text:p>-16.5%</text:p>
            </table:table-cell>
            <table:table-cell table:style-name="ce17"/>
            <table:table-cell office:value-type="float" office:value="144" table:style-name="ce4">
              <text:p><text:s/>144<text:s/></text:p>
            </table:table-cell>
            <table:table-cell office:value-type="percentage" office:value="-4.6357615894039798E-2" table:style-name="ce16">
              <text:p>-4.6%</text:p>
            </table:table-cell>
            <table:table-cell table:style-name="ce3"/>
            <table:table-cell office:value-type="float" office:value="2.1818181818181799" table:style-name="ce44">
              <text:p><text:s/>2.18<text:s/></text:p>
            </table:table-cell>
            <table:table-cell office:value-type="float" office:value="1.2638048888981199" table:style-name="ce45">
              <text:p>(1.26)</text:p>
            </table:table-cell>
            <table:table-cell office:value-type="float" office:value="0.27042577675489099" table:style-name="ce46">
              <text:p>0.27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4" table:style-name="ce47">
              <text:p><text:s/>4.00<text:s/></text:p>
            </table:table-cell>
            <table:table-cell table:style-name="ce3"/>
            <table:table-cell office:value-type="float" office:value="1.8540506329113899" table:style-name="ce47">
              <text:p><text:s/>1.85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9" table:style-name="ce4">
                    <text:p><text:s/>79<text:s/></text:p>
                  </table:table-cell>
                  <table:table-cell office:value-type="percentage" office:value="8.2191780821917901E-2" table:style-name="ce16">
                    <text:p>8.2%</text:p>
                  </table:table-cell>
                  <table:table-cell table:style-name="ce17"/>
                  <table:table-cell office:value-type="float" office:value="152" table:style-name="ce4">
                    <text:p><text:s/>152<text:s/></text:p>
                  </table:table-cell>
                  <table:table-cell office:value-type="percentage" office:value="7.0422535211267498E-2" table:style-name="ce16">
                    <text:p>7.0%</text:p>
                  </table:table-cell>
                  <table:table-cell table:style-name="ce3"/>
                  <table:table-cell office:value-type="float" office:value="1.92405063291139" table:style-name="ce44">
                    <text:p><text:s/>1.92<text:s/></text:p>
                  </table:table-cell>
                  <table:table-cell office:value-type="float" office:value="1.09511914699789" table:style-name="ce45">
                    <text:p>(1.10)</text:p>
                  </table:table-cell>
                  <table:table-cell office:value-type="float" office:value="-2.1154846540662402E-2" table:style-name="ce46">
                    <text:p>-0.02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1.88684931506849" table:style-name="ce47">
                    <text:p><text:s/>1.89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65" table:style-name="ce4">
                    <text:p><text:s/>65<text:s/></text:p>
                  </table:table-cell>
                  <table:table-cell office:value-type="percentage" office:value="-2.9850746268656699E-2" table:style-name="ce16">
                    <text:p>-3.0%</text:p>
                  </table:table-cell>
                  <table:table-cell table:style-name="ce17"/>
                  <table:table-cell office:value-type="float" office:value="169" table:style-name="ce4">
                    <text:p><text:s/>169<text:s/></text:p>
                  </table:table-cell>
                  <table:table-cell office:value-type="percentage" office:value="3.6809815950920297E-2" table:style-name="ce16">
                    <text:p>3.7%</text:p>
                  </table:table-cell>
                  <table:table-cell table:style-name="ce3"/>
                  <table:table-cell office:value-type="float" office:value="2.6" table:style-name="ce44">
                    <text:p><text:s/>2.60<text:s/></text:p>
                  </table:table-cell>
                  <table:table-cell office:value-type="float" office:value="1.4979152178945201" table:style-name="ce45">
                    <text:p>(1.50)</text:p>
                  </table:table-cell>
                  <table:table-cell office:value-type="float" office:value="0.16716417910447801" table:style-name="ce46">
                    <text:p>0.1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35985074626866" table:style-name="ce47">
                    <text:p><text:s/>2.36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0.28571428571428598" table:style-name="ce16">
                    <text:p>28.6%</text:p>
                  </table:table-cell>
                  <table:table-cell table:style-name="ce17"/>
                  <table:table-cell office:value-type="float" office:value="169" table:style-name="ce4">
                    <text:p><text:s/>169<text:s/></text:p>
                  </table:table-cell>
                  <table:table-cell office:value-type="percentage" office:value="0.25185185185185199" table:style-name="ce16">
                    <text:p>25.2%</text:p>
                  </table:table-cell>
                  <table:table-cell table:style-name="ce3"/>
                  <table:table-cell office:value-type="float" office:value="2.0864197530864201" table:style-name="ce44">
                    <text:p><text:s/>2.09<text:s/></text:p>
                  </table:table-cell>
                  <table:table-cell office:value-type="float" office:value="1.1853009202750699" table:style-name="ce45">
                    <text:p>(1.19)</text:p>
                  </table:table-cell>
                  <table:table-cell office:value-type="float" office:value="-5.6437389770723101E-2" table:style-name="ce46">
                    <text:p>-0.06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0785714285714301" table:style-name="ce47">
                    <text:p><text:s/>2.08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83" table:style-name="ce4">
                    <text:p><text:s/>83<text:s/></text:p>
                  </table:table-cell>
                  <table:table-cell office:value-type="percentage" office:value="0.27692307692307699" table:style-name="ce16">
                    <text:p>27.7%</text:p>
                  </table:table-cell>
                  <table:table-cell table:style-name="ce17"/>
                  <table:table-cell office:value-type="float" office:value="216" table:style-name="ce4">
                    <text:p><text:s/>216<text:s/></text:p>
                  </table:table-cell>
                  <table:table-cell office:value-type="percentage" office:value="0.57664233576642299" table:style-name="ce16">
                    <text:p>57.7%</text:p>
                  </table:table-cell>
                  <table:table-cell table:style-name="ce3"/>
                  <table:table-cell office:value-type="float" office:value="2.6024096385542199" table:style-name="ce44">
                    <text:p><text:s/>2.60<text:s/></text:p>
                  </table:table-cell>
                  <table:table-cell office:value-type="float" office:value="1.5455661133182499" table:style-name="ce45">
                    <text:p>(1.55)</text:p>
                  </table:table-cell>
                  <table:table-cell office:value-type="float" office:value="0.494717330861909" table:style-name="ce46">
                    <text:p>0.49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0444615384615399" table:style-name="ce47">
                    <text:p><text:s/>2.04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85" table:style-name="ce4">
                    <text:p><text:s/>85<text:s/></text:p>
                  </table:table-cell>
                  <table:table-cell office:value-type="percentage" office:value="0.133333333333333" table:style-name="ce16">
                    <text:p>13.3%</text:p>
                  </table:table-cell>
                  <table:table-cell table:style-name="ce17"/>
                  <table:table-cell office:value-type="float" office:value="196" table:style-name="ce4">
                    <text:p><text:s/>196<text:s/></text:p>
                  </table:table-cell>
                  <table:table-cell office:value-type="percentage" office:value="0.13953488372093001" table:style-name="ce16">
                    <text:p>14.0%</text:p>
                  </table:table-cell>
                  <table:table-cell table:style-name="ce3"/>
                  <table:table-cell office:value-type="float" office:value="2.3058823529411798" table:style-name="ce44">
                    <text:p><text:s/>2.31<text:s/></text:p>
                  </table:table-cell>
                  <table:table-cell office:value-type="float" office:value="1.23465369553538" table:style-name="ce45">
                    <text:p>(1.23)</text:p>
                  </table:table-cell>
                  <table:table-cell office:value-type="float" office:value="1.25490196078428E-2" table:style-name="ce46">
                    <text:p>0.0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2245333333333299" table:style-name="ce47">
                    <text:p><text:s/>2.22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79" table:style-name="ce61">
                    <text:p><text:s/>79<text:s/></text:p>
                  </table:table-cell>
                  <table:table-cell office:value-type="percentage" office:value="0.338983050847458" table:style-name="ce62">
                    <text:p>33.9%</text:p>
                  </table:table-cell>
                  <table:table-cell table:style-name="ce63"/>
                  <table:table-cell office:value-type="float" office:value="182" table:style-name="ce61">
                    <text:p><text:s/>182<text:s/></text:p>
                  </table:table-cell>
                  <table:table-cell office:value-type="percentage" office:value="0.47967479674796798" table:style-name="ce62">
                    <text:p>48.0%</text:p>
                  </table:table-cell>
                  <table:table-cell table:style-name="ce18"/>
                  <table:table-cell office:value-type="float" office:value="2.3037974683544298" table:style-name="ce101">
                    <text:p><text:s/>2.30<text:s/></text:p>
                  </table:table-cell>
                  <table:table-cell office:value-type="float" office:value="1.18055213483795" table:style-name="ce102">
                    <text:p>(1.18)</text:p>
                  </table:table-cell>
                  <table:table-cell office:value-type="float" office:value="0.21905170564256601" table:style-name="ce103">
                    <text:p>0.22</text:p>
                  </table:table-cell>
                  <table:table-cell office:value-type="float" office:value="1" table:style-name="ce104">
                    <text:p><text:s/>1.00<text:s/></text:p>
                  </table:table-cell>
                  <table:table-cell office:value-type="float" office:value="4" table:style-name="ce104">
                    <text:p><text:s/>4.00<text:s/></text:p>
                  </table:table-cell>
                  <table:table-cell table:style-name="ce18"/>
                  <table:table-cell office:value-type="float" office:value="2.0222033898305098" table:style-name="ce104">
                    <text:p><text:s/>2.02<text:s/></text:p>
                  </table:table-cell>
                  <table:table-cell table:style-name="ce106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32013513513514" table:style-name="ce47">
                    <text:p><text:s/>2.32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2103278688524601" table:style-name="ce47">
                    <text:p><text:s/>2.21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.94" table:style-name="ce47">
                    <text:p><text:s/>1.94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4249999999999998" table:style-name="ce47">
                    <text:p><text:s/>2.43<text:s/>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.90067567567568" table:style-name="ce47">
            <text:p><text:s/>1.90<text:s/>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3" table:style-name="ce21"/>
          <table:table-cell table:number-columns-repeated="9" table:style-name="ce22"/>
          <table:table-cell table:style-name="ce6"/>
          <table:table-cell table:style-name="ce57"/>
          <table:table-cell table:number-columns-repeated="3" table:style-name="ce22"/>
          <table:table-cell table:style-name="ce3"/>
          <table:table-cell table:style-name="ce22"/>
          <table:table-cell table:number-columns-repeated="3" table:style-name="ce3"/>
          <table:table-cell table:number-columns-repeated="16361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4.診所看診日數：加總各診所該月(年、季)看診日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1) 月平均值＝加總各院所該月看診日數/該月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2) 年平均值＝加總各院所該年看診日數/該年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55">
            <text:p>5.假日平均每家看診日數＝該月每家診所假日看診日數加總/該月假日看診診所總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6.最大值、最小值、標準差：以日看診率計算該區間之分布情形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number-columns-repeated="2" table:style-name="ce27"/>
          <table:table-cell table:number-columns-repeated="16369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4__東區" table:style-name="ta3">
        <table:table-column table:style-name="co46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48" table:default-cell-style-name="ce3"/>
        <table:table-column table:style-name="co2" table:default-cell-style-name="ce3"/>
        <table:table-column table:style-name="co49" table:default-cell-style-name="ce3"/>
        <table:table-column table:style-name="co16" table:default-cell-style-name="ce3"/>
        <table:table-column table:style-name="co2" table:default-cell-style-name="ce3"/>
        <table:table-column table:style-name="co42" table:default-cell-style-name="ce5"/>
        <table:table-column table:style-name="co50" table:default-cell-style-name="ce5"/>
        <table:table-column table:style-name="co23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51" table:default-cell-style-name="ce3"/>
        </table:table-column-group>
        <table:table-column table:style-name="co9" table:default-cell-style-name="ce3"/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4、東區「牙醫基層」假日平均每家看診日數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7" table:style-name="ce3"/>
          <table:table-cell table:number-columns-repeated="2" table:style-name="ce5"/>
          <table:table-cell table:number-columns-repeated="3" table:style-name="ce3"/>
          <table:table-cell office:value-type="string" table:number-columns-spanned="2" table:number-rows-spanned="1" table:style-name="ce88">
            <text:p><text:span text:style-name="T2">單位：日、家</text:span></text:p>
          </table:table-cell>
          <table:covered-table-cell/>
          <table:table-cell table:number-columns-repeated="16364" table:style-name="ce3"/>
        </table:table-row>
        <table:table-row table:style-name="ro2">
          <table:table-cell office:value-type="string" table:number-columns-spanned="4" table:number-rows-spanned="3" table:style-name="ce85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89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90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89">
            <text:p>每家院所</text:p>
            <text:p>看診日數</text:p>
          </table:table-cell>
          <table:covered-table-cell table:number-columns-repeated="6"/>
          <table:table-cell table:number-columns-repeated="16364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85">
            <text:p>平均值</text:p>
            <text:p>(B/A)</text:p>
          </table:table-cell>
          <table:table-cell office:value-type="string" table:number-columns-spanned="1" table:number-rows-spanned="2" table:style-name="ce85">
            <text:p>(標準差)</text:p>
          </table:table-cell>
          <table:table-cell office:value-type="string" table:number-columns-spanned="1" table:number-rows-spanned="2" table:style-name="ce85">
            <text:p>去年同期</text:p>
            <text:p>增減值</text:p>
          </table:table-cell>
          <table:table-cell office:value-type="string" table:number-columns-spanned="1" table:number-rows-spanned="2" table:style-name="ce100">
            <text:p>最小值</text:p>
          </table:table-cell>
          <table:table-cell office:value-type="string" table:number-columns-spanned="1" table:number-rows-spanned="2" table:style-name="ce100">
            <text:p>最大值</text:p>
          </table:table-cell>
          <table:table-cell table:style-name="ce2"/>
          <table:table-cell office:value-type="string" table:number-columns-spanned="1" table:number-rows-spanned="2" table:style-name="ce85">
            <text:p>去年同期值</text:p>
          </table:table-cell>
          <table:table-cell table:number-columns-repeated="16364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text:span text:style-name="T2"/></text:p>
            <text:p>(A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32">
            <text:p><text:span text:style-name="T2">值</text:span><text:span text:style-name="T2"/></text:p>
            <text:p>(B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4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4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76" table:style-name="ce4">
              <text:p><text:s/>76<text:s/></text:p>
            </table:table-cell>
            <table:table-cell office:value-type="percentage" office:value="-0.05" table:style-name="ce16">
              <text:p>-5.0%</text:p>
            </table:table-cell>
            <table:table-cell table:style-name="ce17"/>
            <table:table-cell office:value-type="float" office:value="1306" table:style-name="ce4">
              <text:p><text:s/>1,306<text:s/></text:p>
            </table:table-cell>
            <table:table-cell office:value-type="percentage" office:value="-4.7410649161196201E-2" table:style-name="ce16">
              <text:p>-4.7%</text:p>
            </table:table-cell>
            <table:table-cell table:style-name="ce3"/>
            <table:table-cell office:value-type="float" office:value="17.184210526315798" table:style-name="ce44">
              <text:p><text:s/>17.18<text:s/></text:p>
            </table:table-cell>
            <table:table-cell office:value-type="float" office:value="9.1995804633556197" table:style-name="ce45">
              <text:p>(9.20)</text:p>
            </table:table-cell>
            <table:table-cell office:value-type="float" office:value="-0.62098427887901397" table:style-name="ce46">
              <text:p>-0.62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9" table:style-name="ce47">
              <text:p><text:s/>29.00<text:s/></text:p>
            </table:table-cell>
            <table:table-cell table:style-name="ce3"/>
            <table:table-cell office:value-type="float" office:value="17.271038961039" table:style-name="ce56">
              <text:p>17.27</text:p>
            </table:table-cell>
            <table:table-cell table:style-name="ce60"/>
            <table:table-cell table:number-columns-repeated="1636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66" table:style-name="ce4">
              <text:p><text:s/>66<text:s/></text:p>
            </table:table-cell>
            <table:table-cell office:value-type="percentage" office:value="0" table:style-name="ce16">
              <text:p>0.0%</text:p>
            </table:table-cell>
            <table:table-cell table:style-name="ce17"/>
            <table:table-cell office:value-type="float" office:value="251" table:style-name="ce4">
              <text:p><text:s/>251<text:s/></text:p>
            </table:table-cell>
            <table:table-cell office:value-type="percentage" office:value="0.27411167512690299" table:style-name="ce16">
              <text:p>27.4%</text:p>
            </table:table-cell>
            <table:table-cell table:style-name="ce3"/>
            <table:table-cell office:value-type="float" office:value="3.8030303030303001" table:style-name="ce44">
              <text:p><text:s/>3.80<text:s/></text:p>
            </table:table-cell>
            <table:table-cell office:value-type="float" office:value="1.3152326143450199" table:style-name="ce45">
              <text:p>(1.32)</text:p>
            </table:table-cell>
            <table:table-cell office:value-type="float" office:value="0.81818181818181801" table:style-name="ce46">
              <text:p>0.82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5" table:style-name="ce47">
              <text:p><text:s/>5.00<text:s/></text:p>
            </table:table-cell>
            <table:table-cell table:style-name="ce3"/>
            <table:table-cell office:value-type="float" office:value="2.89530303030303" table:style-name="ce56">
              <text:p>2.90</text:p>
            </table:table-cell>
            <table:table-cell table:style-name="ce60"/>
            <table:table-cell table:number-columns-repeated="1636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5" table:style-name="ce4">
                    <text:p><text:s/>65<text:s/></text:p>
                  </table:table-cell>
                  <table:table-cell office:value-type="percentage" office:value="-4.4117647058823498E-2" table:style-name="ce16">
                    <text:p>-4.4%</text:p>
                  </table:table-cell>
                  <table:table-cell table:style-name="ce17"/>
                  <table:table-cell office:value-type="float" office:value="144" table:style-name="ce4">
                    <text:p><text:s/>144<text:s/></text:p>
                  </table:table-cell>
                  <table:table-cell office:value-type="percentage" office:value="-0.12727272727272701" table:style-name="ce16">
                    <text:p>-12.7%</text:p>
                  </table:table-cell>
                  <table:table-cell table:style-name="ce3"/>
                  <table:table-cell office:value-type="float" office:value="2.2153846153846199" table:style-name="ce44">
                    <text:p><text:s/>2.22<text:s/></text:p>
                  </table:table-cell>
                  <table:table-cell office:value-type="float" office:value="1.0230516191202701" table:style-name="ce45">
                    <text:p>(1.02)</text:p>
                  </table:table-cell>
                  <table:table-cell office:value-type="float" office:value="-0.21108597285067801" table:style-name="ce46">
                    <text:p>-0.2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35367647058824" table:style-name="ce56">
                    <text:p>2.35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1" table:style-name="ce4">
                    <text:p><text:s/>61<text:s/></text:p>
                  </table:table-cell>
                  <table:table-cell office:value-type="percentage" office:value="-7.5757575757575801E-2" table:style-name="ce16">
                    <text:p>-7.6%</text:p>
                  </table:table-cell>
                  <table:table-cell table:style-name="ce17"/>
                  <table:table-cell office:value-type="float" office:value="180" table:style-name="ce4">
                    <text:p><text:s/>180<text:s/></text:p>
                  </table:table-cell>
                  <table:table-cell office:value-type="percentage" office:value="-0.246861924686193" table:style-name="ce16">
                    <text:p>-24.7%</text:p>
                  </table:table-cell>
                  <table:table-cell table:style-name="ce3"/>
                  <table:table-cell office:value-type="float" office:value="2.9508196721311499" table:style-name="ce44">
                    <text:p><text:s/>2.95<text:s/></text:p>
                  </table:table-cell>
                  <table:table-cell office:value-type="float" office:value="0.95614206594690898" table:style-name="ce45">
                    <text:p>(0.96)</text:p>
                  </table:table-cell>
                  <table:table-cell office:value-type="float" office:value="-0.67039244908097295" table:style-name="ce46">
                    <text:p>-0.6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5125757575757599" table:style-name="ce56">
                    <text:p>3.51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6" table:style-name="ce4">
                    <text:p><text:s/>66<text:s/></text:p>
                  </table:table-cell>
                  <table:table-cell office:value-type="percentage" office:value="1.53846153846153E-2" table:style-name="ce16">
                    <text:p>1.5%</text:p>
                  </table:table-cell>
                  <table:table-cell table:style-name="ce17"/>
                  <table:table-cell office:value-type="float" office:value="181" table:style-name="ce4">
                    <text:p><text:s/>181<text:s/></text:p>
                  </table:table-cell>
                  <table:table-cell office:value-type="percentage" office:value="2.2598870056497199E-2" table:style-name="ce16">
                    <text:p>2.3%</text:p>
                  </table:table-cell>
                  <table:table-cell table:style-name="ce3"/>
                  <table:table-cell office:value-type="float" office:value="2.74242424242424" table:style-name="ce44">
                    <text:p><text:s/>2.74<text:s/></text:p>
                  </table:table-cell>
                  <table:table-cell office:value-type="float" office:value="1.0123940561568501" table:style-name="ce45">
                    <text:p>(1.01)</text:p>
                  </table:table-cell>
                  <table:table-cell office:value-type="float" office:value="1.9347319347319002E-2" table:style-name="ce46">
                    <text:p>0.02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6413846153846201" table:style-name="ce56">
                    <text:p>2.64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62" table:style-name="ce4">
                    <text:p><text:s/>62<text:s/></text:p>
                  </table:table-cell>
                  <table:table-cell office:value-type="percentage" office:value="-4.6153846153846101E-2" table:style-name="ce16">
                    <text:p>-4.6%</text:p>
                  </table:table-cell>
                  <table:table-cell table:style-name="ce17"/>
                  <table:table-cell office:value-type="float" office:value="226" table:style-name="ce4">
                    <text:p><text:s/>226<text:s/></text:p>
                  </table:table-cell>
                  <table:table-cell office:value-type="percentage" office:value="4.6296296296296301E-2" table:style-name="ce16">
                    <text:p>4.6%</text:p>
                  </table:table-cell>
                  <table:table-cell table:style-name="ce3"/>
                  <table:table-cell office:value-type="float" office:value="3.6451612903225801" table:style-name="ce44">
                    <text:p><text:s/>3.65<text:s/></text:p>
                  </table:table-cell>
                  <table:table-cell office:value-type="float" office:value="1.2687514734682299" table:style-name="ce45">
                    <text:p>(1.27)</text:p>
                  </table:table-cell>
                  <table:table-cell office:value-type="float" office:value="0.32208436724565698" table:style-name="ce46">
                    <text:p>0.32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3.22338461538462" table:style-name="ce56">
                    <text:p>3.2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9" table:style-name="ce4">
                    <text:p><text:s/>59<text:s/></text:p>
                  </table:table-cell>
                  <table:table-cell office:value-type="percentage" office:value="-9.2307692307692299E-2" table:style-name="ce16">
                    <text:p>-9.2%</text:p>
                  </table:table-cell>
                  <table:table-cell table:style-name="ce17"/>
                  <table:table-cell office:value-type="float" office:value="164" table:style-name="ce4">
                    <text:p><text:s/>164<text:s/></text:p>
                  </table:table-cell>
                  <table:table-cell office:value-type="percentage" office:value="-0.13227513227513199" table:style-name="ce16">
                    <text:p>-13.2%</text:p>
                  </table:table-cell>
                  <table:table-cell table:style-name="ce3"/>
                  <table:table-cell office:value-type="float" office:value="2.77966101694915" table:style-name="ce44">
                    <text:p><text:s/>2.78<text:s/></text:p>
                  </table:table-cell>
                  <table:table-cell office:value-type="float" office:value="0.94809785269333202" table:style-name="ce45">
                    <text:p>(0.95)</text:p>
                  </table:table-cell>
                  <table:table-cell office:value-type="float" office:value="-0.128031290743155" table:style-name="ce46">
                    <text:p>-0.13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8204615384615401" table:style-name="ce56">
                    <text:p>2.8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8" table:style-name="ce61">
                    <text:p><text:s/>58<text:s/></text:p>
                  </table:table-cell>
                  <table:table-cell office:value-type="percentage" office:value="-4.91803278688525E-2" table:style-name="ce62">
                    <text:p>-4.9%</text:p>
                  </table:table-cell>
                  <table:table-cell table:style-name="ce63"/>
                  <table:table-cell office:value-type="float" office:value="160" table:style-name="ce61">
                    <text:p><text:s/>160<text:s/></text:p>
                  </table:table-cell>
                  <table:table-cell office:value-type="percentage" office:value="-0.14893617021276601" table:style-name="ce62">
                    <text:p>-14.9%</text:p>
                  </table:table-cell>
                  <table:table-cell table:style-name="ce18"/>
                  <table:table-cell office:value-type="float" office:value="2.7586206896551699" table:style-name="ce101">
                    <text:p><text:s/>2.76<text:s/></text:p>
                  </table:table-cell>
                  <table:table-cell office:value-type="float" office:value="0.96081735722789297" table:style-name="ce102">
                    <text:p>(0.96)</text:p>
                  </table:table-cell>
                  <table:table-cell office:value-type="float" office:value="-0.32334652345958098" table:style-name="ce103">
                    <text:p>-0.32</text:p>
                  </table:table-cell>
                  <table:table-cell office:value-type="float" office:value="1" table:style-name="ce104">
                    <text:p><text:s/>1.00<text:s/></text:p>
                  </table:table-cell>
                  <table:table-cell office:value-type="float" office:value="4" table:style-name="ce104">
                    <text:p><text:s/>4.00<text:s/></text:p>
                  </table:table-cell>
                  <table:table-cell table:style-name="ce18"/>
                  <table:table-cell office:value-type="float" office:value="2.9895081967213102" table:style-name="ce105">
                    <text:p>2.99</text:p>
                  </table:table-cell>
                  <table:table-cell table:style-name="ce106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5614925373134301" table:style-name="ce56">
                    <text:p>3.56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9244776119403002" table:style-name="ce56">
                    <text:p>2.9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5283606557376999" table:style-name="ce56">
                    <text:p>2.53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6113846153846199" table:style-name="ce56">
                    <text:p>3.61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2.9715873015873" table:style-name="ce56">
            <text:p>2.97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3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24" table:style-name="ce4">
              <text:p><text:s/>24<text:s/></text:p>
            </table:table-cell>
            <table:table-cell office:value-type="percentage" office:value="-0.14285714285714299" table:style-name="ce16">
              <text:p>-14.3%</text:p>
            </table:table-cell>
            <table:table-cell table:style-name="ce17"/>
            <table:table-cell office:value-type="float" office:value="186" table:style-name="ce4">
              <text:p><text:s/>186<text:s/></text:p>
            </table:table-cell>
            <table:table-cell office:value-type="percentage" office:value="0.44186046511627902" table:style-name="ce16">
              <text:p>44.2%</text:p>
            </table:table-cell>
            <table:table-cell table:style-name="ce3"/>
            <table:table-cell office:value-type="float" office:value="7.75" table:style-name="ce44">
              <text:p><text:s/>7.75<text:s/></text:p>
            </table:table-cell>
            <table:table-cell office:value-type="float" office:value="8.0393056156989502" table:style-name="ce45">
              <text:p>(8.04)</text:p>
            </table:table-cell>
            <table:table-cell office:value-type="float" office:value="2.14130434782609" table:style-name="ce46">
              <text:p>2.14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8" table:style-name="ce47">
              <text:p><text:s/>28.00<text:s/></text:p>
            </table:table-cell>
            <table:table-cell table:style-name="ce3"/>
            <table:table-cell office:value-type="float" office:value="5.4404347826087003" table:style-name="ce47">
              <text:p><text:s/>5.44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8" table:style-name="ce4">
              <text:p><text:s/>8<text:s/></text:p>
            </table:table-cell>
            <table:table-cell office:value-type="percentage" office:value="-0.33333333333333298" table:style-name="ce16">
              <text:p>-33.3%</text:p>
            </table:table-cell>
            <table:table-cell table:style-name="ce17"/>
            <table:table-cell office:value-type="float" office:value="16" table:style-name="ce4">
              <text:p><text:s/>16<text:s/></text:p>
            </table:table-cell>
            <table:table-cell office:value-type="percentage" office:value="-0.2" table:style-name="ce16">
              <text:p>-20.0%</text:p>
            </table:table-cell>
            <table:table-cell table:style-name="ce3"/>
            <table:table-cell office:value-type="float" office:value="2" table:style-name="ce44">
              <text:p><text:s/>2.00<text:s/></text:p>
            </table:table-cell>
            <table:table-cell office:value-type="float" office:value="0.92582009977255098" table:style-name="ce45">
              <text:p>(0.93)</text:p>
            </table:table-cell>
            <table:table-cell office:value-type="float" office:value="0.33333333333333298" table:style-name="ce46">
              <text:p>0.33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4" table:style-name="ce47">
              <text:p><text:s/>4.00<text:s/></text:p>
            </table:table-cell>
            <table:table-cell table:style-name="ce3"/>
            <table:table-cell office:value-type="float" office:value="1.61666666666667" table:style-name="ce47">
              <text:p><text:s/>1.62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4" table:style-name="ce16">
                    <text:p>40.0%</text:p>
                  </table:table-cell>
                  <table:table-cell table:style-name="ce17"/>
                  <table:table-cell office:value-type="float" office:value="21" table:style-name="ce4">
                    <text:p><text:s/>21<text:s/></text:p>
                  </table:table-cell>
                  <table:table-cell office:value-type="percentage" office:value="0.5" table:style-name="ce16">
                    <text:p>50.0%</text:p>
                  </table:table-cell>
                  <table:table-cell table:style-name="ce3"/>
                  <table:table-cell office:value-type="float" office:value="1.5" table:style-name="ce44">
                    <text:p><text:s/>1.50<text:s/></text:p>
                  </table:table-cell>
                  <table:table-cell office:value-type="float" office:value="0.65044363558799101" table:style-name="ce45">
                    <text:p>(0.65)</text:p>
                  </table:table-cell>
                  <table:table-cell office:value-type="float" office:value="0.1" table:style-name="ce46">
                    <text:p>0.10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3" table:style-name="ce47">
                    <text:p><text:s/>3.00<text:s/></text:p>
                  </table:table-cell>
                  <table:table-cell table:style-name="ce3"/>
                  <table:table-cell office:value-type="float" office:value="1.3580000000000001" table:style-name="ce47">
                    <text:p><text:s/>1.36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0" table:style-name="ce4">
                    <text:p><text:s/>10<text:s/></text:p>
                  </table:table-cell>
                  <table:table-cell office:value-type="percentage" office:value="-0.230769230769231" table:style-name="ce16">
                    <text:p>-23.1%</text:p>
                  </table:table-cell>
                  <table:table-cell table:style-name="ce17"/>
                  <table:table-cell office:value-type="float" office:value="27" table:style-name="ce4">
                    <text:p><text:s/>27<text:s/></text:p>
                  </table:table-cell>
                  <table:table-cell office:value-type="percentage" office:value="0.42105263157894701" table:style-name="ce16">
                    <text:p>42.1%</text:p>
                  </table:table-cell>
                  <table:table-cell table:style-name="ce3"/>
                  <table:table-cell office:value-type="float" office:value="2.7" table:style-name="ce44">
                    <text:p><text:s/>2.70<text:s/></text:p>
                  </table:table-cell>
                  <table:table-cell office:value-type="float" office:value="1.41813649241218" table:style-name="ce45">
                    <text:p>(1.42)</text:p>
                  </table:table-cell>
                  <table:table-cell office:value-type="float" office:value="1.2384615384615401" table:style-name="ce46">
                    <text:p>1.24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1.41769230769231" table:style-name="ce47">
                    <text:p><text:s/>1.42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4" table:style-name="ce16">
                    <text:p>40.0%</text:p>
                  </table:table-cell>
                  <table:table-cell table:style-name="ce17"/>
                  <table:table-cell office:value-type="float" office:value="28" table:style-name="ce4">
                    <text:p><text:s/>28<text:s/></text:p>
                  </table:table-cell>
                  <table:table-cell office:value-type="percentage" office:value="0.75" table:style-name="ce16">
                    <text:p>75.0%</text:p>
                  </table:table-cell>
                  <table:table-cell table:style-name="ce3"/>
                  <table:table-cell office:value-type="float" office:value="2" table:style-name="ce44">
                    <text:p><text:s/>2.00<text:s/></text:p>
                  </table:table-cell>
                  <table:table-cell office:value-type="float" office:value="1.1094003924504601" table:style-name="ce45">
                    <text:p>(1.11)</text:p>
                  </table:table-cell>
                  <table:table-cell office:value-type="float" office:value="0.4" table:style-name="ce46">
                    <text:p>0.40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1.552" table:style-name="ce47">
                    <text:p><text:s/>1.55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16666666666666699" table:style-name="ce16">
                    <text:p>16.7%</text:p>
                  </table:table-cell>
                  <table:table-cell table:style-name="ce17"/>
                  <table:table-cell office:value-type="float" office:value="34" table:style-name="ce4">
                    <text:p><text:s/>34<text:s/></text:p>
                  </table:table-cell>
                  <table:table-cell office:value-type="percentage" office:value="1" table:style-name="ce16">
                    <text:p>100.0%</text:p>
                  </table:table-cell>
                  <table:table-cell table:style-name="ce3"/>
                  <table:table-cell office:value-type="float" office:value="2.4285714285714302" table:style-name="ce44">
                    <text:p><text:s/>2.43<text:s/></text:p>
                  </table:table-cell>
                  <table:table-cell office:value-type="float" office:value="1.55485768402848" table:style-name="ce45">
                    <text:p>(1.55)</text:p>
                  </table:table-cell>
                  <table:table-cell office:value-type="float" office:value="1.0119047619047601" table:style-name="ce46">
                    <text:p>1.0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1.3741666666666701" table:style-name="ce47">
                    <text:p><text:s/>1.37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1" table:style-name="ce4">
                    <text:p><text:s/>11<text:s/></text:p>
                  </table:table-cell>
                  <table:table-cell office:value-type="percentage" office:value="-8.3333333333333398E-2" table:style-name="ce16">
                    <text:p>-8.3%</text:p>
                  </table:table-cell>
                  <table:table-cell table:style-name="ce17"/>
                  <table:table-cell office:value-type="float" office:value="26" table:style-name="ce4">
                    <text:p><text:s/>26<text:s/></text:p>
                  </table:table-cell>
                  <table:table-cell office:value-type="percentage" office:value="0.13043478260869601" table:style-name="ce16">
                    <text:p>13.0%</text:p>
                  </table:table-cell>
                  <table:table-cell table:style-name="ce3"/>
                  <table:table-cell office:value-type="float" office:value="2.3636363636363602" table:style-name="ce44">
                    <text:p><text:s/>2.36<text:s/></text:p>
                  </table:table-cell>
                  <table:table-cell office:value-type="float" office:value="1.2862913567872001" table:style-name="ce45">
                    <text:p>(1.29)</text:p>
                  </table:table-cell>
                  <table:table-cell office:value-type="float" office:value="0.44696969696969702" table:style-name="ce46">
                    <text:p>0.45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1.85916666666667" table:style-name="ce47">
                    <text:p><text:s/>1.86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6" table:style-name="ce61">
                    <text:p><text:s/>16<text:s/></text:p>
                  </table:table-cell>
                  <table:table-cell office:value-type="percentage" office:value="0.77777777777777801" table:style-name="ce62">
                    <text:p>77.8%</text:p>
                  </table:table-cell>
                  <table:table-cell table:style-name="ce63"/>
                  <table:table-cell office:value-type="float" office:value="34" table:style-name="ce61">
                    <text:p><text:s/>34<text:s/></text:p>
                  </table:table-cell>
                  <table:table-cell office:value-type="percentage" office:value="0.7" table:style-name="ce62">
                    <text:p>70.0%</text:p>
                  </table:table-cell>
                  <table:table-cell table:style-name="ce18"/>
                  <table:table-cell office:value-type="float" office:value="2.125" table:style-name="ce101">
                    <text:p><text:s/>2.13<text:s/></text:p>
                  </table:table-cell>
                  <table:table-cell office:value-type="float" office:value="1.2041594578792301" table:style-name="ce102">
                    <text:p>(1.20)</text:p>
                  </table:table-cell>
                  <table:table-cell office:value-type="float" office:value="-9.7222222222222293E-2" table:style-name="ce103">
                    <text:p>-0.10</text:p>
                  </table:table-cell>
                  <table:table-cell office:value-type="float" office:value="1" table:style-name="ce104">
                    <text:p><text:s/>1.00<text:s/></text:p>
                  </table:table-cell>
                  <table:table-cell office:value-type="float" office:value="4" table:style-name="ce104">
                    <text:p><text:s/>4.00<text:s/></text:p>
                  </table:table-cell>
                  <table:table-cell table:style-name="ce18"/>
                  <table:table-cell office:value-type="float" office:value="2.1555555555555599" table:style-name="ce104">
                    <text:p><text:s/>2.16<text:s/></text:p>
                  </table:table-cell>
                  <table:table-cell table:style-name="ce106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.5358333333333301" table:style-name="ce47">
                    <text:p><text:s/>1.54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.552" table:style-name="ce47">
                    <text:p><text:s/>1.55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.61666666666667" table:style-name="ce47">
                    <text:p><text:s/>1.62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.94" table:style-name="ce47">
                    <text:p><text:s/>1.94<text:s/>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2.0785714285714301" table:style-name="ce47">
            <text:p><text:s/>2.08<text:s/>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3" table:style-name="ce21"/>
          <table:table-cell table:number-columns-repeated="9" table:style-name="ce22"/>
          <table:table-cell table:style-name="ce6"/>
          <table:table-cell table:style-name="ce57"/>
          <table:table-cell table:number-columns-repeated="3" table:style-name="ce22"/>
          <table:table-cell table:style-name="ce3"/>
          <table:table-cell table:style-name="ce22"/>
          <table:table-cell table:number-columns-repeated="3" table:style-name="ce3"/>
          <table:table-cell table:number-columns-repeated="16361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4.診所看診日數：加總各診所該月(年、季)看診日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1) 月平均值＝加總各院所該月看診日數/該月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2) 年平均值＝加總各院所該年看診日數/該年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55">
            <text:p>5.假日平均每家看診日數＝該月每家診所假日看診日數加總/該月假日看診診所總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6.最大值、最小值、標準差：以日看診率計算該區間之分布情形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number-columns-repeated="2" table:style-name="ce27"/>
          <table:table-cell table:number-columns-repeated="16369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5" table:style-name="ta6">
        <table:table-column table:style-name="co3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2" table:default-cell-style-name="ce3"/>
        <table:table-column table:style-name="co52" table:default-cell-style-name="ce3"/>
        <table:table-column table:style-name="co10" table:default-cell-style-name="ce3"/>
        <table:table-column table:style-name="co13" table:number-columns-repeated="16373" table:default-cell-style-name="ce3"/>
        <table:table-row table:style-name="ro1">
          <table:table-cell office:value-type="string" table:style-name="ce1">
            <text:p>指標5、「醫院」牙科假日急診件數成長率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4" table:style-name="ce3"/>
          <table:table-cell office:value-type="string" table:style-name="ce3">
            <text:p><text:span text:style-name="T2">單位：日、家</text:span></text:p>
          </table:table-cell>
          <table:table-cell table:number-columns-repeated="16373" table:style-name="ce3"/>
        </table:table-row>
        <table:table-row table:style-name="ro2">
          <table:table-cell office:value-type="string" table:number-columns-spanned="4" table:number-rows-spanned="3" table:style-name="ce85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1" table:number-rows-spanned="2" table:style-name="ce89">
            <text:p>看診</text:p>
            <text:p>醫院數</text:p>
          </table:table-cell>
          <table:table-cell table:style-name="ce6"/>
          <table:table-cell office:value-type="string" table:number-columns-spanned="2" table:number-rows-spanned="2" table:style-name="ce89">
            <text:p>牙科急診件數</text:p>
          </table:table-cell>
          <table:covered-table-cell/>
          <table:table-cell table:number-columns-repeated="16373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table-cell table:style-name="ce5"/>
          <table:covered-table-cell/>
          <table:covered-table-cell/>
          <table:table-cell table:number-columns-repeated="16373" table:style-name="ce3"/>
        </table:table-row>
        <table:table-row table:style-name="ro15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/text:p>
          </table:table-cell>
          <table:table-cell table:style-name="ce5"/>
          <table:table-cell office:value-type="string" table:style-name="ce32">
            <text:p><text:span text:style-name="T2">值</text:span>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195" table:style-name="ce4">
              <text:p><text:s/>195<text:s/></text:p>
            </table:table-cell>
            <table:table-cell table:style-name="ce17"/>
            <table:table-cell office:value-type="float" office:value="3283" table:style-name="ce4">
              <text:p><text:s/>3,283<text:s/></text:p>
            </table:table-cell>
            <table:table-cell office:value-type="percentage" office:value="0.179662234998203" table:style-name="ce15">
              <text:p>17.97%</text:p>
            </table:table-cell>
            <table:table-cell table:number-columns-repeated="1637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122" table:style-name="ce4">
              <text:p><text:s/>122<text:s/></text:p>
            </table:table-cell>
            <table:table-cell table:style-name="ce17"/>
            <table:table-cell office:value-type="float" office:value="413" table:style-name="ce4">
              <text:p><text:s/>413<text:s/></text:p>
            </table:table-cell>
            <table:table-cell office:value-type="percentage" office:value="9.2592592592592601E-2" table:style-name="ce15">
              <text:p>9.26%</text:p>
            </table:table-cell>
            <table:table-cell table:number-columns-repeated="1637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37" table:style-name="ce4">
                    <text:p><text:s/>137<text:s/></text:p>
                  </table:table-cell>
                  <table:table-cell table:style-name="ce17"/>
                  <table:table-cell office:value-type="float" office:value="568" table:style-name="ce4">
                    <text:p><text:s/>568<text:s/></text:p>
                  </table:table-cell>
                  <table:table-cell office:value-type="percentage" office:value="0.14516129032258099" table:style-name="ce15">
                    <text:p>14.52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22" table:style-name="ce4">
                    <text:p><text:s/>122<text:s/></text:p>
                  </table:table-cell>
                  <table:table-cell table:style-name="ce17"/>
                  <table:table-cell office:value-type="float" office:value="367" table:style-name="ce4">
                    <text:p><text:s/>367<text:s/></text:p>
                  </table:table-cell>
                  <table:table-cell office:value-type="percentage" office:value="-6.13810741687979E-2" table:style-name="ce15">
                    <text:p>-6.14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19" table:style-name="ce4">
                    <text:p><text:s/>119<text:s/></text:p>
                  </table:table-cell>
                  <table:table-cell table:style-name="ce17"/>
                  <table:table-cell office:value-type="float" office:value="423" table:style-name="ce4">
                    <text:p><text:s/>423<text:s/></text:p>
                  </table:table-cell>
                  <table:table-cell office:value-type="percentage" office:value="0.165289256198347" table:style-name="ce15">
                    <text:p>16.53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40" table:style-name="ce4">
                    <text:p><text:s/>140<text:s/></text:p>
                  </table:table-cell>
                  <table:table-cell table:style-name="ce17"/>
                  <table:table-cell office:value-type="float" office:value="533" table:style-name="ce4">
                    <text:p><text:s/>533<text:s/></text:p>
                  </table:table-cell>
                  <table:table-cell office:value-type="percentage" office:value="0.20588235294117599" table:style-name="ce15">
                    <text:p>20.59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28" table:style-name="ce4">
                    <text:p><text:s/>128<text:s/></text:p>
                  </table:table-cell>
                  <table:table-cell table:style-name="ce17"/>
                  <table:table-cell office:value-type="float" office:value="469" table:style-name="ce4">
                    <text:p><text:s/>469<text:s/></text:p>
                  </table:table-cell>
                  <table:table-cell office:value-type="percentage" office:value="0.22135416666666699" table:style-name="ce15">
                    <text:p>22.14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34" table:style-name="ce61">
                    <text:p><text:s/>134<text:s/></text:p>
                  </table:table-cell>
                  <table:table-cell table:style-name="ce63"/>
                  <table:table-cell office:value-type="float" office:value="510" table:style-name="ce61">
                    <text:p><text:s/>510<text:s/></text:p>
                  </table:table-cell>
                  <table:table-cell office:value-type="percentage" office:value="0.55015197568389096" table:style-name="ce66">
                    <text:p>55.02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2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204" table:style-name="ce4">
              <text:p><text:s/>204<text:s/></text:p>
            </table:table-cell>
            <table:table-cell table:style-name="ce17"/>
            <table:table-cell office:value-type="float" office:value="4150" table:style-name="ce4">
              <text:p><text:s/>4,150<text:s/></text:p>
            </table:table-cell>
            <table:table-cell office:value-type="percentage" office:value="0.17397454031117399" table:style-name="ce15">
              <text:p>17.40%</text:p>
            </table:table-cell>
            <table:table-cell table:number-columns-repeated="12" table:style-name="ce3"/>
            <table:table-cell table:number-columns-repeated="16361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136" table:style-name="ce4">
              <text:p><text:s/>136<text:s/></text:p>
            </table:table-cell>
            <table:table-cell table:style-name="ce17"/>
            <table:table-cell office:value-type="float" office:value="489" table:style-name="ce4">
              <text:p><text:s/>489<text:s/></text:p>
            </table:table-cell>
            <table:table-cell office:value-type="percentage" office:value="9.6412556053811604E-2" table:style-name="ce15">
              <text:p>9.64%</text:p>
            </table:table-cell>
            <table:table-cell table:number-columns-repeated="1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48" table:style-name="ce4">
                    <text:p><text:s/>148<text:s/></text:p>
                  </table:table-cell>
                  <table:table-cell table:style-name="ce17"/>
                  <table:table-cell office:value-type="float" office:value="730" table:style-name="ce4">
                    <text:p><text:s/>730<text:s/></text:p>
                  </table:table-cell>
                  <table:table-cell office:value-type="percentage" office:value="0.48676171079429698" table:style-name="ce15">
                    <text:p>48.68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48" table:style-name="ce4">
                    <text:p><text:s/>148<text:s/></text:p>
                  </table:table-cell>
                  <table:table-cell table:style-name="ce17"/>
                  <table:table-cell office:value-type="float" office:value="627" table:style-name="ce4">
                    <text:p><text:s/>627<text:s/></text:p>
                  </table:table-cell>
                  <table:table-cell office:value-type="percentage" office:value="8.6655112651646396E-2" table:style-name="ce15">
                    <text:p>8.67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47" table:style-name="ce4">
                    <text:p><text:s/>147<text:s/></text:p>
                  </table:table-cell>
                  <table:table-cell table:style-name="ce17"/>
                  <table:table-cell office:value-type="float" office:value="562" table:style-name="ce4">
                    <text:p><text:s/>562<text:s/></text:p>
                  </table:table-cell>
                  <table:table-cell office:value-type="percentage" office:value="0.18315789473684199" table:style-name="ce15">
                    <text:p>18.32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46" table:style-name="ce4">
                    <text:p><text:s/>146<text:s/></text:p>
                  </table:table-cell>
                  <table:table-cell table:style-name="ce17"/>
                  <table:table-cell office:value-type="float" office:value="694" table:style-name="ce4">
                    <text:p><text:s/>694<text:s/></text:p>
                  </table:table-cell>
                  <table:table-cell office:value-type="percentage" office:value="0.50542299349240805" table:style-name="ce15">
                    <text:p>50.54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37" table:style-name="ce4">
                    <text:p><text:s/>137<text:s/></text:p>
                  </table:table-cell>
                  <table:table-cell table:style-name="ce17"/>
                  <table:table-cell office:value-type="float" office:value="512" table:style-name="ce4">
                    <text:p><text:s/>512<text:s/></text:p>
                  </table:table-cell>
                  <table:table-cell office:value-type="percentage" office:value="-0.149501661129568" table:style-name="ce15">
                    <text:p>-14.95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40" table:style-name="ce61">
                    <text:p><text:s/>140<text:s/></text:p>
                  </table:table-cell>
                  <table:table-cell table:style-name="ce63"/>
                  <table:table-cell office:value-type="float" office:value="536" table:style-name="ce61">
                    <text:p><text:s/>536<text:s/></text:p>
                  </table:table-cell>
                  <table:table-cell office:value-type="percentage" office:value="0.10973084886128399" table:style-name="ce66">
                    <text:p>10.97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3" table:style-name="ce21"/>
          <table:table-cell table:number-columns-repeated="7" table:style-name="ce22"/>
          <table:table-cell table:number-columns-repeated="12" table:style-name="ce3"/>
          <table:table-cell table:number-columns-repeated="16361" table:style-name="ce68"/>
        </table:table-row>
        <table:table-row table:style-name="ro1">
          <table:table-cell office:value-type="string" table:style-name="ce24">
            <text:p>1.資料範圍：就醫類別（TREAT_TYPE）為04（急診案件）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2.醫院：取權屬別為西醫醫院（01-07、09-15）之醫療院所申報案件。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3.牙科急診：取主診斷前三碼為520~529之醫院急診案件。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4.看診醫院數：該月（年、季）曾經開診之醫院數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number-rows-repeated="2" table:style-name="ro1">
          <table:table-cell table:style-name="ce1"/>
          <table:table-cell table:number-columns-repeated="3" table:style-name="ce2"/>
          <table:table-cell table:number-columns-repeated="16380" table:style-name="ce3"/>
        </table:table-row>
        <table:table-row table:style-name="ro1">
          <table:table-cell table:style-name="ce1"/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number-rows-repeated="1048536" table:style-name="ro1">
          <table:table-cell table:number-columns-repeated="16384"/>
        </table:table-row>
      </table:table>
      <table:table table:name="指標5__台北" table:style-name="ta6">
        <table:table-column table:style-name="co3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2" table:default-cell-style-name="ce3"/>
        <table:table-column table:style-name="co52" table:default-cell-style-name="ce3"/>
        <table:table-column table:style-name="co10" table:default-cell-style-name="ce3"/>
        <table:table-column table:style-name="co13" table:number-columns-repeated="16373" table:default-cell-style-name="ce3"/>
        <table:table-row table:style-name="ro1">
          <table:table-cell office:value-type="string" table:style-name="ce1">
            <text:p>指標5、臺北「醫院」牙科假日急診件數成長率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4" table:style-name="ce3"/>
          <table:table-cell office:value-type="string" table:style-name="ce3">
            <text:p><text:span text:style-name="T2">單位：日、家</text:span></text:p>
          </table:table-cell>
          <table:table-cell table:number-columns-repeated="16373" table:style-name="ce3"/>
        </table:table-row>
        <table:table-row table:style-name="ro2">
          <table:table-cell office:value-type="string" table:number-columns-spanned="4" table:number-rows-spanned="3" table:style-name="ce85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1" table:number-rows-spanned="2" table:style-name="ce89">
            <text:p>看診</text:p>
            <text:p>醫院數</text:p>
          </table:table-cell>
          <table:table-cell table:style-name="ce6"/>
          <table:table-cell office:value-type="string" table:number-columns-spanned="2" table:number-rows-spanned="2" table:style-name="ce89">
            <text:p>牙科急診件數</text:p>
          </table:table-cell>
          <table:covered-table-cell/>
          <table:table-cell table:number-columns-repeated="16373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table-cell table:style-name="ce5"/>
          <table:covered-table-cell/>
          <table:covered-table-cell/>
          <table:table-cell table:number-columns-repeated="16373" table:style-name="ce3"/>
        </table:table-row>
        <table:table-row table:style-name="ro15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/text:p>
          </table:table-cell>
          <table:table-cell table:style-name="ce5"/>
          <table:table-cell office:value-type="string" table:style-name="ce32">
            <text:p><text:span text:style-name="T2">值</text:span>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45" table:style-name="ce4">
              <text:p><text:s/>45<text:s/></text:p>
            </table:table-cell>
            <table:table-cell table:style-name="ce17"/>
            <table:table-cell office:value-type="float" office:value="986" table:style-name="ce4">
              <text:p><text:s/>986<text:s/></text:p>
            </table:table-cell>
            <table:table-cell office:value-type="percentage" office:value="0.24181360201511301" table:style-name="ce15">
              <text:p>24.18%</text:p>
            </table:table-cell>
            <table:table-cell table:number-columns-repeated="1637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29" table:style-name="ce4">
              <text:p><text:s/>29<text:s/></text:p>
            </table:table-cell>
            <table:table-cell table:style-name="ce17"/>
            <table:table-cell office:value-type="float" office:value="99" table:style-name="ce4">
              <text:p><text:s/>99<text:s/></text:p>
            </table:table-cell>
            <table:table-cell office:value-type="percentage" office:value="-0.14655172413793099" table:style-name="ce15">
              <text:p>-14.66%</text:p>
            </table:table-cell>
            <table:table-cell table:number-columns-repeated="1637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34" table:style-name="ce4">
                    <text:p><text:s/>34<text:s/></text:p>
                  </table:table-cell>
                  <table:table-cell table:style-name="ce17"/>
                  <table:table-cell office:value-type="float" office:value="172" table:style-name="ce4">
                    <text:p><text:s/>172<text:s/></text:p>
                  </table:table-cell>
                  <table:table-cell office:value-type="percentage" office:value="0.20279720279720301" table:style-name="ce15">
                    <text:p>20.28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7" table:style-name="ce4">
                    <text:p><text:s/>27<text:s/></text:p>
                  </table:table-cell>
                  <table:table-cell table:style-name="ce17"/>
                  <table:table-cell office:value-type="float" office:value="115" table:style-name="ce4">
                    <text:p><text:s/>115<text:s/></text:p>
                  </table:table-cell>
                  <table:table-cell office:value-type="percentage" office:value="-2.54237288135594E-2" table:style-name="ce15">
                    <text:p>-2.54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9" table:style-name="ce4">
                    <text:p><text:s/>29<text:s/></text:p>
                  </table:table-cell>
                  <table:table-cell table:style-name="ce17"/>
                  <table:table-cell office:value-type="float" office:value="120" table:style-name="ce4">
                    <text:p><text:s/>120<text:s/></text:p>
                  </table:table-cell>
                  <table:table-cell office:value-type="percentage" office:value="0.15384615384615399" table:style-name="ce15">
                    <text:p>15.38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34" table:style-name="ce4">
                    <text:p><text:s/>34<text:s/></text:p>
                  </table:table-cell>
                  <table:table-cell table:style-name="ce17"/>
                  <table:table-cell office:value-type="float" office:value="169" table:style-name="ce4">
                    <text:p><text:s/>169<text:s/></text:p>
                  </table:table-cell>
                  <table:table-cell office:value-type="percentage" office:value="0.42016806722689098" table:style-name="ce15">
                    <text:p>42.02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34" table:style-name="ce4">
                    <text:p><text:s/>34<text:s/></text:p>
                  </table:table-cell>
                  <table:table-cell table:style-name="ce17"/>
                  <table:table-cell office:value-type="float" office:value="163" table:style-name="ce4">
                    <text:p><text:s/>163<text:s/></text:p>
                  </table:table-cell>
                  <table:table-cell office:value-type="percentage" office:value="0.59803921568627505" table:style-name="ce15">
                    <text:p>59.80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35" table:style-name="ce61">
                    <text:p><text:s/>35<text:s/></text:p>
                  </table:table-cell>
                  <table:table-cell table:style-name="ce63"/>
                  <table:table-cell office:value-type="float" office:value="148" table:style-name="ce61">
                    <text:p><text:s/>148<text:s/></text:p>
                  </table:table-cell>
                  <table:table-cell office:value-type="percentage" office:value="0.60869565217391297" table:style-name="ce66">
                    <text:p>60.87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2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45" table:style-name="ce4">
              <text:p><text:s/>45<text:s/></text:p>
            </table:table-cell>
            <table:table-cell table:style-name="ce17"/>
            <table:table-cell office:value-type="float" office:value="1193" table:style-name="ce4">
              <text:p><text:s/>1,193<text:s/></text:p>
            </table:table-cell>
            <table:table-cell office:value-type="percentage" office:value="0.24012474012474" table:style-name="ce15">
              <text:p>24.01%</text:p>
            </table:table-cell>
            <table:table-cell table:number-columns-repeated="12" table:style-name="ce3"/>
            <table:table-cell table:number-columns-repeated="16361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32" table:style-name="ce4">
              <text:p><text:s/>32<text:s/></text:p>
            </table:table-cell>
            <table:table-cell table:style-name="ce17"/>
            <table:table-cell office:value-type="float" office:value="134" table:style-name="ce4">
              <text:p><text:s/>134<text:s/></text:p>
            </table:table-cell>
            <table:table-cell office:value-type="percentage" office:value="-7.4074074074074198E-3" table:style-name="ce15">
              <text:p>-0.74%</text:p>
            </table:table-cell>
            <table:table-cell table:number-columns-repeated="1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36" table:style-name="ce4">
                    <text:p><text:s/>36<text:s/></text:p>
                  </table:table-cell>
                  <table:table-cell table:style-name="ce17"/>
                  <table:table-cell office:value-type="float" office:value="228" table:style-name="ce4">
                    <text:p><text:s/>228<text:s/></text:p>
                  </table:table-cell>
                  <table:table-cell office:value-type="percentage" office:value="0.628571428571429" table:style-name="ce15">
                    <text:p>62.86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33" table:style-name="ce4">
                    <text:p><text:s/>33<text:s/></text:p>
                  </table:table-cell>
                  <table:table-cell table:style-name="ce17"/>
                  <table:table-cell office:value-type="float" office:value="184" table:style-name="ce4">
                    <text:p><text:s/>184<text:s/></text:p>
                  </table:table-cell>
                  <table:table-cell office:value-type="percentage" office:value="0.23489932885906001" table:style-name="ce15">
                    <text:p>23.49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34" table:style-name="ce4">
                    <text:p><text:s/>34<text:s/></text:p>
                  </table:table-cell>
                  <table:table-cell table:style-name="ce17"/>
                  <table:table-cell office:value-type="float" office:value="154" table:style-name="ce4">
                    <text:p><text:s/>154<text:s/></text:p>
                  </table:table-cell>
                  <table:table-cell office:value-type="percentage" office:value="0.375" table:style-name="ce15">
                    <text:p>37.5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35" table:style-name="ce4">
                    <text:p><text:s/>35<text:s/></text:p>
                  </table:table-cell>
                  <table:table-cell table:style-name="ce17"/>
                  <table:table-cell office:value-type="float" office:value="208" table:style-name="ce4">
                    <text:p><text:s/>208<text:s/></text:p>
                  </table:table-cell>
                  <table:table-cell office:value-type="percentage" office:value="0.80869565217391304" table:style-name="ce15">
                    <text:p>80.87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31" table:style-name="ce4">
                    <text:p><text:s/>31<text:s/></text:p>
                  </table:table-cell>
                  <table:table-cell table:style-name="ce17"/>
                  <table:table-cell office:value-type="float" office:value="138" table:style-name="ce4">
                    <text:p><text:s/>138<text:s/></text:p>
                  </table:table-cell>
                  <table:table-cell office:value-type="percentage" office:value="-0.17857142857142899" table:style-name="ce15">
                    <text:p>-17.86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35" table:style-name="ce61">
                    <text:p><text:s/>35<text:s/></text:p>
                  </table:table-cell>
                  <table:table-cell table:style-name="ce63"/>
                  <table:table-cell office:value-type="float" office:value="147" table:style-name="ce61">
                    <text:p><text:s/>147<text:s/></text:p>
                  </table:table-cell>
                  <table:table-cell office:value-type="percentage" office:value="2.7972027972027899E-2" table:style-name="ce66">
                    <text:p>2.80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3" table:style-name="ce21"/>
          <table:table-cell table:number-columns-repeated="7" table:style-name="ce22"/>
          <table:table-cell table:number-columns-repeated="12" table:style-name="ce3"/>
          <table:table-cell table:number-columns-repeated="16361" table:style-name="ce68"/>
        </table:table-row>
        <table:table-row table:style-name="ro1">
          <table:table-cell office:value-type="string" table:style-name="ce24">
            <text:p>1.資料範圍：就醫類別（TREAT_TYPE）為04（急診案件）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2.醫院：取權屬別為西醫醫院（01-07、09-15）之醫療院所申報案件。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3.牙科急診：取主診斷前三碼為520~529之醫院急診案件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4.看診醫院數：該月（年、季）曾經開診之醫院數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table:style-name="ce1"/>
          <table:table-cell table:number-columns-repeated="3" table:style-name="ce2"/>
          <table:table-cell table:number-columns-repeated="16380" table:style-name="ce3"/>
        </table:table-row>
        <table:table-row table:style-name="ro1">
          <table:table-cell table:style-name="ce1"/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number-rows-repeated="1048537" table:style-name="ro1">
          <table:table-cell table:number-columns-repeated="16384"/>
        </table:table-row>
      </table:table>
      <table:table table:name="指標5__北區" table:style-name="ta6">
        <table:table-column table:style-name="co3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2" table:default-cell-style-name="ce3"/>
        <table:table-column table:style-name="co52" table:default-cell-style-name="ce3"/>
        <table:table-column table:style-name="co10" table:default-cell-style-name="ce3"/>
        <table:table-column table:style-name="co13" table:number-columns-repeated="16373" table:default-cell-style-name="ce3"/>
        <table:table-row table:style-name="ro1">
          <table:table-cell office:value-type="string" table:style-name="ce1">
            <text:p>指標5、北區「醫院」牙科假日急診件數成長率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4" table:style-name="ce3"/>
          <table:table-cell office:value-type="string" table:style-name="ce3">
            <text:p><text:span text:style-name="T2">單位：日、家</text:span></text:p>
          </table:table-cell>
          <table:table-cell table:number-columns-repeated="16373" table:style-name="ce3"/>
        </table:table-row>
        <table:table-row table:style-name="ro2">
          <table:table-cell office:value-type="string" table:number-columns-spanned="4" table:number-rows-spanned="3" table:style-name="ce85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1" table:number-rows-spanned="2" table:style-name="ce89">
            <text:p>看診</text:p>
            <text:p>醫院數</text:p>
          </table:table-cell>
          <table:table-cell table:style-name="ce6"/>
          <table:table-cell office:value-type="string" table:number-columns-spanned="2" table:number-rows-spanned="2" table:style-name="ce89">
            <text:p>牙科急診件數</text:p>
          </table:table-cell>
          <table:covered-table-cell/>
          <table:table-cell table:number-columns-repeated="16373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table-cell table:style-name="ce5"/>
          <table:covered-table-cell/>
          <table:covered-table-cell/>
          <table:table-cell table:number-columns-repeated="16373" table:style-name="ce3"/>
        </table:table-row>
        <table:table-row table:style-name="ro15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/text:p>
          </table:table-cell>
          <table:table-cell table:style-name="ce5"/>
          <table:table-cell office:value-type="string" table:style-name="ce32">
            <text:p><text:span text:style-name="T2">值</text:span>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31" table:style-name="ce4">
              <text:p><text:s/>31<text:s/></text:p>
            </table:table-cell>
            <table:table-cell table:style-name="ce17"/>
            <table:table-cell office:value-type="float" office:value="542" table:style-name="ce4">
              <text:p><text:s/>542<text:s/></text:p>
            </table:table-cell>
            <table:table-cell office:value-type="percentage" office:value="0.201773835920177" table:style-name="ce15">
              <text:p>20.18%</text:p>
            </table:table-cell>
            <table:table-cell table:number-columns-repeated="1637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21" table:style-name="ce4">
              <text:p><text:s/>21<text:s/></text:p>
            </table:table-cell>
            <table:table-cell table:style-name="ce17"/>
            <table:table-cell office:value-type="float" office:value="71" table:style-name="ce4">
              <text:p><text:s/>71<text:s/></text:p>
            </table:table-cell>
            <table:table-cell office:value-type="percentage" office:value="0.16393442622950799" table:style-name="ce15">
              <text:p>16.39%</text:p>
            </table:table-cell>
            <table:table-cell table:number-columns-repeated="1637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5" table:style-name="ce4">
                    <text:p><text:s/>25<text:s/></text:p>
                  </table:table-cell>
                  <table:table-cell table:style-name="ce17"/>
                  <table:table-cell office:value-type="float" office:value="89" table:style-name="ce4">
                    <text:p><text:s/>89<text:s/></text:p>
                  </table:table-cell>
                  <table:table-cell office:value-type="percentage" office:value="0.18666666666666701" table:style-name="ce15">
                    <text:p>18.67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0" table:style-name="ce4">
                    <text:p><text:s/>20<text:s/></text:p>
                  </table:table-cell>
                  <table:table-cell table:style-name="ce17"/>
                  <table:table-cell office:value-type="float" office:value="61" table:style-name="ce4">
                    <text:p><text:s/>61<text:s/></text:p>
                  </table:table-cell>
                  <table:table-cell office:value-type="percentage" office:value="-4.6875E-2" table:style-name="ce15">
                    <text:p>-4.69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2" table:style-name="ce4">
                    <text:p><text:s/>22<text:s/></text:p>
                  </table:table-cell>
                  <table:table-cell table:style-name="ce17"/>
                  <table:table-cell office:value-type="float" office:value="74" table:style-name="ce4">
                    <text:p><text:s/>74<text:s/></text:p>
                  </table:table-cell>
                  <table:table-cell office:value-type="percentage" office:value="0.37037037037037002" table:style-name="ce15">
                    <text:p>37.04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3" table:style-name="ce4">
                    <text:p><text:s/>23<text:s/></text:p>
                  </table:table-cell>
                  <table:table-cell table:style-name="ce17"/>
                  <table:table-cell office:value-type="float" office:value="100" table:style-name="ce4">
                    <text:p><text:s/>100<text:s/></text:p>
                  </table:table-cell>
                  <table:table-cell office:value-type="percentage" office:value="0.25" table:style-name="ce15">
                    <text:p>25.00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1" table:style-name="ce4">
                    <text:p><text:s/>21<text:s/></text:p>
                  </table:table-cell>
                  <table:table-cell table:style-name="ce17"/>
                  <table:table-cell office:value-type="float" office:value="61" table:style-name="ce4">
                    <text:p><text:s/>61<text:s/></text:p>
                  </table:table-cell>
                  <table:table-cell office:value-type="percentage" office:value="-0.15277777777777801" table:style-name="ce15">
                    <text:p>-15.28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21" table:style-name="ce61">
                    <text:p><text:s/>21<text:s/></text:p>
                  </table:table-cell>
                  <table:table-cell table:style-name="ce63"/>
                  <table:table-cell office:value-type="float" office:value="86" table:style-name="ce61">
                    <text:p><text:s/>86<text:s/></text:p>
                  </table:table-cell>
                  <table:table-cell office:value-type="percentage" office:value="0.91111111111111098" table:style-name="ce66">
                    <text:p>91.11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2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32" table:style-name="ce4">
              <text:p><text:s/>32<text:s/></text:p>
            </table:table-cell>
            <table:table-cell table:style-name="ce17"/>
            <table:table-cell office:value-type="float" office:value="675" table:style-name="ce4">
              <text:p><text:s/>675<text:s/></text:p>
            </table:table-cell>
            <table:table-cell office:value-type="percentage" office:value="0.27840909090909099" table:style-name="ce15">
              <text:p>27.84%</text:p>
            </table:table-cell>
            <table:table-cell table:number-columns-repeated="12" table:style-name="ce3"/>
            <table:table-cell table:number-columns-repeated="16361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22" table:style-name="ce4">
              <text:p><text:s/>22<text:s/></text:p>
            </table:table-cell>
            <table:table-cell table:style-name="ce17"/>
            <table:table-cell office:value-type="float" office:value="77" table:style-name="ce4">
              <text:p><text:s/>77<text:s/></text:p>
            </table:table-cell>
            <table:table-cell office:value-type="percentage" office:value="0.115942028985507" table:style-name="ce15">
              <text:p>11.59%</text:p>
            </table:table-cell>
            <table:table-cell table:number-columns-repeated="1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2" table:style-name="ce4">
                    <text:p><text:s/>22<text:s/></text:p>
                  </table:table-cell>
                  <table:table-cell table:style-name="ce17"/>
                  <table:table-cell office:value-type="float" office:value="98" table:style-name="ce4">
                    <text:p><text:s/>98<text:s/></text:p>
                  </table:table-cell>
                  <table:table-cell office:value-type="percentage" office:value="0.4" table:style-name="ce15">
                    <text:p>4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4" table:style-name="ce4">
                    <text:p><text:s/>24<text:s/></text:p>
                  </table:table-cell>
                  <table:table-cell table:style-name="ce17"/>
                  <table:table-cell office:value-type="float" office:value="102" table:style-name="ce4">
                    <text:p><text:s/>102<text:s/></text:p>
                  </table:table-cell>
                  <table:table-cell office:value-type="percentage" office:value="0.17241379310344801" table:style-name="ce15">
                    <text:p>17.24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4" table:style-name="ce4">
                    <text:p><text:s/>24<text:s/></text:p>
                  </table:table-cell>
                  <table:table-cell table:style-name="ce17"/>
                  <table:table-cell office:value-type="float" office:value="94" table:style-name="ce4">
                    <text:p><text:s/>94<text:s/></text:p>
                  </table:table-cell>
                  <table:table-cell office:value-type="percentage" office:value="0.28767123287671198" table:style-name="ce15">
                    <text:p>28.77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6" table:style-name="ce4">
                    <text:p><text:s/>26<text:s/></text:p>
                  </table:table-cell>
                  <table:table-cell table:style-name="ce17"/>
                  <table:table-cell office:value-type="float" office:value="124" table:style-name="ce4">
                    <text:p><text:s/>124<text:s/></text:p>
                  </table:table-cell>
                  <table:table-cell office:value-type="percentage" office:value="0.96825396825396803" table:style-name="ce15">
                    <text:p>96.83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1" table:style-name="ce4">
                    <text:p><text:s/>21<text:s/></text:p>
                  </table:table-cell>
                  <table:table-cell table:style-name="ce17"/>
                  <table:table-cell office:value-type="float" office:value="85" table:style-name="ce4">
                    <text:p><text:s/>85<text:s/></text:p>
                  </table:table-cell>
                  <table:table-cell office:value-type="percentage" office:value="-0.105263157894737" table:style-name="ce15">
                    <text:p>-10.53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24" table:style-name="ce61">
                    <text:p><text:s/>24<text:s/></text:p>
                  </table:table-cell>
                  <table:table-cell table:style-name="ce63"/>
                  <table:table-cell office:value-type="float" office:value="95" table:style-name="ce61">
                    <text:p><text:s/>95<text:s/></text:p>
                  </table:table-cell>
                  <table:table-cell office:value-type="percentage" office:value="0.338028169014085" table:style-name="ce66">
                    <text:p>33.80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3" table:style-name="ce21"/>
          <table:table-cell table:number-columns-repeated="7" table:style-name="ce22"/>
          <table:table-cell table:number-columns-repeated="12" table:style-name="ce3"/>
          <table:table-cell table:number-columns-repeated="16361" table:style-name="ce68"/>
        </table:table-row>
        <table:table-row table:style-name="ro1">
          <table:table-cell office:value-type="string" table:style-name="ce24">
            <text:p>1.資料範圍：就醫類別（TREAT_TYPE）為04（急診案件）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2.醫院：取權屬別為西醫醫院（01-07、09-15）之醫療院所申報案件。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3.牙科急診：取主診斷前三碼為520~529之醫院急診案件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4.看診醫院數：該月（年、季）曾經開診之醫院數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table:style-name="ce1"/>
          <table:table-cell table:number-columns-repeated="3" table:style-name="ce2"/>
          <table:table-cell table:number-columns-repeated="16380" table:style-name="ce3"/>
        </table:table-row>
        <table:table-row table:style-name="ro1">
          <table:table-cell table:style-name="ce1"/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number-rows-repeated="1048537" table:style-name="ro1">
          <table:table-cell table:number-columns-repeated="16384"/>
        </table:table-row>
      </table:table>
      <table:table table:name="指標5__中區" table:style-name="ta6">
        <table:table-column table:style-name="co3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2" table:default-cell-style-name="ce3"/>
        <table:table-column table:style-name="co52" table:default-cell-style-name="ce3"/>
        <table:table-column table:style-name="co10" table:default-cell-style-name="ce3"/>
        <table:table-column table:style-name="co13" table:number-columns-repeated="16373" table:default-cell-style-name="ce3"/>
        <table:table-row table:style-name="ro1">
          <table:table-cell office:value-type="string" table:style-name="ce1">
            <text:p>指標5、中區「醫院」牙科假日急診件數成長率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4" table:style-name="ce3"/>
          <table:table-cell office:value-type="string" table:style-name="ce3">
            <text:p><text:span text:style-name="T2">單位：日、家</text:span></text:p>
          </table:table-cell>
          <table:table-cell table:number-columns-repeated="16373" table:style-name="ce3"/>
        </table:table-row>
        <table:table-row table:style-name="ro2">
          <table:table-cell office:value-type="string" table:number-columns-spanned="4" table:number-rows-spanned="3" table:style-name="ce85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1" table:number-rows-spanned="2" table:style-name="ce89">
            <text:p>看診</text:p>
            <text:p>醫院數</text:p>
          </table:table-cell>
          <table:table-cell table:style-name="ce6"/>
          <table:table-cell office:value-type="string" table:number-columns-spanned="2" table:number-rows-spanned="2" table:style-name="ce89">
            <text:p>牙科急診件數</text:p>
          </table:table-cell>
          <table:covered-table-cell/>
          <table:table-cell table:number-columns-repeated="16373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table-cell table:style-name="ce5"/>
          <table:covered-table-cell/>
          <table:covered-table-cell/>
          <table:table-cell table:number-columns-repeated="16373" table:style-name="ce3"/>
        </table:table-row>
        <table:table-row table:style-name="ro15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/text:p>
          </table:table-cell>
          <table:table-cell table:style-name="ce5"/>
          <table:table-cell office:value-type="string" table:style-name="ce32">
            <text:p><text:span text:style-name="T2">值</text:span>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42" table:style-name="ce4">
              <text:p><text:s/>42<text:s/></text:p>
            </table:table-cell>
            <table:table-cell table:style-name="ce17"/>
            <table:table-cell office:value-type="float" office:value="592" table:style-name="ce4">
              <text:p><text:s/>592<text:s/></text:p>
            </table:table-cell>
            <table:table-cell office:value-type="percentage" office:value="0.12121212121212099" table:style-name="ce15">
              <text:p>12.12%</text:p>
            </table:table-cell>
            <table:table-cell table:number-columns-repeated="1637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25" table:style-name="ce4">
              <text:p><text:s/>25<text:s/></text:p>
            </table:table-cell>
            <table:table-cell table:style-name="ce17"/>
            <table:table-cell office:value-type="float" office:value="85" table:style-name="ce4">
              <text:p><text:s/>85<text:s/></text:p>
            </table:table-cell>
            <table:table-cell office:value-type="percentage" office:value="-2.2988505747126398E-2" table:style-name="ce15">
              <text:p>-2.30%</text:p>
            </table:table-cell>
            <table:table-cell table:number-columns-repeated="1637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7" table:style-name="ce4">
                    <text:p><text:s/>27<text:s/></text:p>
                  </table:table-cell>
                  <table:table-cell table:style-name="ce17"/>
                  <table:table-cell office:value-type="float" office:value="105" table:style-name="ce4">
                    <text:p><text:s/>105<text:s/></text:p>
                  </table:table-cell>
                  <table:table-cell office:value-type="percentage" office:value="3.9603960396039598E-2" table:style-name="ce15">
                    <text:p>3.96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6" table:style-name="ce4">
                    <text:p><text:s/>26<text:s/></text:p>
                  </table:table-cell>
                  <table:table-cell table:style-name="ce17"/>
                  <table:table-cell office:value-type="float" office:value="56" table:style-name="ce4">
                    <text:p><text:s/>56<text:s/></text:p>
                  </table:table-cell>
                  <table:table-cell office:value-type="percentage" office:value="-0.11111111111111099" table:style-name="ce15">
                    <text:p>-11.11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6" table:style-name="ce4">
                    <text:p><text:s/>26<text:s/></text:p>
                  </table:table-cell>
                  <table:table-cell table:style-name="ce17"/>
                  <table:table-cell office:value-type="float" office:value="89" table:style-name="ce4">
                    <text:p><text:s/>89<text:s/></text:p>
                  </table:table-cell>
                  <table:table-cell office:value-type="percentage" office:value="0.56140350877193002" table:style-name="ce15">
                    <text:p>56.14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31" table:style-name="ce4">
                    <text:p><text:s/>31<text:s/></text:p>
                  </table:table-cell>
                  <table:table-cell table:style-name="ce17"/>
                  <table:table-cell office:value-type="float" office:value="96" table:style-name="ce4">
                    <text:p><text:s/>96<text:s/></text:p>
                  </table:table-cell>
                  <table:table-cell office:value-type="percentage" office:value="0.156626506024096" table:style-name="ce15">
                    <text:p>15.66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7" table:style-name="ce4">
                    <text:p><text:s/>27<text:s/></text:p>
                  </table:table-cell>
                  <table:table-cell table:style-name="ce17"/>
                  <table:table-cell office:value-type="float" office:value="84" table:style-name="ce4">
                    <text:p><text:s/>84<text:s/></text:p>
                  </table:table-cell>
                  <table:table-cell office:value-type="percentage" office:value="0.217391304347826" table:style-name="ce15">
                    <text:p>21.74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25" table:style-name="ce61">
                    <text:p><text:s/>25<text:s/></text:p>
                  </table:table-cell>
                  <table:table-cell table:style-name="ce63"/>
                  <table:table-cell office:value-type="float" office:value="77" table:style-name="ce61">
                    <text:p><text:s/>77<text:s/></text:p>
                  </table:table-cell>
                  <table:table-cell office:value-type="percentage" office:value="0.13235294117647101" table:style-name="ce66">
                    <text:p>13.24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2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44" table:style-name="ce4">
              <text:p><text:s/>44<text:s/></text:p>
            </table:table-cell>
            <table:table-cell table:style-name="ce17"/>
            <table:table-cell office:value-type="float" office:value="789" table:style-name="ce4">
              <text:p><text:s/>789<text:s/></text:p>
            </table:table-cell>
            <table:table-cell office:value-type="percentage" office:value="9.4313453536754494E-2" table:style-name="ce15">
              <text:p>9.43%</text:p>
            </table:table-cell>
            <table:table-cell table:number-columns-repeated="12" table:style-name="ce3"/>
            <table:table-cell table:number-columns-repeated="16361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28" table:style-name="ce4">
              <text:p><text:s/>28<text:s/></text:p>
            </table:table-cell>
            <table:table-cell table:style-name="ce17"/>
            <table:table-cell office:value-type="float" office:value="99" table:style-name="ce4">
              <text:p><text:s/>99<text:s/></text:p>
            </table:table-cell>
            <table:table-cell office:value-type="percentage" office:value="0.16470588235294101" table:style-name="ce15">
              <text:p>16.47%</text:p>
            </table:table-cell>
            <table:table-cell table:number-columns-repeated="1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30" table:style-name="ce4">
                    <text:p><text:s/>30<text:s/></text:p>
                  </table:table-cell>
                  <table:table-cell table:style-name="ce17"/>
                  <table:table-cell office:value-type="float" office:value="125" table:style-name="ce4">
                    <text:p><text:s/>125<text:s/></text:p>
                  </table:table-cell>
                  <table:table-cell office:value-type="percentage" office:value="0.157407407407407" table:style-name="ce15">
                    <text:p>15.74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32" table:style-name="ce4">
                    <text:p><text:s/>32<text:s/></text:p>
                  </table:table-cell>
                  <table:table-cell table:style-name="ce17"/>
                  <table:table-cell office:value-type="float" office:value="124" table:style-name="ce4">
                    <text:p><text:s/>124<text:s/></text:p>
                  </table:table-cell>
                  <table:table-cell office:value-type="percentage" office:value="8.1300813008129396E-3" table:style-name="ce15">
                    <text:p>0.81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8" table:style-name="ce4">
                    <text:p><text:s/>28<text:s/></text:p>
                  </table:table-cell>
                  <table:table-cell table:style-name="ce17"/>
                  <table:table-cell office:value-type="float" office:value="102" table:style-name="ce4">
                    <text:p><text:s/>102<text:s/></text:p>
                  </table:table-cell>
                  <table:table-cell office:value-type="percentage" office:value="9.6774193548386997E-2" table:style-name="ce15">
                    <text:p>9.68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30" table:style-name="ce4">
                    <text:p><text:s/>30<text:s/></text:p>
                  </table:table-cell>
                  <table:table-cell table:style-name="ce17"/>
                  <table:table-cell office:value-type="float" office:value="137" table:style-name="ce4">
                    <text:p><text:s/>137<text:s/></text:p>
                  </table:table-cell>
                  <table:table-cell office:value-type="percentage" office:value="0.26851851851851899" table:style-name="ce15">
                    <text:p>26.85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7" table:style-name="ce4">
                    <text:p><text:s/>27<text:s/></text:p>
                  </table:table-cell>
                  <table:table-cell table:style-name="ce17"/>
                  <table:table-cell office:value-type="float" office:value="103" table:style-name="ce4">
                    <text:p><text:s/>103<text:s/></text:p>
                  </table:table-cell>
                  <table:table-cell office:value-type="percentage" office:value="-0.11965811965812" table:style-name="ce15">
                    <text:p>-11.97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28" table:style-name="ce61">
                    <text:p><text:s/>28<text:s/></text:p>
                  </table:table-cell>
                  <table:table-cell table:style-name="ce63"/>
                  <table:table-cell office:value-type="float" office:value="99" table:style-name="ce61">
                    <text:p><text:s/>99<text:s/></text:p>
                  </table:table-cell>
                  <table:table-cell office:value-type="percentage" office:value="0.13793103448275901" table:style-name="ce66">
                    <text:p>13.79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3" table:style-name="ce21"/>
          <table:table-cell table:number-columns-repeated="7" table:style-name="ce22"/>
          <table:table-cell table:number-columns-repeated="12" table:style-name="ce3"/>
          <table:table-cell table:number-columns-repeated="16361" table:style-name="ce68"/>
        </table:table-row>
        <table:table-row table:style-name="ro1">
          <table:table-cell office:value-type="string" table:style-name="ce24">
            <text:p>1.資料範圍：就醫類別（TREAT_TYPE）為04（急診案件）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2.醫院：取權屬別為西醫醫院（01-07、09-15）之醫療院所申報案件。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3.牙科急診：取主診斷前三碼為520~529之醫院急診案件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4.看診醫院數：該月（年、季）曾經開診之醫院數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table:style-name="ce1"/>
          <table:table-cell table:number-columns-repeated="3" table:style-name="ce2"/>
          <table:table-cell table:number-columns-repeated="16380" table:style-name="ce3"/>
        </table:table-row>
        <table:table-row table:style-name="ro1">
          <table:table-cell table:style-name="ce1"/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number-rows-repeated="1048537" table:style-name="ro1">
          <table:table-cell table:number-columns-repeated="16384"/>
        </table:table-row>
      </table:table>
      <table:table table:name="指標5__南區" table:style-name="ta1">
        <table:table-column table:style-name="co3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2" table:default-cell-style-name="ce3"/>
        <table:table-column table:style-name="co52" table:default-cell-style-name="ce3"/>
        <table:table-column table:style-name="co10" table:default-cell-style-name="ce3"/>
        <table:table-column table:style-name="co13" table:number-columns-repeated="16373" table:default-cell-style-name="ce3"/>
        <table:table-row table:style-name="ro1">
          <table:table-cell office:value-type="string" table:style-name="ce1">
            <text:p>指標5、南區「醫院」牙科假日急診件數成長率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4" table:style-name="ce3"/>
          <table:table-cell office:value-type="string" table:style-name="ce3">
            <text:p><text:span text:style-name="T2">單位：日、家</text:span></text:p>
          </table:table-cell>
          <table:table-cell table:number-columns-repeated="16373" table:style-name="ce3"/>
        </table:table-row>
        <table:table-row table:style-name="ro2">
          <table:table-cell office:value-type="string" table:number-columns-spanned="4" table:number-rows-spanned="3" table:style-name="ce85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1" table:number-rows-spanned="2" table:style-name="ce89">
            <text:p>看診</text:p>
            <text:p>醫院數</text:p>
          </table:table-cell>
          <table:table-cell table:style-name="ce6"/>
          <table:table-cell office:value-type="string" table:number-columns-spanned="2" table:number-rows-spanned="2" table:style-name="ce89">
            <text:p>牙科急診件數</text:p>
          </table:table-cell>
          <table:covered-table-cell/>
          <table:table-cell table:number-columns-repeated="16373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table-cell table:style-name="ce5"/>
          <table:covered-table-cell/>
          <table:covered-table-cell/>
          <table:table-cell table:number-columns-repeated="16373" table:style-name="ce3"/>
        </table:table-row>
        <table:table-row table:style-name="ro15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/text:p>
          </table:table-cell>
          <table:table-cell table:style-name="ce5"/>
          <table:table-cell office:value-type="string" table:style-name="ce32">
            <text:p><text:span text:style-name="T2">值</text:span>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28" table:style-name="ce4">
              <text:p><text:s/>28<text:s/></text:p>
            </table:table-cell>
            <table:table-cell table:style-name="ce17"/>
            <table:table-cell office:value-type="float" office:value="455" table:style-name="ce4">
              <text:p><text:s/>455<text:s/></text:p>
            </table:table-cell>
            <table:table-cell office:value-type="percentage" office:value="0.14321608040201" table:style-name="ce15">
              <text:p>14.32%</text:p>
            </table:table-cell>
            <table:table-cell table:number-columns-repeated="1637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18" table:style-name="ce4">
              <text:p><text:s/>18<text:s/></text:p>
            </table:table-cell>
            <table:table-cell table:style-name="ce17"/>
            <table:table-cell office:value-type="float" office:value="62" table:style-name="ce4">
              <text:p><text:s/>62<text:s/></text:p>
            </table:table-cell>
            <table:table-cell office:value-type="percentage" office:value="0.26530612244898" table:style-name="ce15">
              <text:p>26.53%</text:p>
            </table:table-cell>
            <table:table-cell table:number-columns-repeated="1637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0" table:style-name="ce4">
                    <text:p><text:s/>20<text:s/></text:p>
                  </table:table-cell>
                  <table:table-cell table:style-name="ce17"/>
                  <table:table-cell office:value-type="float" office:value="73" table:style-name="ce4">
                    <text:p><text:s/>73<text:s/></text:p>
                  </table:table-cell>
                  <table:table-cell office:value-type="percentage" office:value="0.140625" table:style-name="ce15">
                    <text:p>14.06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9" table:style-name="ce4">
                    <text:p><text:s/>19<text:s/></text:p>
                  </table:table-cell>
                  <table:table-cell table:style-name="ce17"/>
                  <table:table-cell office:value-type="float" office:value="48" table:style-name="ce4">
                    <text:p><text:s/>48<text:s/></text:p>
                  </table:table-cell>
                  <table:table-cell office:value-type="percentage" office:value="-0.12727272727272701" table:style-name="ce15">
                    <text:p>-12.73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7" table:style-name="ce4">
                    <text:p><text:s/>17<text:s/></text:p>
                  </table:table-cell>
                  <table:table-cell table:style-name="ce17"/>
                  <table:table-cell office:value-type="float" office:value="59" table:style-name="ce4">
                    <text:p><text:s/>59<text:s/></text:p>
                  </table:table-cell>
                  <table:table-cell office:value-type="percentage" office:value="5.3571428571428603E-2" table:style-name="ce15">
                    <text:p>5.36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2" table:style-name="ce4">
                    <text:p><text:s/>22<text:s/></text:p>
                  </table:table-cell>
                  <table:table-cell table:style-name="ce17"/>
                  <table:table-cell office:value-type="float" office:value="76" table:style-name="ce4">
                    <text:p><text:s/>76<text:s/></text:p>
                  </table:table-cell>
                  <table:table-cell office:value-type="percentage" office:value="0.266666666666667" table:style-name="ce15">
                    <text:p>26.67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8" table:style-name="ce4">
                    <text:p><text:s/>18<text:s/></text:p>
                  </table:table-cell>
                  <table:table-cell table:style-name="ce17"/>
                  <table:table-cell office:value-type="float" office:value="74" table:style-name="ce4">
                    <text:p><text:s/>74<text:s/></text:p>
                  </table:table-cell>
                  <table:table-cell office:value-type="percentage" office:value="0.138461538461538" table:style-name="ce15">
                    <text:p>13.85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7" table:style-name="ce61">
                    <text:p><text:s/>17<text:s/></text:p>
                  </table:table-cell>
                  <table:table-cell table:style-name="ce63"/>
                  <table:table-cell office:value-type="float" office:value="63" table:style-name="ce61">
                    <text:p><text:s/>63<text:s/></text:p>
                  </table:table-cell>
                  <table:table-cell office:value-type="percentage" office:value="0.28571428571428598" table:style-name="ce66">
                    <text:p>28.57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2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29" table:style-name="ce4">
              <text:p><text:s/>29<text:s/></text:p>
            </table:table-cell>
            <table:table-cell table:style-name="ce17"/>
            <table:table-cell office:value-type="float" office:value="629" table:style-name="ce4">
              <text:p><text:s/>629<text:s/></text:p>
            </table:table-cell>
            <table:table-cell office:value-type="percentage" office:value="0.117229129662522" table:style-name="ce15">
              <text:p>11.72%</text:p>
            </table:table-cell>
            <table:table-cell table:number-columns-repeated="12" table:style-name="ce3"/>
            <table:table-cell table:number-columns-repeated="16361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19" table:style-name="ce4">
              <text:p><text:s/>19<text:s/></text:p>
            </table:table-cell>
            <table:table-cell table:style-name="ce17"/>
            <table:table-cell office:value-type="float" office:value="64" table:style-name="ce4">
              <text:p><text:s/>64<text:s/></text:p>
            </table:table-cell>
            <table:table-cell office:value-type="percentage" office:value="-7.2463768115942004E-2" table:style-name="ce15">
              <text:p>-7.25%</text:p>
            </table:table-cell>
            <table:table-cell table:number-columns-repeated="1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2" table:style-name="ce4">
                    <text:p><text:s/>22<text:s/></text:p>
                  </table:table-cell>
                  <table:table-cell table:style-name="ce17"/>
                  <table:table-cell office:value-type="float" office:value="120" table:style-name="ce4">
                    <text:p><text:s/>120<text:s/></text:p>
                  </table:table-cell>
                  <table:table-cell office:value-type="percentage" office:value="0.66666666666666696" table:style-name="ce15">
                    <text:p>66.67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3" table:style-name="ce4">
                    <text:p><text:s/>23<text:s/></text:p>
                  </table:table-cell>
                  <table:table-cell table:style-name="ce17"/>
                  <table:table-cell office:value-type="float" office:value="98" table:style-name="ce4">
                    <text:p><text:s/>98<text:s/></text:p>
                  </table:table-cell>
                  <table:table-cell office:value-type="percentage" office:value="0.16666666666666699" table:style-name="ce15">
                    <text:p>16.67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2" table:style-name="ce4">
                    <text:p><text:s/>22<text:s/></text:p>
                  </table:table-cell>
                  <table:table-cell table:style-name="ce17"/>
                  <table:table-cell office:value-type="float" office:value="91" table:style-name="ce4">
                    <text:p><text:s/>91<text:s/></text:p>
                  </table:table-cell>
                  <table:table-cell office:value-type="percentage" office:value="3.4090909090909199E-2" table:style-name="ce15">
                    <text:p>3.41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0" table:style-name="ce4">
                    <text:p><text:s/>20<text:s/></text:p>
                  </table:table-cell>
                  <table:table-cell table:style-name="ce17"/>
                  <table:table-cell office:value-type="float" office:value="96" table:style-name="ce4">
                    <text:p><text:s/>96<text:s/></text:p>
                  </table:table-cell>
                  <table:table-cell office:value-type="percentage" office:value="0.31506849315068503" table:style-name="ce15">
                    <text:p>31.51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2" table:style-name="ce4">
                    <text:p><text:s/>22<text:s/></text:p>
                  </table:table-cell>
                  <table:table-cell table:style-name="ce17"/>
                  <table:table-cell office:value-type="float" office:value="86" table:style-name="ce4">
                    <text:p><text:s/>86<text:s/></text:p>
                  </table:table-cell>
                  <table:table-cell office:value-type="percentage" office:value="-2.27272727272727E-2" table:style-name="ce15">
                    <text:p>-2.27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20" table:style-name="ce61">
                    <text:p><text:s/>20<text:s/></text:p>
                  </table:table-cell>
                  <table:table-cell table:style-name="ce63"/>
                  <table:table-cell office:value-type="float" office:value="74" table:style-name="ce61">
                    <text:p><text:s/>74<text:s/></text:p>
                  </table:table-cell>
                  <table:table-cell office:value-type="percentage" office:value="-0.16853932584269701" table:style-name="ce66">
                    <text:p>-16.85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3" table:style-name="ce21"/>
          <table:table-cell table:number-columns-repeated="7" table:style-name="ce22"/>
          <table:table-cell table:number-columns-repeated="12" table:style-name="ce3"/>
          <table:table-cell table:number-columns-repeated="16361" table:style-name="ce68"/>
        </table:table-row>
        <table:table-row table:style-name="ro1">
          <table:table-cell office:value-type="string" table:style-name="ce24">
            <text:p>1.資料範圍：就醫類別（TREAT_TYPE）為04（急診案件）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2.醫院：取權屬別為西醫醫院（01-07、09-15）之醫療院所申報案件。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3.牙科急診：取主診斷前三碼為520~529之醫院急診案件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4.看診醫院數：該月（年、季）曾經開診之醫院數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table:style-name="ce1"/>
          <table:table-cell table:number-columns-repeated="3" table:style-name="ce2"/>
          <table:table-cell table:number-columns-repeated="16380" table:style-name="ce3"/>
        </table:table-row>
        <table:table-row table:style-name="ro1">
          <table:table-cell table:style-name="ce1"/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number-rows-repeated="1048537" table:style-name="ro1">
          <table:table-cell table:number-columns-repeated="16384"/>
        </table:table-row>
      </table:table>
      <table:table table:name="指標5__高屏" table:style-name="ta6">
        <table:table-column table:style-name="co3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2" table:default-cell-style-name="ce3"/>
        <table:table-column table:style-name="co52" table:default-cell-style-name="ce3"/>
        <table:table-column table:style-name="co10" table:default-cell-style-name="ce3"/>
        <table:table-column table:style-name="co13" table:number-columns-repeated="16373" table:default-cell-style-name="ce3"/>
        <table:table-row table:style-name="ro1">
          <table:table-cell office:value-type="string" table:style-name="ce1">
            <text:p>指標5、高屏「醫院」牙科假日急診件數成長率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4" table:style-name="ce3"/>
          <table:table-cell office:value-type="string" table:style-name="ce3">
            <text:p><text:span text:style-name="T2">單位：日、家</text:span></text:p>
          </table:table-cell>
          <table:table-cell table:number-columns-repeated="16373" table:style-name="ce3"/>
        </table:table-row>
        <table:table-row table:style-name="ro2">
          <table:table-cell office:value-type="string" table:number-columns-spanned="4" table:number-rows-spanned="3" table:style-name="ce85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1" table:number-rows-spanned="2" table:style-name="ce89">
            <text:p>看診</text:p>
            <text:p>醫院數</text:p>
          </table:table-cell>
          <table:table-cell table:style-name="ce6"/>
          <table:table-cell office:value-type="string" table:number-columns-spanned="2" table:number-rows-spanned="2" table:style-name="ce89">
            <text:p>牙科急診件數</text:p>
          </table:table-cell>
          <table:covered-table-cell/>
          <table:table-cell table:number-columns-repeated="16373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table-cell table:style-name="ce5"/>
          <table:covered-table-cell/>
          <table:covered-table-cell/>
          <table:table-cell table:number-columns-repeated="16373" table:style-name="ce3"/>
        </table:table-row>
        <table:table-row table:style-name="ro15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/text:p>
          </table:table-cell>
          <table:table-cell table:style-name="ce5"/>
          <table:table-cell office:value-type="string" table:style-name="ce32">
            <text:p><text:span text:style-name="T2">值</text:span>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39" table:style-name="ce4">
              <text:p><text:s/>39<text:s/></text:p>
            </table:table-cell>
            <table:table-cell table:style-name="ce17"/>
            <table:table-cell office:value-type="float" office:value="555" table:style-name="ce4">
              <text:p><text:s/>555<text:s/></text:p>
            </table:table-cell>
            <table:table-cell office:value-type="percentage" office:value="0.13496932515337401" table:style-name="ce15">
              <text:p>13.50%</text:p>
            </table:table-cell>
            <table:table-cell table:number-columns-repeated="1637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21" table:style-name="ce4">
              <text:p><text:s/>21<text:s/></text:p>
            </table:table-cell>
            <table:table-cell table:style-name="ce17"/>
            <table:table-cell office:value-type="float" office:value="73" table:style-name="ce4">
              <text:p><text:s/>73<text:s/></text:p>
            </table:table-cell>
            <table:table-cell office:value-type="percentage" office:value="0.32727272727272699" table:style-name="ce15">
              <text:p>32.73%</text:p>
            </table:table-cell>
            <table:table-cell table:number-columns-repeated="1637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4" table:style-name="ce4">
                    <text:p><text:s/>24<text:s/></text:p>
                  </table:table-cell>
                  <table:table-cell table:style-name="ce17"/>
                  <table:table-cell office:value-type="float" office:value="100" table:style-name="ce4">
                    <text:p><text:s/>100<text:s/></text:p>
                  </table:table-cell>
                  <table:table-cell office:value-type="percentage" office:value="8.6956521739130405E-2" table:style-name="ce15">
                    <text:p>8.70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2" table:style-name="ce4">
                    <text:p><text:s/>22<text:s/></text:p>
                  </table:table-cell>
                  <table:table-cell table:style-name="ce17"/>
                  <table:table-cell office:value-type="float" office:value="64" table:style-name="ce4">
                    <text:p><text:s/>64<text:s/></text:p>
                  </table:table-cell>
                  <table:table-cell office:value-type="percentage" office:value="-0.123287671232877" table:style-name="ce15">
                    <text:p>-12.33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8" table:style-name="ce4">
                    <text:p><text:s/>18<text:s/></text:p>
                  </table:table-cell>
                  <table:table-cell table:style-name="ce17"/>
                  <table:table-cell office:value-type="float" office:value="58" table:style-name="ce4">
                    <text:p><text:s/>58<text:s/></text:p>
                  </table:table-cell>
                  <table:table-cell office:value-type="percentage" office:value="-0.194444444444444" table:style-name="ce15">
                    <text:p>-19.44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3" table:style-name="ce4">
                    <text:p><text:s/>23<text:s/></text:p>
                  </table:table-cell>
                  <table:table-cell table:style-name="ce17"/>
                  <table:table-cell office:value-type="float" office:value="73" table:style-name="ce4">
                    <text:p><text:s/>73<text:s/></text:p>
                  </table:table-cell>
                  <table:table-cell office:value-type="percentage" office:value="-3.94736842105263E-2" table:style-name="ce15">
                    <text:p>-3.95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3" table:style-name="ce4">
                    <text:p><text:s/>23<text:s/></text:p>
                  </table:table-cell>
                  <table:table-cell table:style-name="ce17"/>
                  <table:table-cell office:value-type="float" office:value="76" table:style-name="ce4">
                    <text:p><text:s/>76<text:s/></text:p>
                  </table:table-cell>
                  <table:table-cell office:value-type="percentage" office:value="0.28813559322033899" table:style-name="ce15">
                    <text:p>28.81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29" table:style-name="ce61">
                    <text:p><text:s/>29<text:s/></text:p>
                  </table:table-cell>
                  <table:table-cell table:style-name="ce63"/>
                  <table:table-cell office:value-type="float" office:value="111" table:style-name="ce61">
                    <text:p><text:s/>111<text:s/></text:p>
                  </table:table-cell>
                  <table:table-cell office:value-type="percentage" office:value="0.79032258064516103" table:style-name="ce66">
                    <text:p>79.03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2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42" table:style-name="ce4">
              <text:p><text:s/>42<text:s/></text:p>
            </table:table-cell>
            <table:table-cell table:style-name="ce17"/>
            <table:table-cell office:value-type="float" office:value="682" table:style-name="ce4">
              <text:p><text:s/>682<text:s/></text:p>
            </table:table-cell>
            <table:table-cell office:value-type="percentage" office:value="0.11074918566775201" table:style-name="ce15">
              <text:p>11.07%</text:p>
            </table:table-cell>
            <table:table-cell table:number-columns-repeated="12" table:style-name="ce3"/>
            <table:table-cell table:number-columns-repeated="16361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27" table:style-name="ce4">
              <text:p><text:s/>27<text:s/></text:p>
            </table:table-cell>
            <table:table-cell table:style-name="ce17"/>
            <table:table-cell office:value-type="float" office:value="92" table:style-name="ce4">
              <text:p><text:s/>92<text:s/></text:p>
            </table:table-cell>
            <table:table-cell office:value-type="percentage" office:value="0.24324324324324301" table:style-name="ce15">
              <text:p>24.32%</text:p>
            </table:table-cell>
            <table:table-cell table:number-columns-repeated="1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31" table:style-name="ce4">
                    <text:p><text:s/>31<text:s/></text:p>
                  </table:table-cell>
                  <table:table-cell table:style-name="ce17"/>
                  <table:table-cell office:value-type="float" office:value="123" table:style-name="ce4">
                    <text:p><text:s/>123<text:s/></text:p>
                  </table:table-cell>
                  <table:table-cell office:value-type="percentage" office:value="0.59740259740259705" table:style-name="ce15">
                    <text:p>59.74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6" table:style-name="ce4">
                    <text:p><text:s/>26<text:s/></text:p>
                  </table:table-cell>
                  <table:table-cell table:style-name="ce17"/>
                  <table:table-cell office:value-type="float" office:value="87" table:style-name="ce4">
                    <text:p><text:s/>87<text:s/></text:p>
                  </table:table-cell>
                  <table:table-cell office:value-type="percentage" office:value="-0.194444444444444" table:style-name="ce15">
                    <text:p>-19.44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9" table:style-name="ce4">
                    <text:p><text:s/>29<text:s/></text:p>
                  </table:table-cell>
                  <table:table-cell table:style-name="ce17"/>
                  <table:table-cell office:value-type="float" office:value="94" table:style-name="ce4">
                    <text:p><text:s/>94<text:s/></text:p>
                  </table:table-cell>
                  <table:table-cell office:value-type="percentage" office:value="5.6179775280898799E-2" table:style-name="ce15">
                    <text:p>5.62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8" table:style-name="ce4">
                    <text:p><text:s/>28<text:s/></text:p>
                  </table:table-cell>
                  <table:table-cell table:style-name="ce17"/>
                  <table:table-cell office:value-type="float" office:value="114" table:style-name="ce4">
                    <text:p><text:s/>114<text:s/></text:p>
                  </table:table-cell>
                  <table:table-cell office:value-type="percentage" office:value="0.31034482758620702" table:style-name="ce15">
                    <text:p>31.03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6" table:style-name="ce4">
                    <text:p><text:s/>26<text:s/></text:p>
                  </table:table-cell>
                  <table:table-cell table:style-name="ce17"/>
                  <table:table-cell office:value-type="float" office:value="74" table:style-name="ce4">
                    <text:p><text:s/>74<text:s/></text:p>
                  </table:table-cell>
                  <table:table-cell office:value-type="percentage" office:value="-0.26732673267326701" table:style-name="ce15">
                    <text:p>-26.73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26" table:style-name="ce61">
                    <text:p><text:s/>26<text:s/></text:p>
                  </table:table-cell>
                  <table:table-cell table:style-name="ce63"/>
                  <table:table-cell office:value-type="float" office:value="98" table:style-name="ce61">
                    <text:p><text:s/>98<text:s/></text:p>
                  </table:table-cell>
                  <table:table-cell office:value-type="percentage" office:value="0.256410256410256" table:style-name="ce66">
                    <text:p>25.64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3" table:style-name="ce21"/>
          <table:table-cell table:number-columns-repeated="7" table:style-name="ce22"/>
          <table:table-cell table:number-columns-repeated="12" table:style-name="ce3"/>
          <table:table-cell table:number-columns-repeated="16361" table:style-name="ce68"/>
        </table:table-row>
        <table:table-row table:style-name="ro1">
          <table:table-cell office:value-type="string" table:style-name="ce24">
            <text:p>1.資料範圍：就醫類別（TREAT_TYPE）為04（急診案件）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2.醫院：取權屬別為西醫醫院（01-07、09-15）之醫療院所申報案件。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3.牙科急診：取主診斷前三碼為520~529之醫院急診案件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4.看診醫院數：該月（年、季）曾經開診之醫院數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table:style-name="ce1"/>
          <table:table-cell table:number-columns-repeated="3" table:style-name="ce2"/>
          <table:table-cell table:number-columns-repeated="16380" table:style-name="ce3"/>
        </table:table-row>
        <table:table-row table:style-name="ro1">
          <table:table-cell table:style-name="ce1"/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number-rows-repeated="1048537" table:style-name="ro1">
          <table:table-cell table:number-columns-repeated="16384"/>
        </table:table-row>
      </table:table>
      <table:table table:name="指標5__東區" table:style-name="ta6">
        <table:table-column table:style-name="co3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2" table:default-cell-style-name="ce3"/>
        <table:table-column table:style-name="co52" table:default-cell-style-name="ce3"/>
        <table:table-column table:style-name="co29" table:default-cell-style-name="ce3"/>
        <table:table-column table:style-name="co10" table:default-cell-style-name="ce3"/>
        <table:table-column table:style-name="co13" table:number-columns-repeated="16372" table:default-cell-style-name="ce3"/>
        <table:table-row table:style-name="ro1">
          <table:table-cell office:value-type="string" table:style-name="ce1">
            <text:p>指標5、東區「醫院」牙科假日急診件數成長率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4" table:style-name="ce3"/>
          <table:table-cell office:value-type="string" table:style-name="ce3">
            <text:p><text:span text:style-name="T2">單位：日、家</text:span></text:p>
          </table:table-cell>
          <table:table-cell table:number-columns-repeated="16373" table:style-name="ce3"/>
        </table:table-row>
        <table:table-row table:style-name="ro2">
          <table:table-cell office:value-type="string" table:number-columns-spanned="4" table:number-rows-spanned="3" table:style-name="ce85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76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1" table:number-rows-spanned="2" table:style-name="ce89">
            <text:p>看診</text:p>
            <text:p>醫院數</text:p>
          </table:table-cell>
          <table:table-cell table:style-name="ce6"/>
          <table:table-cell office:value-type="string" table:number-columns-spanned="2" table:number-rows-spanned="2" table:style-name="ce89">
            <text:p>牙科急診件數</text:p>
          </table:table-cell>
          <table:covered-table-cell/>
          <table:table-cell table:number-columns-repeated="16373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table-cell table:style-name="ce5"/>
          <table:covered-table-cell/>
          <table:covered-table-cell/>
          <table:table-cell table:number-columns-repeated="16373" table:style-name="ce3"/>
        </table:table-row>
        <table:table-row table:style-name="ro15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/text:p>
          </table:table-cell>
          <table:table-cell table:style-name="ce5"/>
          <table:table-cell office:value-type="string" table:style-name="ce32">
            <text:p><text:span text:style-name="T2">值</text:span>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30" table:style-name="ce4">
              <text:p><text:s/>30<text:s/></text:p>
            </table:table-cell>
            <table:table-cell table:style-name="ce3"/>
            <table:table-cell office:value-type="float" office:value="10" table:style-name="ce4">
              <text:p><text:s/>10<text:s/></text:p>
            </table:table-cell>
            <table:table-cell table:style-name="ce17"/>
            <table:table-cell office:value-type="float" office:value="153" table:style-name="ce4">
              <text:p><text:s/>153<text:s/></text:p>
            </table:table-cell>
            <table:table-cell office:value-type="percentage" office:value="0.24390243902438999" table:style-name="ce15">
              <text:p>24.39%</text:p>
            </table:table-cell>
            <table:table-cell table:number-columns-repeated="1637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8" table:style-name="ce4">
              <text:p><text:s/>8<text:s/></text:p>
            </table:table-cell>
            <table:table-cell table:style-name="ce17"/>
            <table:table-cell office:value-type="float" office:value="23" table:style-name="ce4">
              <text:p><text:s/>23<text:s/></text:p>
            </table:table-cell>
            <table:table-cell office:value-type="percentage" office:value="1.3" table:style-name="ce15">
              <text:p>130.00%</text:p>
            </table:table-cell>
            <table:table-cell table:number-columns-repeated="1637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" table:style-name="ce4">
                    <text:p><text:s/>7<text:s/></text:p>
                  </table:table-cell>
                  <table:table-cell table:style-name="ce17"/>
                  <table:table-cell office:value-type="float" office:value="29" table:style-name="ce4">
                    <text:p><text:s/>29<text:s/></text:p>
                  </table:table-cell>
                  <table:table-cell office:value-type="percentage" office:value="0.38095238095238099" table:style-name="ce15">
                    <text:p>38.10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8" table:style-name="ce4">
                    <text:p><text:s/>8<text:s/></text:p>
                  </table:table-cell>
                  <table:table-cell table:style-name="ce17"/>
                  <table:table-cell office:value-type="float" office:value="23" table:style-name="ce4">
                    <text:p><text:s/>23<text:s/></text:p>
                  </table:table-cell>
                  <table:table-cell office:value-type="percentage" office:value="0.27777777777777801" table:style-name="ce15">
                    <text:p>27.78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" table:style-name="ce4">
                    <text:p><text:s/>7<text:s/></text:p>
                  </table:table-cell>
                  <table:table-cell table:style-name="ce17"/>
                  <table:table-cell office:value-type="float" office:value="23" table:style-name="ce4">
                    <text:p><text:s/>23<text:s/></text:p>
                  </table:table-cell>
                  <table:table-cell office:value-type="percentage" office:value="0.15" table:style-name="ce15">
                    <text:p>15.00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" table:style-name="ce4">
                    <text:p><text:s/>7<text:s/></text:p>
                  </table:table-cell>
                  <table:table-cell table:style-name="ce17"/>
                  <table:table-cell office:value-type="float" office:value="19" table:style-name="ce4">
                    <text:p><text:s/>19<text:s/></text:p>
                  </table:table-cell>
                  <table:table-cell office:value-type="percentage" office:value="-0.20833333333333301" table:style-name="ce15">
                    <text:p>-20.83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1" table:style-name="ce4">
                    <text:p><text:s/>11<text:s/></text:p>
                  </table:table-cell>
                  <table:table-cell office:value-type="percentage" office:value="-0.35294117647058798" table:style-name="ce15">
                    <text:p>-35.29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7" table:style-name="ce61">
                    <text:p><text:s/>7<text:s/></text:p>
                  </table:table-cell>
                  <table:table-cell table:style-name="ce63"/>
                  <table:table-cell office:value-type="float" office:value="25" table:style-name="ce61">
                    <text:p><text:s/>25<text:s/></text:p>
                  </table:table-cell>
                  <table:table-cell office:value-type="percentage" office:value="0.92307692307692302" table:style-name="ce66">
                    <text:p>92.31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2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9" table:style-name="ce4">
              <text:p><text:s/>29<text:s/></text:p>
            </table:table-cell>
            <table:table-cell table:style-name="ce3"/>
            <table:table-cell office:value-type="float" office:value="12" table:style-name="ce4">
              <text:p><text:s/>12<text:s/></text:p>
            </table:table-cell>
            <table:table-cell table:style-name="ce17"/>
            <table:table-cell office:value-type="float" office:value="182" table:style-name="ce4">
              <text:p><text:s/>182<text:s/></text:p>
            </table:table-cell>
            <table:table-cell office:value-type="percentage" office:value="0.238095238095238" table:style-name="ce15">
              <text:p>23.81%</text:p>
            </table:table-cell>
            <table:table-cell table:number-columns-repeated="12" table:style-name="ce3"/>
            <table:table-cell table:number-columns-repeated="16361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8" table:style-name="ce4">
              <text:p><text:s/>8<text:s/></text:p>
            </table:table-cell>
            <table:table-cell table:style-name="ce17"/>
            <table:table-cell office:value-type="float" office:value="23" table:style-name="ce4">
              <text:p><text:s/>23<text:s/></text:p>
            </table:table-cell>
            <table:table-cell office:value-type="percentage" office:value="0.64285714285714302" table:style-name="ce15">
              <text:p>64.29%</text:p>
            </table:table-cell>
            <table:table-cell table:number-columns-repeated="1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" table:style-name="ce4">
                    <text:p><text:s/>7<text:s/></text:p>
                  </table:table-cell>
                  <table:table-cell table:style-name="ce17"/>
                  <table:table-cell office:value-type="float" office:value="36" table:style-name="ce4">
                    <text:p><text:s/>36<text:s/></text:p>
                  </table:table-cell>
                  <table:table-cell office:value-type="percentage" office:value="0.5" table:style-name="ce15">
                    <text:p>5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0" table:style-name="ce4">
                    <text:p><text:s/>10<text:s/></text:p>
                  </table:table-cell>
                  <table:table-cell table:style-name="ce17"/>
                  <table:table-cell office:value-type="float" office:value="32" table:style-name="ce4">
                    <text:p><text:s/>32<text:s/></text:p>
                  </table:table-cell>
                  <table:table-cell office:value-type="percentage" office:value="0.230769230769231" table:style-name="ce15">
                    <text:p>23.08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" table:style-name="ce4">
                    <text:p><text:s/>10<text:s/></text:p>
                  </table:table-cell>
                  <table:table-cell table:style-name="ce17"/>
                  <table:table-cell office:value-type="float" office:value="27" table:style-name="ce4">
                    <text:p><text:s/>27<text:s/></text:p>
                  </table:table-cell>
                  <table:table-cell office:value-type="percentage" office:value="0.35" table:style-name="ce15">
                    <text:p>35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" table:style-name="ce4">
                    <text:p><text:s/>7<text:s/></text:p>
                  </table:table-cell>
                  <table:table-cell table:style-name="ce17"/>
                  <table:table-cell office:value-type="float" office:value="15" table:style-name="ce4">
                    <text:p><text:s/>15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6" table:style-name="ce12">
                    <text:p>11506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" table:style-name="ce4">
                    <text:p><text:s/>10<text:s/></text:p>
                  </table:table-cell>
                  <table:table-cell table:style-name="ce17"/>
                  <table:table-cell office:value-type="float" office:value="26" table:style-name="ce4">
                    <text:p><text:s/>26<text:s/></text:p>
                  </table:table-cell>
                  <table:table-cell office:value-type="percentage" office:value="-0.21212121212121199" table:style-name="ce15">
                    <text:p>-21.21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20">
                    <text:p>11507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7" table:style-name="ce61">
                    <text:p><text:s/>7<text:s/></text:p>
                  </table:table-cell>
                  <table:table-cell table:style-name="ce63"/>
                  <table:table-cell office:value-type="float" office:value="23" table:style-name="ce61">
                    <text:p><text:s/>23<text:s/></text:p>
                  </table:table-cell>
                  <table:table-cell office:value-type="percentage" office:value="0.53333333333333299" table:style-name="ce66">
                    <text:p>53.33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25擷取）</text:p>
          </table:table-cell>
          <table:table-cell table:number-columns-repeated="3" table:style-name="ce21"/>
          <table:table-cell table:number-columns-repeated="7" table:style-name="ce22"/>
          <table:table-cell table:number-columns-repeated="12" table:style-name="ce3"/>
          <table:table-cell table:number-columns-repeated="16361" table:style-name="ce68"/>
        </table:table-row>
        <table:table-row table:style-name="ro1">
          <table:table-cell office:value-type="string" table:style-name="ce24">
            <text:p>1.資料範圍：就醫類別（TREAT_TYPE）為04（急診案件）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2.醫院：取權屬別為西醫醫院（01-07、09-15）之醫療院所申報案件。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3.牙科急診：取主診斷前三碼為520~529之醫院急診案件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4.看診醫院數：該月（年、季）曾經開診之醫院數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table:style-name="ce1"/>
          <table:table-cell table:number-columns-repeated="3" table:style-name="ce2"/>
          <table:table-cell table:number-columns-repeated="16380" table:style-name="ce3"/>
        </table:table-row>
        <table:table-row table:style-name="ro1">
          <table:table-cell table:style-name="ce1"/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number-rows-repeated="1048537" table:style-name="ro1">
          <table:table-cell table:number-columns-repeated="16384"/>
        </table:table-row>
      </table:table>
      <table:named-expressions>
        <table:named-expression table:name="____________" table:expression="of:=[.#REF!]" table:base-cell-address="指標1.$A$1"/>
        <table:named-expression table:name="_SAS_empty_" table:expression="of:=[.#REF!]" table:base-cell-address="指標1.$A$1"/>
        <table:named-expression table:name="RAW_T1_0" table:expression="of:=[.#REF!]" table:base-cell-address="指標1.$A$1"/>
        <table:named-expression table:name="RAW_T1_1" table:expression="of:=[.#REF!]" table:base-cell-address="指標1.$A$1"/>
        <table:named-expression table:name="RAW_T1_2" table:expression="of:=[.#REF!]" table:base-cell-address="指標1.$A$1"/>
        <table:named-expression table:name="RAW_T1_3" table:expression="of:=[.#REF!]" table:base-cell-address="指標1.$A$1"/>
        <table:named-expression table:name="RAW_T1_4" table:expression="of:=[.#REF!]" table:base-cell-address="指標1.$A$1"/>
        <table:named-expression table:name="RAW_T1_5" table:expression="of:=[.#REF!]" table:base-cell-address="指標1.$A$1"/>
        <table:named-expression table:name="RAW_T1_6" table:expression="of:=[.#REF!]" table:base-cell-address="指標1.$A$1"/>
        <table:named-expression table:name="RAW_T11_0" table:expression="of:=[.#REF!]" table:base-cell-address="指標1.$A$1"/>
        <table:named-expression table:name="RAW_T11_1" table:expression="of:=[.#REF!]" table:base-cell-address="指標1.$A$1"/>
        <table:named-expression table:name="RAW_T11_2" table:expression="of:=[.#REF!]" table:base-cell-address="指標1.$A$1"/>
        <table:named-expression table:name="RAW_T11_3" table:expression="of:=[.#REF!]" table:base-cell-address="指標1.$A$1"/>
        <table:named-expression table:name="RAW_T11_4" table:expression="of:=[.#REF!]" table:base-cell-address="指標1.$A$1"/>
        <table:named-expression table:name="RAW_T11_5" table:expression="of:=[.#REF!]" table:base-cell-address="指標1.$A$1"/>
        <table:named-expression table:name="RAW_T11_6" table:expression="of:=[.#REF!]" table:base-cell-address="指標1.$A$1"/>
        <table:named-expression table:name="RAW_T6_0" table:expression="of:=[.#REF!]" table:base-cell-address="指標1.$A$1"/>
        <table:named-expression table:name="RAW_T6_1" table:expression="of:=[.#REF!]" table:base-cell-address="指標1.$A$1"/>
        <table:named-expression table:name="RAW_T6_2" table:expression="of:=[.#REF!]" table:base-cell-address="指標1.$A$1"/>
        <table:named-expression table:name="RAW_T6_3" table:expression="of:=[.#REF!]" table:base-cell-address="指標1.$A$1"/>
        <table:named-expression table:name="RAW_T6_4" table:expression="of:=[.#REF!]" table:base-cell-address="指標1.$A$1"/>
        <table:named-expression table:name="RAW_T6_5" table:expression="of:=[.#REF!]" table:base-cell-address="指標1.$A$1"/>
        <table:named-expression table:name="RAW_T6_6" table:expression="of:=[.#REF!]" table:base-cell-address="指標1.$A$1"/>
        <table:named-expression table:name="RAW_T7_0" table:expression="of:=[.#REF!]" table:base-cell-address="指標1.$A$1"/>
        <table:named-expression table:name="RAW_T7_1" table:expression="of:=[.#REF!]" table:base-cell-address="指標1.$A$1"/>
        <table:named-expression table:name="RAW_T7_2" table:expression="of:=[.#REF!]" table:base-cell-address="指標1.$A$1"/>
        <table:named-expression table:name="RAW_T7_3" table:expression="of:=[.#REF!]" table:base-cell-address="指標1.$A$1"/>
        <table:named-expression table:name="RAW_T7_4" table:expression="of:=[.#REF!]" table:base-cell-address="指標1.$A$1"/>
        <table:named-expression table:name="RAW_T7_5" table:expression="of:=[.#REF!]" table:base-cell-address="指標1.$A$1"/>
        <table:named-expression table:name="RAW_T7_6" table:expression="of:=[.#REF!]" table:base-cell-address="指標1.$A$1"/>
        <table:named-expression table:name="STAT_T2_0" table:expression="of:=[.#REF!]" table:base-cell-address="指標1.$A$1"/>
        <table:named-expression table:name="STAT_T2_1" table:expression="of:=[.#REF!]" table:base-cell-address="指標1.$A$1"/>
        <table:named-expression table:name="STAT_T2_2" table:expression="of:=[.#REF!]" table:base-cell-address="指標1.$A$1"/>
        <table:named-expression table:name="STAT_T2_3" table:expression="of:=[.#REF!]" table:base-cell-address="指標1.$A$1"/>
        <table:named-expression table:name="STAT_T2_4" table:expression="of:=[.#REF!]" table:base-cell-address="指標1.$A$1"/>
        <table:named-expression table:name="STAT_T2_5" table:expression="of:=[.#REF!]" table:base-cell-address="指標1.$A$1"/>
        <table:named-expression table:name="STAT_T2_6" table:expression="of:=[.#REF!]" table:base-cell-address="指標1.$A$1"/>
        <table:named-expression table:name="STAT_T3_0" table:expression="of:=[.#REF!]" table:base-cell-address="指標1.$A$1"/>
        <table:named-expression table:name="STAT_T3_1" table:expression="of:=[.#REF!]" table:base-cell-address="指標1.$A$1"/>
        <table:named-expression table:name="STAT_T3_2" table:expression="of:=[.#REF!]" table:base-cell-address="指標1.$A$1"/>
        <table:named-expression table:name="STAT_T3_3" table:expression="of:=[.#REF!]" table:base-cell-address="指標1.$A$1"/>
        <table:named-expression table:name="STAT_T3_4" table:expression="of:=[.#REF!]" table:base-cell-address="指標1.$A$1"/>
        <table:named-expression table:name="STAT_T3_5" table:expression="of:=[.#REF!]" table:base-cell-address="指標1.$A$1"/>
        <table:named-expression table:name="STAT_T3_6" table:expression="of:=[.#REF!]" table:base-cell-address="指標1.$A$1"/>
        <table:named-expression table:name="STAT_T4_0" table:expression="of:=[.#REF!]" table:base-cell-address="指標1.$A$1"/>
        <table:named-expression table:name="STAT_T4_1" table:expression="of:=[.#REF!]" table:base-cell-address="指標1.$A$1"/>
        <table:named-expression table:name="STAT_T4_2" table:expression="of:=[.#REF!]" table:base-cell-address="指標1.$A$1"/>
        <table:named-expression table:name="STAT_T4_3" table:expression="of:=[.#REF!]" table:base-cell-address="指標1.$A$1"/>
        <table:named-expression table:name="STAT_T4_4" table:expression="of:=[.#REF!]" table:base-cell-address="指標1.$A$1"/>
        <table:named-expression table:name="STAT_T4_5" table:expression="of:=[.#REF!]" table:base-cell-address="指標1.$A$1"/>
        <table:named-expression table:name="STAT_T4_6" table:expression="of:=[.#REF!]" table:base-cell-address="指標1.$A$1"/>
        <table:named-expression table:name="STAT_T5_0" table:expression="of:=[.#REF!]" table:base-cell-address="指標1.$A$1"/>
        <table:named-expression table:name="STAT_T5_1" table:expression="of:=[.#REF!]" table:base-cell-address="指標1.$A$1"/>
        <table:named-expression table:name="STAT_T5_2" table:expression="of:=[.#REF!]" table:base-cell-address="指標1.$A$1"/>
        <table:named-expression table:name="STAT_T5_3" table:expression="of:=[.#REF!]" table:base-cell-address="指標1.$A$1"/>
        <table:named-expression table:name="STAT_T5_4" table:expression="of:=[.#REF!]" table:base-cell-address="指標1.$A$1"/>
        <table:named-expression table:name="STAT_T5_5" table:expression="of:=[.#REF!]" table:base-cell-address="指標1.$A$1"/>
        <table:named-expression table:name="STAT_T5_6" table:expression="of:=[.#REF!]" table:base-cell-address="指標1.$A$1"/>
        <table:named-expression table:name="時間參數" table:expression="of:=[.#REF!]" table:base-cell-address="指標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17">
      <number:fraction number:min-integer-digits="0" number:min-numerator-digits="1" number:min-denominator-digits="1" number:max-denominator-value="9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percentage-style style:name="N50">
      <number:text>(</number:text>
      <number:number number:decimal-places="2" number:min-decimal-places="2" number:min-integer-digits="1"/>
      <number:text>%)</number:text>
    </number:percentage-style>
    <number:percentage-style style:name="N51">
      <number:number number:decimal-places="1" number:min-decimal-places="1" number:min-integer-digits="1"/>
      <number:text>%</number:text>
    </number:percentage-style>
    <number:number-style style:name="N52P0">
      <number:text> </number:text>
      <number:number number:decimal-places="1" number:min-decimal-places="1" number:min-integer-digits="1" number:grouping="true"/>
      <number:text> </number:text>
    </number:number-style>
    <number:number-style style:name="N52P1">
      <number:text>-</number:text>
      <number:number number:decimal-places="1" number:min-decimal-places="1" number:min-integer-digits="1" number:grouping="true"/>
      <number:text> </number:text>
    </number:number-style>
    <number:number-style style:name="N52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">
      <number:text>(</number:text>
      <number:number number:decimal-places="2" number:min-decimal-places="2" number:min-integer-digits="1"/>
      <number:text>)</number:text>
    </number:number-style>
    <number:percentage-style style:name="N54">
      <number:text>(</number:text>
      <number:number number:decimal-places="2" number:min-decimal-places="2" number:min-integer-digits="1"/>
      <number:text>)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fo:font-size="12pt" style:font-size-asian="12pt" style:font-size-complex="12pt" style:font-family-generic="roman"/>
    </style:style>
    <style:style style:name="_21315__20998__20301__32_2" style:display-name="千分位 2" style:family="table-cell" style:data-style-name="N48"/>
    <style:style style:name="_30334__20998__27604__32_2" style:display-name="百分比 2" style:family="table-cell" style:data-style-name="N13"/>
  </office:styles>
  <office:automatic-styles>
    <style:page-layout style:name="pm1">
      <style:page-layout-properties fo:margin-top="0.15748031496063in" fo:margin-bottom="0.15748031496063in" fo:margin-left="0.196850393700787in" fo:margin-right="0.15748031496063in" style:print-orientation="landscape" style:print-page-order="ttb" style:first-page-number="continue" style:scale-to="87%" style:table-centering="none" style:print="objects charts drawings"/>
      <style:header-style>
        <style:header-footer-properties fo:min-height="0in" fo:margin-left="0.196850393700787in" fo:margin-right="0.15748031496063in" fo:margin-bottom="0in"/>
      </style:header-style>
      <style:footer-style>
        <style:header-footer-properties fo:min-height="0in" fo:margin-left="0.196850393700787in" fo:margin-right="0.15748031496063in" fo:margin-top="0in"/>
      </style:footer-style>
    </style:page-layout>
    <style:page-layout style:name="pm2">
      <style:page-layout-properties fo:margin-top="0.15748031496063in" fo:margin-bottom="0.15748031496063in" fo:margin-left="0.196850393700787in" fo:margin-right="0.15748031496063in" style:print-orientation="landscape" style:print-page-order="ttb" style:first-page-number="continue" style:scale-to="83%" style:table-centering="none" style:print="objects charts drawings"/>
      <style:header-style>
        <style:header-footer-properties fo:min-height="0in" fo:margin-left="0.196850393700787in" fo:margin-right="0.15748031496063in" fo:margin-bottom="0in"/>
      </style:header-style>
      <style:footer-style>
        <style:header-footer-properties fo:min-height="0in" fo:margin-left="0.196850393700787in" fo:margin-right="0.15748031496063in" fo:margin-top="0in"/>
      </style:footer-style>
    </style:page-layout>
    <style:page-layout style:name="pm3">
      <style:page-layout-properties fo:margin-top="0.15748031496063in" fo:margin-bottom="0.15748031496063in" fo:margin-left="0.196850393700787in" fo:margin-right="0.15748031496063in" style:print-orientation="landscape" style:print-page-order="ttb" style:first-page-number="continue" style:scale-to="82%" style:table-centering="none" style:print="objects charts drawings"/>
      <style:header-style>
        <style:header-footer-properties fo:min-height="0in" fo:margin-left="0.196850393700787in" fo:margin-right="0.15748031496063in" fo:margin-bottom="0in"/>
      </style:header-style>
      <style:footer-style>
        <style:header-footer-properties fo:min-height="0in" fo:margin-left="0.196850393700787in" fo:margin-right="0.15748031496063in" fo:margin-top="0in"/>
      </style:footer-style>
    </style:page-layout>
    <style:page-layout style:name="pm4">
      <style:page-layout-properties fo:margin-top="0.15748031496063in" fo:margin-bottom="0.15748031496063in" fo:margin-left="0.196850393700787in" fo:margin-right="0.15748031496063in" style:print-orientation="landscape" style:print-page-order="ttb" style:first-page-number="continue" style:scale-to="81%" style:table-centering="none" style:print="objects charts drawings"/>
      <style:header-style>
        <style:header-footer-properties fo:min-height="0in" fo:margin-left="0.196850393700787in" fo:margin-right="0.15748031496063in" fo:margin-bottom="0in"/>
      </style:header-style>
      <style:footer-style>
        <style:header-footer-properties fo:min-height="0in" fo:margin-left="0.196850393700787in" fo:margin-right="0.15748031496063in" fo:margin-top="0in"/>
      </style:footer-style>
    </style:page-layout>
    <style:page-layout style:name="pm5">
      <style:page-layout-properties fo:margin-top="0.15748031496063in" fo:margin-bottom="0.15748031496063in" fo:margin-left="0.196850393700787in" fo:margin-right="0.15748031496063in" style:print-orientation="landscape" style:print-page-order="ttb" style:first-page-number="continue" style:scale-to="84%" style:table-centering="none" style:print="objects charts drawings"/>
      <style:header-style>
        <style:header-footer-properties fo:min-height="0in" fo:margin-left="0.196850393700787in" fo:margin-right="0.15748031496063in" fo:margin-bottom="0in"/>
      </style:header-style>
      <style:footer-style>
        <style:header-footer-properties fo:min-height="0in" fo:margin-left="0.196850393700787in" fo:margin-right="0.15748031496063in" fo:margin-top="0in"/>
      </style:footer-style>
    </style:page-layout>
    <style:page-layout style:name="pm6">
      <style:page-layout-properties fo:margin-top="0.15748031496063in" fo:margin-bottom="0.15748031496063in" fo:margin-left="0.196850393700787in" fo:margin-right="0.15748031496063in" style:print-orientation="landscape" style:print-page-order="ttb" style:first-page-number="continue" style:scale-to="89%" style:table-centering="none" style:print="objects charts drawings"/>
      <style:header-style>
        <style:header-footer-properties fo:min-height="0in" fo:margin-left="0.196850393700787in" fo:margin-right="0.15748031496063in" fo:margin-bottom="0in"/>
      </style:header-style>
      <style:footer-style>
        <style:header-footer-properties fo:min-height="0in" fo:margin-left="0.196850393700787in" fo:margin-right="0.1574803149606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Microsoft Access User</meta:initial-creator>
    <dc:creator>李羿萱</dc:creator>
    <meta:creation-date>2025-02-07T01:41:34Z</meta:creation-date>
    <dc:date>2026-08-25T12:25:14Z</dc:date>
    <meta:print-date>2026-08-25T12:24:49Z</meta:print-date>
  </office:meta>
</office:document-meta>
</file>