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微軟正黑體1" svg:font-family="微軟正黑體" style:font-family-generic="swiss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111cm"/>
    </style:style>
    <style:style style:name="co2" style:family="table-column">
      <style:table-column-properties fo:break-before="auto" style:column-width="2.487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5.847cm"/>
    </style:style>
    <style:style style:name="co5" style:family="table-column">
      <style:table-column-properties fo:break-before="auto" style:column-width="1.588cm"/>
    </style:style>
    <style:style style:name="co6" style:family="table-column">
      <style:table-column-properties fo:break-before="auto" style:column-width="2.302cm"/>
    </style:style>
    <style:style style:name="co7" style:family="table-column">
      <style:table-column-properties fo:break-before="auto" style:column-width="2.143cm"/>
    </style:style>
    <style:style style:name="co8" style:family="table-column">
      <style:table-column-properties fo:break-before="auto" style:column-width="2.17cm"/>
    </style:style>
    <style:style style:name="co9" style:family="table-column">
      <style:table-column-properties fo:break-before="auto" style:column-width="17.251cm"/>
    </style:style>
    <style:style style:name="co10" style:family="table-column">
      <style:table-column-properties fo:break-before="auto" style:column-width="1.879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588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3.704cm" fo:break-before="auto" style:use-optimal-row-height="false"/>
    </style:style>
    <style:style style:name="ro6" style:family="table-row">
      <style:table-row-properties style:row-height="7.938cm" fo:break-before="auto" style:use-optimal-row-height="false"/>
    </style:style>
    <style:style style:name="ro7" style:family="table-row">
      <style:table-row-properties style:row-height="5.789cm" fo:break-before="auto" style:use-optimal-row-height="false"/>
    </style:style>
    <style:style style:name="ro8" style:family="table-row">
      <style:table-row-properties style:row-height="2.646cm" fo:break-before="auto" style:use-optimal-row-height="false"/>
    </style:style>
    <style:style style:name="ro9" style:family="table-row">
      <style:table-row-properties style:row-height="7.408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weight="bold" style:font-name-asian="Arial" style:font-weight-asian="bold" style:font-name-complex="Arial" style:font-weight-complex="bold"/>
    </style:style>
    <style:style style:name="ce11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21" style:family="table-cell" style:parent-style-name="Default" style:data-style-name="N3">
      <style:table-cell-properties style:text-align-source="fix" style:repeat-content="false" fo:background-color="transparent" style:vertical-align="top"/>
      <style:paragraph-properties fo:text-align="center"/>
      <style:text-properties fo:color="#000000" style:font-name="Arial" style:font-name-asian="Arial" style:font-name-complex="Arial"/>
    </style:style>
    <style:style style:name="ce19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weight="bold" style:font-name-asian="Arial" style:font-weight-asian="bold" style:font-name-complex="Arial" style:font-weight-complex="bold"/>
    </style:style>
    <style:style style:name="ce4" style:family="table-cell" style:parent-style-name="Default" style:data-style-name="N138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0pt" style:font-name-asian="Arial" style:font-size-asian="10pt" style:font-name-complex="Arial" style:font-size-complex="10pt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Arial" style:font-name-asian="Arial" style:font-name-complex="Arial"/>
    </style:style>
    <style:style style:name="ce29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fo:font-size="10pt" style:font-name-asian="Arial" style:font-size-asian="10pt" style:font-name-complex="Arial" style:font-size-complex="10pt"/>
    </style:style>
    <style:style style:name="ce10" style:family="table-cell" style:parent-style-name="Default" style:data-style-name="N0">
      <style:table-cell-properties fo:wrap-option="wrap" style:vertical-align="middle"/>
      <style:text-properties fo:color="#000000" style:font-name="Arial" style:font-name-asian="Arial" style:font-name-complex="Arial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weight="bold" style:font-name-asian="Arial" style:font-weight-asian="bold" style:font-name-complex="Arial" style:font-weight-complex="bold"/>
    </style:style>
    <style:style style:name="ce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0pt" style:font-name-asian="Arial" style:font-size-asian="10pt" style:font-name-complex="Arial" style:font-size-complex="10pt"/>
    </style: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Arial" style:font-name-asian="Arial" style:font-name-complex="Arial"/>
    </style:style>
    <style:style style:name="ce34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weight="bold" style:font-name-asian="Arial" style:font-weight-asian="bold" style:font-name-complex="Arial" style:font-weight-complex="bold"/>
    </style:style>
    <style:style style:name="ce5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fo:font-size="10pt" style:font-name-asian="Arial" style:font-size-asian="10pt" style:font-name-complex="Arial" style:font-size-complex="10pt"/>
    </style:style>
    <style:style style:name="ce24" style:family="table-cell" style:parent-style-name="Default" style:data-style-name="N100">
      <style:text-properties fo:color="#000000" style:font-name="Arial" style:font-name-asian="Arial" style:font-name-complex="Arial"/>
    </style:style>
    <style:style style:name="ce25" style:family="table-cell" style:parent-style-name="Default" style:data-style-name="N0">
      <style:table-cell-properties fo:background-color="transparent" fo:wrap-option="wrap" style:vertical-align="middle"/>
      <style:text-properties fo:color="#000000" style:font-name="Arial" style:font-name-asian="Arial" style:font-name-complex="Arial"/>
    </style:style>
    <style:style style:name="ce15" style:family="table-cell" style:parent-style-name="Default" style:data-style-name="N0">
      <style:table-cell-properties fo:background-color="transparent" style:vertical-align="top"/>
      <style:text-properties fo:color="#000000" style:font-name="Arial" style:font-name-asian="Arial" style:font-name-complex="Arial"/>
    </style:style>
    <style:style style:name="ce18" style:family="table-cell" style:parent-style-name="Default" style:data-style-name="N0">
      <style:table-cell-properties fo:background-color="transparent" style:vertical-align="automatic"/>
      <style:text-properties fo:color="#000000" style:font-name="Arial" style:font-name-asian="Arial" style:font-name-complex="Arial"/>
    </style:style>
    <style:style style:name="ce26" style:family="table-cell" style:parent-style-name="Default" style:data-style-name="N0">
      <style:text-properties fo:color="#000000" style:font-name="Arial" style:font-name-asian="Arial" style:font-name-complex="Arial"/>
    </style:style>
    <style:style style:name="ce13" style:family="table-cell" style:parent-style-name="一般_20_2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T1" style:family="text">
      <style:text-properties fo:color="#000000" style:font-name="F" fo:font-size="12pt" fo:font-weight="bold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style:font-name="F" fo:font-size="10pt" fo:font-weight="normal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新項目" table:style-name="ta1">
        <table:table-column table:style-name="co1" table:default-cell-style-name="ce21"/>
        <table:table-column table:style-name="co2" table:default-cell-style-name="ce22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23"/>
        <table:table-column table:style-name="co8" table:default-cell-style-name="ce23"/>
        <table:table-column table:style-name="co9" table:default-cell-style-name="ce24"/>
        <table:table-column table:style-name="co7" table:default-cell-style-name="ce25"/>
        <table:table-column table:style-name="co10" table:number-columns-repeated="3" table:default-cell-style-name="ce26"/>
        <table:table-column table:style-name="co10" table:number-columns-repeated="10" table:default-cell-style-name="Default"/>
        <table:table-column table:style-name="co10" table:number-columns-repeated="16361"/>
        <table:table-row table:style-name="ro1">
          <table:table-cell table:style-name="ce1" office:value-type="string" calcext:value-type="string">
            <text:p><text:span text:style-name="T1">項次</text:span></text:p>
          </table:table-cell>
          <table:table-cell table:style-name="ce19" office:value-type="string" calcext:value-type="string">
            <text:p><text:span text:style-name="T1">健保代碼</text:span></text:p>
          </table:table-cell>
          <table:table-cell table:style-name="ce19" office:value-type="string" calcext:value-type="string">
            <text:p><text:span text:style-name="T1">藥品名稱</text:span></text:p>
          </table:table-cell>
          <table:table-cell table:style-name="ce19" office:value-type="string" calcext:value-type="string">
            <text:p><text:span text:style-name="T1">成分及含量</text:span></text:p>
          </table:table-cell>
          <table:table-cell table:style-name="ce19" office:value-type="string" calcext:value-type="string">
            <text:p><text:span text:style-name="T1">規格量</text:span></text:p>
          </table:table-cell>
          <table:table-cell table:style-name="ce19" office:value-type="string" calcext:value-type="string">
            <text:p><text:span text:style-name="T1">藥商名稱</text:span></text:p>
          </table:table-cell>
          <table:table-cell table:style-name="ce31" office:value-type="string" calcext:value-type="string">
            <text:p><text:span text:style-name="T1">原支付價</text:span></text:p>
          </table:table-cell>
          <table:table-cell table:style-name="ce31" office:value-type="string" calcext:value-type="string">
            <text:p><text:span text:style-name="T1">初核價格</text:span></text:p>
          </table:table-cell>
          <table:table-cell table:style-name="ce34" office:value-type="string" calcext:value-type="string">
            <text:p><text:span text:style-name="T1">初核說明</text:span></text:p>
          </table:table-cell>
          <table:table-cell table:style-name="ce19" office:value-type="string" calcext:value-type="string">
            <text:p><text:span text:style-name="T1">生效日期</text:span></text:p>
          </table:table-cell>
          <table:table-cell table:style-name="ce10" table:number-columns-repeated="3"/>
          <table:table-cell table:number-columns-repeated="10"/>
          <table:table-cell table:style-name="ce10" table:number-columns-repeated="16361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4" office:value-type="string" calcext:value-type="string">
            <text:p>AC47642343</text:p>
          </table:table-cell>
          <table:table-cell table:style-name="ce29" office:value-type="string" calcext:value-type="string">
            <text:p>Acnely gel 0.1% "Royal"</text:p>
          </table:table-cell>
          <table:table-cell table:style-name="ce29" office:value-type="string" calcext:value-type="string">
            <text:p>ADAPALENE 1 MG/GM</text:p>
          </table:table-cell>
          <table:table-cell table:style-name="ce29" office:value-type="string" calcext:value-type="string">
            <text:p>30 GM</text:p>
          </table:table-cell>
          <table:table-cell table:style-name="ce29" office:value-type="string" calcext:value-type="string">
            <text:p><text:span text:style-name="T2">皇佳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54" calcext:value-type="float">
            <text:p>154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支為</text:span>154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5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2" calcext:value-type="float">
            <text:p>2</text:p>
          </table:table-cell>
          <table:table-cell table:style-name="ce4" office:value-type="string" calcext:value-type="string">
            <text:p>AC47642321</text:p>
          </table:table-cell>
          <table:table-cell table:style-name="ce29" office:value-type="string" calcext:value-type="string">
            <text:p>Acnely gel 0.1% "Royal"</text:p>
          </table:table-cell>
          <table:table-cell table:style-name="ce29" office:value-type="string" calcext:value-type="string">
            <text:p>ADAPALENE 1 MG/GM</text:p>
          </table:table-cell>
          <table:table-cell table:style-name="ce29" office:value-type="string" calcext:value-type="string">
            <text:p>5 GM</text:p>
          </table:table-cell>
          <table:table-cell table:style-name="ce29" office:value-type="string" calcext:value-type="string">
            <text:p><text:span text:style-name="T2">皇佳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6.5" calcext:value-type="float">
            <text:p>16.5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支為</text:span>16.5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3" calcext:value-type="float">
            <text:p>3</text:p>
          </table:table-cell>
          <table:table-cell table:style-name="ce4" office:value-type="string" calcext:value-type="string">
            <text:p>AC47642345</text:p>
          </table:table-cell>
          <table:table-cell table:style-name="ce29" office:value-type="string" calcext:value-type="string">
            <text:p>Acnely gel 0.1% "Royal"</text:p>
          </table:table-cell>
          <table:table-cell table:style-name="ce29" office:value-type="string" calcext:value-type="string">
            <text:p>ADAPALENE 1 MG/GM</text:p>
          </table:table-cell>
          <table:table-cell table:style-name="ce29" office:value-type="string" calcext:value-type="string">
            <text:p>40 GM</text:p>
          </table:table-cell>
          <table:table-cell table:style-name="ce29" office:value-type="string" calcext:value-type="string">
            <text:p><text:span text:style-name="T2">皇佳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211" calcext:value-type="float">
            <text:p>211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支為</text:span>211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4" calcext:value-type="float">
            <text:p>4</text:p>
          </table:table-cell>
          <table:table-cell table:style-name="ce4" office:value-type="string" calcext:value-type="string">
            <text:p>AC47642335</text:p>
          </table:table-cell>
          <table:table-cell table:style-name="ce29" office:value-type="string" calcext:value-type="string">
            <text:p>Acnely gel 0.1% "Royal"</text:p>
          </table:table-cell>
          <table:table-cell table:style-name="ce29" office:value-type="string" calcext:value-type="string">
            <text:p>ADAPALENE 1 MG/GM</text:p>
          </table:table-cell>
          <table:table-cell table:style-name="ce29" office:value-type="string" calcext:value-type="string">
            <text:p>15 GM</text:p>
          </table:table-cell>
          <table:table-cell table:style-name="ce29" office:value-type="string" calcext:value-type="string">
            <text:p><text:span text:style-name="T2">皇佳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58" calcext:value-type="float">
            <text:p>58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支為</text:span>58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5" calcext:value-type="float">
            <text:p>5</text:p>
          </table:table-cell>
          <table:table-cell table:style-name="ce4" office:value-type="string" calcext:value-type="string">
            <text:p>AC47642363</text:p>
          </table:table-cell>
          <table:table-cell table:style-name="ce29" office:value-type="string" calcext:value-type="string">
            <text:p>Acnely gel 0.1% "Royal"</text:p>
          </table:table-cell>
          <table:table-cell table:style-name="ce29" office:value-type="string" calcext:value-type="string">
            <text:p>ADAPALENE 1 MG/GM</text:p>
          </table:table-cell>
          <table:table-cell table:style-name="ce29" office:value-type="string" calcext:value-type="string">
            <text:p>200 GM</text:p>
          </table:table-cell>
          <table:table-cell table:style-name="ce29" office:value-type="string" calcext:value-type="string">
            <text:p><text:span text:style-name="T2">皇佳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682" calcext:value-type="float">
            <text:p>682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支為</text:span>682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6" calcext:value-type="float">
            <text:p>6</text:p>
          </table:table-cell>
          <table:table-cell table:style-name="ce4" office:value-type="string" calcext:value-type="string">
            <text:p>AC47642338</text:p>
          </table:table-cell>
          <table:table-cell table:style-name="ce29" office:value-type="string" calcext:value-type="string">
            <text:p>Acnely gel 0.1% "Royal"</text:p>
          </table:table-cell>
          <table:table-cell table:style-name="ce29" office:value-type="string" calcext:value-type="string">
            <text:p>ADAPALENE 1 MG/GM</text:p>
          </table:table-cell>
          <table:table-cell table:style-name="ce29" office:value-type="string" calcext:value-type="string">
            <text:p>20 GM</text:p>
          </table:table-cell>
          <table:table-cell table:style-name="ce29" office:value-type="string" calcext:value-type="string">
            <text:p><text:span text:style-name="T2">皇佳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72" calcext:value-type="float">
            <text:p>72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支為</text:span>72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7" calcext:value-type="float">
            <text:p>7</text:p>
          </table:table-cell>
          <table:table-cell table:style-name="ce4" office:value-type="string" calcext:value-type="string">
            <text:p>BC29143100</text:p>
          </table:table-cell>
          <table:table-cell table:style-name="ce29" office:value-type="string" calcext:value-type="string">
            <text:p>Atolipi F.C. Tablets 10 mg</text:p>
          </table:table-cell>
          <table:table-cell table:style-name="ce29" office:value-type="string" calcext:value-type="string">
            <text:p>ATORVASTATIN CALCIUM TRIHYDRATE 10.359MG</text:p>
          </table:table-cell>
          <table:table-cell table:style-name="ce29"/>
          <table:table-cell table:style-name="ce29" office:value-type="string" calcext:value-type="string">
            <text:p><text:span text:style-name="T2">毅有生技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6.2" calcext:value-type="float">
            <text:p>6.2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粒為</text:span>6.2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8" calcext:value-type="float">
            <text:p>8</text:p>
          </table:table-cell>
          <table:table-cell table:style-name="ce4" office:value-type="string" calcext:value-type="string">
            <text:p>BC29144100</text:p>
          </table:table-cell>
          <table:table-cell table:style-name="ce29" office:value-type="string" calcext:value-type="string">
            <text:p>Atolipi F.C. Tablets 20 mg</text:p>
          </table:table-cell>
          <table:table-cell table:style-name="ce29" office:value-type="string" calcext:value-type="string">
            <text:p>ATORVASTATIN CALCIUM TRIHYDRATE 20.718MG</text:p>
          </table:table-cell>
          <table:table-cell table:style-name="ce29"/>
          <table:table-cell table:style-name="ce29" office:value-type="string" calcext:value-type="string">
            <text:p><text:span text:style-name="T2">毅有生技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1" calcext:value-type="float">
            <text:p>11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粒為</text:span>11.0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9" calcext:value-type="float">
            <text:p>9</text:p>
          </table:table-cell>
          <table:table-cell table:style-name="ce4" office:value-type="string" calcext:value-type="string">
            <text:p>BC29145100</text:p>
          </table:table-cell>
          <table:table-cell table:style-name="ce29" office:value-type="string" calcext:value-type="string">
            <text:p>Atolipi F.C. Tablets 40 mg</text:p>
          </table:table-cell>
          <table:table-cell table:style-name="ce29" office:value-type="string" calcext:value-type="string">
            <text:p>ATORVASTATIN CALCIUM TRIHYDRATE 41.436MG</text:p>
          </table:table-cell>
          <table:table-cell table:style-name="ce29"/>
          <table:table-cell table:style-name="ce29" office:value-type="string" calcext:value-type="string">
            <text:p><text:span text:style-name="T2">毅有生技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4.4" calcext:value-type="float">
            <text:p>14.4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粒為</text:span>14.4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10" calcext:value-type="float">
            <text:p>10</text:p>
          </table:table-cell>
          <table:table-cell table:style-name="ce4" office:value-type="string" calcext:value-type="string">
            <text:p>AC441401G0</text:p>
          </table:table-cell>
          <table:table-cell table:style-name="ce29" office:value-type="string" calcext:value-type="string">
            <text:p>YURINOM TABLETS 100MG "T.F." (<text:span text:style-name="T2">鋁箔</text:span>/<text:span text:style-name="T2">膠箔</text:span>)</text:p>
          </table:table-cell>
          <table:table-cell table:style-name="ce29" office:value-type="string" calcext:value-type="string">
            <text:p>BENZBROMARONE 100 MG</text:p>
          </table:table-cell>
          <table:table-cell table:style-name="ce29"/>
          <table:table-cell table:style-name="ce29" office:value-type="string" calcext:value-type="string">
            <text:p><text:span text:style-name="T2">大豐製藥股份有限公司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2" calcext:value-type="float">
            <text:p>2</text:p>
          </table:table-cell>
          <table:table-cell table:style-name="ce5" office:value-type="string" calcext:value-type="string">
            <text:p>1.<text:span text:style-name="T2">本案藥品之劑型製程符合</text:span>PIC/S GMP<text:span text:style-name="T2">及具標準包裝，依「全民健康保險藥物給付項目及支付標準」，暫予支付每粒</text:span>2.0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11" calcext:value-type="float">
            <text:p>11</text:p>
          </table:table-cell>
          <table:table-cell table:style-name="ce4" office:value-type="string" calcext:value-type="string">
            <text:p>AC38865100</text:p>
          </table:table-cell>
          <table:table-cell table:style-name="ce29" office:value-type="string" calcext:value-type="string">
            <text:p>BETALEN TABLETS 100MG <text:s/>"W.S." (BENZBROMARONE)</text:p>
          </table:table-cell>
          <table:table-cell table:style-name="ce29" office:value-type="string" calcext:value-type="string">
            <text:p>BENZBROMARONE 100 MG</text:p>
          </table:table-cell>
          <table:table-cell table:style-name="ce29"/>
          <table:table-cell table:style-name="ce29" office:value-type="string" calcext:value-type="string">
            <text:p><text:span text:style-name="T2">威勝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.77" calcext:value-type="float">
            <text:p>1.77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粒為</text:span>1.77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3">
          <table:table-cell table:style-name="ce11" office:value-type="float" office:value="12" calcext:value-type="float">
            <text:p>12</text:p>
          </table:table-cell>
          <table:table-cell table:style-name="ce4" office:value-type="string" calcext:value-type="string">
            <text:p>AC388651G0</text:p>
          </table:table-cell>
          <table:table-cell table:style-name="ce29" office:value-type="string" calcext:value-type="string">
            <text:p>BETALEN TABLETS 100MG  "W.S." (BENZBROMARONE) (<text:span text:style-name="T2">鋁箔</text:span>/<text:span text:style-name="T2">膠箔</text:span>)</text:p>
          </table:table-cell>
          <table:table-cell table:style-name="ce29" office:value-type="string" calcext:value-type="string">
            <text:p>BENZBROMARONE 100 MG</text:p>
          </table:table-cell>
          <table:table-cell table:style-name="ce29"/>
          <table:table-cell table:style-name="ce29" office:value-type="string" calcext:value-type="string">
            <text:p><text:span text:style-name="T2">威勝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2" calcext:value-type="float">
            <text:p>2</text:p>
          </table:table-cell>
          <table:table-cell table:style-name="ce5" office:value-type="string" calcext:value-type="string">
            <text:p><text:span text:style-name="T2">本案藥品之劑型製程符合</text:span>PIC/S GMP<text:span text:style-name="T2">及具標準包裝，依「全民健康保險藥物給付項目及支付標準」，暫予支付每粒</text:span>2.0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13" calcext:value-type="float">
            <text:p>13</text:p>
          </table:table-cell>
          <table:table-cell table:style-name="ce4" office:value-type="string" calcext:value-type="string">
            <text:p>AC42102100</text:p>
          </table:table-cell>
          <table:table-cell table:style-name="ce29" office:value-type="string" calcext:value-type="string">
            <text:p>DOXYCYCLINE CAPSULES 100MG</text:p>
          </table:table-cell>
          <table:table-cell table:style-name="ce29" office:value-type="string" calcext:value-type="string">
            <text:p>DOXYCYCLINE (HCL) 100 MG</text:p>
          </table:table-cell>
          <table:table-cell table:style-name="ce29"/>
          <table:table-cell table:style-name="ce29" office:value-type="string" calcext:value-type="string">
            <text:p><text:span text:style-name="T2">嘉林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.5" calcext:value-type="float">
            <text:p>1.5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粒為</text:span>1.5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4">
          <table:table-cell table:style-name="ce11" office:value-type="float" office:value="14" calcext:value-type="float">
            <text:p>14</text:p>
          </table:table-cell>
          <table:table-cell table:style-name="ce4" office:value-type="string" calcext:value-type="string">
            <text:p>BC28368209</text:p>
          </table:table-cell>
          <table:table-cell table:style-name="ce29" office:value-type="string" calcext:value-type="string">
            <text:p>Ertapenem Fresenius Kabi 1g lyophilized powder for concentrate for solution for infusion</text:p>
          </table:table-cell>
          <table:table-cell table:style-name="ce29" office:value-type="string" calcext:value-type="string">
            <text:p>ERTAPENEM SODIUM 1.046GM</text:p>
          </table:table-cell>
          <table:table-cell table:style-name="ce29" office:value-type="string" calcext:value-type="string">
            <text:p>1 GM</text:p>
          </table:table-cell>
          <table:table-cell table:style-name="ce29" office:value-type="string" calcext:value-type="string">
            <text:p><text:span text:style-name="T2">費森尤斯卡比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864" calcext:value-type="float">
            <text:p>864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支為</text:span>864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15" calcext:value-type="float">
            <text:p>15</text:p>
          </table:table-cell>
          <table:table-cell table:style-name="ce4" office:value-type="string" calcext:value-type="string">
            <text:p>AC62091238</text:p>
          </table:table-cell>
          <table:table-cell table:style-name="ce29" office:value-type="string" calcext:value-type="string">
            <text:p>Magneter Injection 100mg/mL</text:p>
          </table:table-cell>
          <table:table-cell table:style-name="ce29" office:value-type="string" calcext:value-type="string">
            <text:p>MAGNESIUM SULFATE HEPTAHYDRATE 100 MG/ML</text:p>
          </table:table-cell>
          <table:table-cell table:style-name="ce29" office:value-type="string" calcext:value-type="string">
            <text:p>20 ML</text:p>
          </table:table-cell>
          <table:table-cell table:style-name="ce29" office:value-type="string" calcext:value-type="string">
            <text:p><text:span text:style-name="T2">南光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21.4" calcext:value-type="float">
            <text:p>21.4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支為</text:span>21.4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3">
          <table:table-cell table:style-name="ce11" office:value-type="float" office:value="16" calcext:value-type="float">
            <text:p>16</text:p>
          </table:table-cell>
          <table:table-cell table:style-name="ce4" office:value-type="string" calcext:value-type="string">
            <text:p>BC29097100</text:p>
          </table:table-cell>
          <table:table-cell table:style-name="ce29" office:value-type="string" calcext:value-type="string">
            <text:p>FAXILAN 150 (VENLAFAXINE EXTENDED RELEASE CAPSULES USP 150 MG)</text:p>
          </table:table-cell>
          <table:table-cell table:style-name="ce29" office:value-type="string" calcext:value-type="string">
            <text:p>VENLAFAXINE (HCL) 169.714MG</text:p>
          </table:table-cell>
          <table:table-cell table:style-name="ce29"/>
          <table:table-cell table:style-name="ce29" office:value-type="string" calcext:value-type="string">
            <text:p><text:span text:style-name="T2">凱沛爾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58" calcext:value-type="float">
            <text:p>58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粒為</text:span>58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4">
          <table:table-cell table:style-name="ce11" office:value-type="float" office:value="17" calcext:value-type="float">
            <text:p>17</text:p>
          </table:table-cell>
          <table:table-cell table:style-name="ce4" office:value-type="string" calcext:value-type="string">
            <text:p>BC29098100</text:p>
          </table:table-cell>
          <table:table-cell table:style-name="ce29" office:value-type="string" calcext:value-type="string">
            <text:p>FAXILAN 37.5 (VENLAFAXINE EXTENDED RELEASE CAPSULES USP 37.5 MG)</text:p>
          </table:table-cell>
          <table:table-cell table:style-name="ce29" office:value-type="string" calcext:value-type="string">
            <text:p>VENLAFAXINE (HCL) 42.428MG</text:p>
          </table:table-cell>
          <table:table-cell table:style-name="ce29"/>
          <table:table-cell table:style-name="ce29" office:value-type="string" calcext:value-type="string">
            <text:p><text:span text:style-name="T2">凱沛爾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7.7" calcext:value-type="float">
            <text:p>7.7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粒為</text:span>7.7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3">
          <table:table-cell table:style-name="ce11" office:value-type="float" office:value="18" calcext:value-type="float">
            <text:p>18</text:p>
          </table:table-cell>
          <table:table-cell table:style-name="ce4" office:value-type="string" calcext:value-type="string">
            <text:p>BC29096100</text:p>
          </table:table-cell>
          <table:table-cell table:style-name="ce29" office:value-type="string" calcext:value-type="string">
            <text:p>FAXILAN 75 (VENLAFAXINE EXTENDED RELEASE CAPSULES USP 75 MG)</text:p>
          </table:table-cell>
          <table:table-cell table:style-name="ce29" office:value-type="string" calcext:value-type="string">
            <text:p>VENLAFAXINE (HCL) 84.857MG</text:p>
          </table:table-cell>
          <table:table-cell table:style-name="ce29"/>
          <table:table-cell table:style-name="ce29" office:value-type="string" calcext:value-type="string">
            <text:p><text:span text:style-name="T2">凱沛爾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7.4" calcext:value-type="float">
            <text:p>7.4</text:p>
          </table:table-cell>
          <table:table-cell table:style-name="ce5" office:value-type="string" calcext:value-type="string">
            <text:p>1.<text:span text:style-name="T2">屬學名藥。</text:span>2.<text:span text:style-name="T2">與本項目同成分、同劑型之項目，第一個列入健保收載項目為已超過十五年之第三大類藥品，於藥價調整後核定為同一支付價，故本項目依同分組分類支付價，暫予支付每粒為</text:span>7.4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5">
          <table:table-cell table:style-name="ce11" office:value-type="float" office:value="19" calcext:value-type="float">
            <text:p>19</text:p>
          </table:table-cell>
          <table:table-cell table:style-name="ce4" office:value-type="string" calcext:value-type="string">
            <text:p>KC01300209</text:p>
          </table:table-cell>
          <table:table-cell table:style-name="ce29" office:value-type="string" calcext:value-type="string">
            <text:p>OSSEVY</text:p>
          </table:table-cell>
          <table:table-cell table:style-name="ce29" office:value-type="string" calcext:value-type="string">
            <text:p>Denosumab 60 MG/ML</text:p>
          </table:table-cell>
          <table:table-cell table:style-name="ce29" office:value-type="string" calcext:value-type="string">
            <text:p>1 ML</text:p>
          </table:table-cell>
          <table:table-cell table:style-name="ce29" office:value-type="string" calcext:value-type="string">
            <text:p><text:span text:style-name="T2">美時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3110" calcext:value-type="float">
            <text:p>3110</text:p>
          </table:table-cell>
          <table:table-cell table:style-name="ce5" office:value-type="string" calcext:value-type="string">
            <text:p>1.<text:span text:style-name="T2">本項目之藥品分類：生物相似性藥品。</text:span>2.<text:span text:style-name="T2">依生物相似性藥品之核價方式，取下列條件之最低價，暫核為每支</text:span>3,110<text:span text:style-name="T2">元</text:span>(1)<text:span text:style-name="T2">本標準已收載原開發廠藥品或參考藥品最低價之零點八五倍：</text:span>3,672<text:span text:style-name="T2">元</text:span>(4,321×85%= 3,672<text:span text:style-name="T2">，〝安進〞</text:span>PROLIA/KC00918209)<text:span text:style-name="T2">；</text:span>(2)<text:span text:style-name="T2">原開發廠藥品或參考藥品在十國藥價中位數最低價之零點八五倍：</text:span>6,174<text:span text:style-name="T2">元</text:span>(7,264×85%= 6,174)<text:span text:style-name="T2">；</text:span>(3)<text:span text:style-name="T2">該藥品在十國藥價中位數之零點八五倍：無；</text:span>(4)<text:span text:style-name="T2">已收載生物相似性藥品之最低價</text:span>: 3,110<text:span text:style-name="T2">元</text:span>(<text:span text:style-name="T2">〝台灣山德士〞</text:span>JUBBONTI 60MG/ML SOLUTION FOR INJECTION /KC01314209)<text:span text:style-name="T2">；</text:span>(5)<text:span text:style-name="T2">廠商建議價格</text:span>:3,672<text:span text:style-name="T2">元。</text:span>3.<text:span text:style-name="T2">綜上，依說明</text:span>2<text:span text:style-name="T2">暫予支付每支</text:span>3,110<text:span text:style-name="T2">元。</text:span>4.<text:span text:style-name="T2">給付規定：適用通則及</text:span>5.6.1.<text:span text:style-name="T2">規定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6">
          <table:table-cell table:style-name="ce11" office:value-type="float" office:value="20" calcext:value-type="float">
            <text:p>20</text:p>
          </table:table-cell>
          <table:table-cell table:style-name="ce4" office:value-type="string" calcext:value-type="string">
            <text:p>BC29171100</text:p>
          </table:table-cell>
          <table:table-cell table:style-name="ce29" office:value-type="string" calcext:value-type="string">
            <text:p>ANXIBON FILM-COATED TABLETS 2.5 MG</text:p>
          </table:table-cell>
          <table:table-cell table:style-name="ce29" office:value-type="string" calcext:value-type="string">
            <text:p>Apixaban 2.500MG</text:p>
          </table:table-cell>
          <table:table-cell table:style-name="ce29"/>
          <table:table-cell table:style-name="ce29" office:value-type="string" calcext:value-type="string">
            <text:p><text:span text:style-name="T2">美時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4.7" calcext:value-type="float">
            <text:p>14.7</text:p>
          </table:table-cell>
          <table:table-cell table:style-name="ce5" office:value-type="string" calcext:value-type="string">
            <text:p>1.<text:span text:style-name="T2">本項目之藥品分類</text:span>:<text:span text:style-name="T2">一般學名藥。</text:span></text:p>
            <text:p>2.<text:span text:style-name="T2">有收載同規格藥品，依藥品分類核價原則取最低價，暫核為每粒</text:span>14.7<text:span text:style-name="T2">元</text:span></text:p>
            <text:p>(1) <text:span text:style-name="T2">同規格一般學名藥最低價：</text:span>14.7<text:span text:style-name="T2">元</text:span>("<text:span text:style-name="T2">山德士</text:span>"APIXABAN SANDOZ FILM-COATED TABLETS 2.5 MG/BC28986100)<text:span text:style-name="T2">；</text:span></text:p>
            <text:p>(2) <text:span text:style-name="T2">同規格</text:span>BA/BE<text:span text:style-name="T2">學名藥最低價：無；</text:span></text:p>
            <text:p>(3) <text:span text:style-name="T2">同規格原廠藥最低價</text:span>×80%<text:span text:style-name="T2">：</text:span>14.7<text:span text:style-name="T2">元</text:span>(18.4×0.8=14.7<text:span text:style-name="T2">，</text:span>"<text:span text:style-name="T2">輝瑞公司</text:span>"ELIQUIS FILM-COATED TABLET 2.5MG/BC26124100)<text:span text:style-name="T2">；</text:span></text:p>
            <text:p>(4) <text:span text:style-name="T2">廠商建議價格：</text:span>21.5<text:span text:style-name="T2">元。</text:span></text:p>
            <text:p>3.<text:span text:style-name="T2">依同分組基本價核價原則取最高價，暫核支付價為每粒</text:span>14.7<text:span text:style-name="T2">元</text:span></text:p>
            <text:p>(1) <text:span text:style-name="T2">同分組最高價藥品之</text:span>80%<text:span text:style-name="T2">，及同分組</text:span>PIC/S GMP<text:span text:style-name="T2">項目之最低價，二項方式取其低者：</text:span>14.7<text:span text:style-name="T2">元【</text:span>A.<text:span text:style-name="T2">同分組最高價藥品之</text:span>80%<text:span text:style-name="T2">：</text:span>14.7<text:span text:style-name="T2">元</text:span>(18.4×80%=14.7<text:span text:style-name="T2">，</text:span>"<text:span text:style-name="T2">輝瑞公司</text:span>"ELIQUIS FILM-COATED TABLET 2.5MG/BC26124100<text:span text:style-name="T2">；</text:span>B.<text:span text:style-name="T2">同分組</text:span>PIC/S GMP<text:span text:style-name="T2">項目之最低價：</text:span>14.7<text:span text:style-name="T2">元</text:span>("<text:span text:style-name="T2">山德士</text:span>"APIXABAN SANDOZ FILM-COATED TABLETS 2.5 MG/BC28986100)<text:span text:style-name="T2">】；</text:span></text:p>
            <text:p>(2) <text:span text:style-name="T2">劑型別基本價：</text:span>1.5<text:span text:style-name="T2">元。</text:span></text:p>
            <text:p>4.<text:span text:style-name="T2">綜上，依說明</text:span>2<text:span text:style-name="T2">及</text:span>3<text:span text:style-name="T2">暫核藥價之最高價格暫予支付每粒</text:span>14.7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</table:table-row>
        <table:table-row table:style-name="ro7">
          <table:table-cell table:style-name="ce11" office:value-type="float" office:value="21" calcext:value-type="float">
            <text:p>21</text:p>
          </table:table-cell>
          <table:table-cell table:style-name="ce4" office:value-type="string" calcext:value-type="string">
            <text:p>KC013012FO</text:p>
          </table:table-cell>
          <table:table-cell table:style-name="ce29" office:value-type="string" calcext:value-type="string">
            <text:p>OSSEVAX</text:p>
          </table:table-cell>
          <table:table-cell table:style-name="ce29" office:value-type="string" calcext:value-type="string">
            <text:p>Denosumab 70 MG/ML</text:p>
          </table:table-cell>
          <table:table-cell table:style-name="ce29" office:value-type="string" calcext:value-type="string">
            <text:p>1.700ML</text:p>
          </table:table-cell>
          <table:table-cell table:style-name="ce29" office:value-type="string" calcext:value-type="string">
            <text:p><text:span text:style-name="T2">美時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5134" calcext:value-type="float">
            <text:p>5134</text:p>
          </table:table-cell>
          <table:table-cell table:style-name="ce5" office:value-type="string" calcext:value-type="string">
            <text:p>1.<text:span text:style-name="T2">本項目之藥品分類：生物相似性藥品。</text:span></text:p>
            <text:p>2.<text:span text:style-name="T2">依生物相似性藥品之核價方式，取下列條件之最低價，暫核為每支</text:span>5,134<text:span text:style-name="T2">元</text:span></text:p>
            <text:p>(1)<text:span text:style-name="T2">本標準已收載原開發廠藥品或參考藥品最低價之零點八五倍：</text:span>7,049<text:span text:style-name="T2">元</text:span>(8,294×85%= 7,049<text:span text:style-name="T2">，〝安進〞</text:span>XGEVA/ KC009242FO)<text:span text:style-name="T2">；</text:span></text:p>
            <text:p>(2)<text:span text:style-name="T2">原開發廠藥品或參考藥品在十國藥價中位數最低價之零點八五倍：</text:span>8,608<text:span text:style-name="T2">元</text:span>(10,128×85%= 8,608)<text:span text:style-name="T2">；</text:span></text:p>
            <text:p>(3)<text:span text:style-name="T2">該藥品在十國藥價中位數之零點八五倍：無；</text:span></text:p>
            <text:p>(4) <text:span text:style-name="T2">已收載生物相似性藥品之最低價：</text:span>5,134<text:span text:style-name="T2">元</text:span>(<text:span text:style-name="T2">〝台灣山德士〞</text:span>WYOST 120 MG/1.7 ML SOLUTION FOR INJECTION/KC013132FO)<text:span text:style-name="T2">；</text:span></text:p>
            <text:p>(5)<text:span text:style-name="T2">廠商建議價格：</text:span>7,049<text:span text:style-name="T2">元。</text:span></text:p>
            <text:p>3.<text:span text:style-name="T2">綜上，依說明</text:span>2<text:span text:style-name="T2">暫予支付每支</text:span>5,134<text:span text:style-name="T2">元。</text:span></text:p>
            <text:p>4.<text:span text:style-name="T2">給付規定：適用通則、</text:span>5.5.4.<text:span text:style-name="T2">規定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8">
          <table:table-cell table:style-name="ce11" office:value-type="float" office:value="22" calcext:value-type="float">
            <text:p>22</text:p>
          </table:table-cell>
          <table:table-cell table:style-name="ce4" office:value-type="string" calcext:value-type="string">
            <text:p>AC62378100</text:p>
          </table:table-cell>
          <table:table-cell table:style-name="ce29" office:value-type="string" calcext:value-type="string">
            <text:p>APIBAN FILM-COATED TABLETS 5MG</text:p>
          </table:table-cell>
          <table:table-cell table:style-name="ce29" office:value-type="string" calcext:value-type="string">
            <text:p>Apixaban 5 MG</text:p>
          </table:table-cell>
          <table:table-cell table:style-name="ce29"/>
          <table:table-cell table:style-name="ce29" office:value-type="string" calcext:value-type="string">
            <text:p><text:span text:style-name="T2">生達</text:span> <text:span text:style-name="T2">二廠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8.4" calcext:value-type="float">
            <text:p>18.4</text:p>
          </table:table-cell>
          <table:table-cell table:style-name="ce5" office:value-type="string" calcext:value-type="string">
            <text:p>1.<text:span text:style-name="T2">本項目之藥品分類</text:span>:BA/BE<text:span text:style-name="T2">學名藥【主管機關</text:span> 111 <text:span text:style-name="T2">年</text:span> 3 <text:span text:style-name="T2">月</text:span> 16 <text:span text:style-name="T2">日衛授食字第</text:span> 1100033394 <text:span text:style-name="T2">號核備函】。</text:span></text:p>
            <text:p>2.<text:span text:style-name="T2">原開發廠藥品於我國專利權期滿五年內，藥商於我國優先取得第一位或第二位藥品許可證，且該</text:span>BA/BE<text:span text:style-name="T2">藥品於國內製造者，其核價方式為與原開發廠藥品同成分、規格、劑型、含量者，以原開發廠藥品最低價核價</text:span>: 18.4<text:span text:style-name="T2">元</text:span>("<text:span text:style-name="T2">輝瑞公司</text:span>"ELIQUIS FILM-COATED TABLET 5MG/BC26133100)</text:p>
            <text:p>3.<text:span text:style-name="T2">綜上，暫核藥價之最高價暫予支付每粒</text:span>18.4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6">
          <table:table-cell table:style-name="ce11" office:value-type="float" office:value="23" calcext:value-type="float">
            <text:p>23</text:p>
          </table:table-cell>
          <table:table-cell table:style-name="ce4" office:value-type="string" calcext:value-type="string">
            <text:p>BC29176100</text:p>
          </table:table-cell>
          <table:table-cell table:style-name="ce29" office:value-type="string" calcext:value-type="string">
            <text:p>ANXIBON FILM-COATED TABLETS 5 MG</text:p>
          </table:table-cell>
          <table:table-cell table:style-name="ce29" office:value-type="string" calcext:value-type="string">
            <text:p>Apixaban 5 MG</text:p>
          </table:table-cell>
          <table:table-cell table:style-name="ce29"/>
          <table:table-cell table:style-name="ce29" office:value-type="string" calcext:value-type="string">
            <text:p><text:span text:style-name="T2">美時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4.7" calcext:value-type="float">
            <text:p>14.7</text:p>
          </table:table-cell>
          <table:table-cell table:style-name="ce5" office:value-type="string" calcext:value-type="string">
            <text:p>1.<text:span text:style-name="T2">本項目之藥品分類</text:span>:<text:span text:style-name="T2">一般學名藥。</text:span></text:p>
            <text:p>2.<text:span text:style-name="T2">有收載同規格藥品，依藥品分類核價原則取最低價，暫核為每粒</text:span>14.7<text:span text:style-name="T2">元</text:span> </text:p>
            <text:p>(1) <text:span text:style-name="T2">同規格一般學名藥最低價：</text:span>14.7<text:span text:style-name="T2">元</text:span>("<text:span text:style-name="T2">山德士</text:span>"APIXABAN SANDOZ FILM-COATED TABLETS 5MG/BC28987100)<text:span text:style-name="T2">；</text:span></text:p>
            <text:p>(2) <text:span text:style-name="T2">同規格</text:span>BA/BE<text:span text:style-name="T2">學名藥最低價：無；</text:span></text:p>
            <text:p>(3) <text:span text:style-name="T2">同規格原廠藥最低價</text:span>×80%<text:span text:style-name="T2">：</text:span>14.7<text:span text:style-name="T2">元</text:span>(18.4×0.8=14.7<text:span text:style-name="T2">，</text:span>"<text:span text:style-name="T2">輝瑞公司</text:span>"ELIQUIS FILM-COATED TABLET 5MG/BC26133100)<text:span text:style-name="T2">；</text:span></text:p>
            <text:p>(4) <text:span text:style-name="T2">廠商建議價格：</text:span>21.5<text:span text:style-name="T2">元。</text:span></text:p>
            <text:p>3.<text:span text:style-name="T2">依同分組基本價核價原則取最高價，暫核支付價為每粒</text:span>14.7<text:span text:style-name="T2">元</text:span></text:p>
            <text:p>(1) <text:span text:style-name="T2">同分組最高價藥品之</text:span>80%<text:span text:style-name="T2">，及同分組</text:span>PIC/S GMP<text:span text:style-name="T2">品項之最低價，二項方式取其低者：</text:span>14.7<text:span text:style-name="T2">元【</text:span>A.<text:span text:style-name="T2">同分組最高價藥品之</text:span>80%<text:span text:style-name="T2">：</text:span>14.7<text:span text:style-name="T2">元</text:span>(18.4×80%=14.7<text:span text:style-name="T2">，</text:span>"<text:span text:style-name="T2">輝瑞公司</text:span>"ELIQUIS FILM-COATED TABLET 5MG/BC26133100)<text:span text:style-name="T2">；</text:span>B.<text:span text:style-name="T2">同分組</text:span>PIC/S GMP<text:span text:style-name="T2">項目之最低價：</text:span>14.7<text:span text:style-name="T2">元</text:span>("<text:span text:style-name="T2">山德士</text:span>"APIXABAN SANDOZ FILM-COATED TABLETS 5MG/BC28987100)<text:span text:style-name="T2">】；</text:span></text:p>
            <text:p>(2) <text:span text:style-name="T2">劑型別基本價：</text:span>1.5<text:span text:style-name="T2">元。</text:span></text:p>
            <text:p>4.<text:span text:style-name="T2">綜上，依說明</text:span>2<text:span text:style-name="T2">及</text:span>3<text:span text:style-name="T2">暫核藥價之最高價格暫予支付每粒</text:span>14.7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2">
          <table:table-cell table:style-name="ce11" office:value-type="float" office:value="24" calcext:value-type="float">
            <text:p>24</text:p>
          </table:table-cell>
          <table:table-cell table:style-name="ce4" office:value-type="string" calcext:value-type="string">
            <text:p>BC25603277</text:p>
          </table:table-cell>
          <table:table-cell table:style-name="ce29" office:value-type="string" calcext:value-type="string">
            <text:p>Cytarine Injection</text:p>
          </table:table-cell>
          <table:table-cell table:style-name="ce29" office:value-type="string" calcext:value-type="string">
            <text:p>CYTARABINE 100 MG</text:p>
          </table:table-cell>
          <table:table-cell table:style-name="ce29" office:value-type="string" calcext:value-type="string">
            <text:p>5 ML</text:p>
          </table:table-cell>
          <table:table-cell table:style-name="ce29" office:value-type="string" calcext:value-type="string">
            <text:p><text:span text:style-name="T2">費森尤斯卡比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442" calcext:value-type="float">
            <text:p>442</text:p>
          </table:table-cell>
          <table:table-cell table:style-name="ce5" office:value-type="string" calcext:value-type="string">
            <text:p>1.<text:span text:style-name="T2">本案藥品屬特殊藥品。</text:span>2.<text:span text:style-name="T2">本項目之品質符合</text:span>PIC/S GMP<text:span text:style-name="T2">。</text:span>3.<text:span text:style-name="T2">以同規格藥品支付價</text:span>442<text:span text:style-name="T2">元為參考品，依同分組同價，暫核支付每支為</text:span>442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6">
          <table:table-cell table:style-name="ce11" office:value-type="float" office:value="25" calcext:value-type="float">
            <text:p>25</text:p>
          </table:table-cell>
          <table:table-cell table:style-name="ce4" office:value-type="string" calcext:value-type="string">
            <text:p>BC29003100</text:p>
          </table:table-cell>
          <table:table-cell table:style-name="ce29" office:value-type="string" calcext:value-type="string">
            <text:p>LANZOTRED (ENZALUTAMIDE SOFT CAPSULES 40 MG)</text:p>
          </table:table-cell>
          <table:table-cell table:style-name="ce29" office:value-type="string" calcext:value-type="string">
            <text:p>ENZALUTAMIDE 40 MG</text:p>
          </table:table-cell>
          <table:table-cell table:style-name="ce29"/>
          <table:table-cell table:style-name="ce29" office:value-type="string" calcext:value-type="string">
            <text:p><text:span text:style-name="T2">台灣瑞迪博士有限公司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340" calcext:value-type="float">
            <text:p>340</text:p>
          </table:table-cell>
          <table:table-cell table:style-name="ce5" office:value-type="string" calcext:value-type="string">
            <text:p>1.<text:span text:style-name="T2">本項目之藥品分類</text:span>:<text:span text:style-name="T2">一般學名藥。</text:span></text:p>
            <text:p>2.<text:span text:style-name="T2">有收載同規格藥品，依藥品分類核價原則取最低價，暫核為每粒</text:span>340.0<text:span text:style-name="T2">元</text:span></text:p>
            <text:p>(1) <text:span text:style-name="T2">同規格一般學名藥最低價：</text:span>347.0<text:span text:style-name="T2">元</text:span>("<text:span text:style-name="T2">健喬信元</text:span>"ENZUTA SOFT CAPSULES 40 MG/BC28548100)<text:span text:style-name="T2">；</text:span></text:p>
            <text:p>(2) <text:span text:style-name="T2">同規格</text:span>BA/BE<text:span text:style-name="T2">學名藥最低價：</text:span>347.0<text:span text:style-name="T2">元</text:span>("<text:span text:style-name="T2">美時</text:span>"INAMIDE SOFT CAPSULE 40MG/AC60597100)<text:span text:style-name="T2">；</text:span></text:p>
            <text:p>(3) <text:span text:style-name="T2">同規格原廠藥最低價</text:span>×80%<text:span text:style-name="T2">：</text:span>340.0<text:span text:style-name="T2">元</text:span>(426.0×0.8=340.0<text:span text:style-name="T2">，</text:span>"<text:span text:style-name="T2">安斯泰來</text:span>"XTANDI FILM-COATED TABLETS 40 MG/BC28434100)<text:span text:style-name="T2">；</text:span></text:p>
            <text:p>(4) <text:span text:style-name="T2">廠商建議價格：</text:span>426.0<text:span text:style-name="T2">元。</text:span></text:p>
            <text:p>3.<text:span text:style-name="T2">依同分組基本價核價原則取最高價，暫核為每粒</text:span>340.0<text:span text:style-name="T2">元</text:span></text:p>
            <text:p>(1) <text:span text:style-name="T2">同分組最高價藥品之</text:span>80%<text:span text:style-name="T2">，及同分組</text:span>PIC/S GMP<text:span text:style-name="T2">項目之最低價，二項方式取其低者：</text:span>340.0<text:span text:style-name="T2">元【</text:span>A.<text:span text:style-name="T2">同分組最高價藥品之</text:span>80%<text:span text:style-name="T2">：</text:span>340.0<text:span text:style-name="T2">元</text:span>(426.0×80%=340.0<text:span text:style-name="T2">，</text:span>"<text:span text:style-name="T2">安斯泰來</text:span>"XTANDI SOFT CAPSULES 40 MG/BC26634100)<text:span text:style-name="T2">；</text:span>B.<text:span text:style-name="T2">同分組</text:span>PIC/S GMP<text:span text:style-name="T2">項目之最低價：</text:span>347.0<text:span text:style-name="T2">元</text:span>("<text:span text:style-name="T2">健喬信元</text:span>"ENZUTA SOFT CAPSULES 40 MG/BC28548100)<text:span text:style-name="T2">】；</text:span></text:p>
            <text:p>(2) <text:span text:style-name="T2">劑型別基本價：</text:span>1.5<text:span text:style-name="T2">元。</text:span></text:p>
            <text:p>4.<text:span text:style-name="T2">綜上，依說明</text:span>2<text:span text:style-name="T2">及</text:span>3<text:span text:style-name="T2">暫核藥價之最高價格暫予支付每粒</text:span>340.0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6">
          <table:table-cell table:style-name="ce11" office:value-type="float" office:value="26" calcext:value-type="float">
            <text:p>26</text:p>
          </table:table-cell>
          <table:table-cell table:style-name="ce4" office:value-type="string" calcext:value-type="string">
            <text:p>AC62126100</text:p>
          </table:table-cell>
          <table:table-cell table:style-name="ce29" office:value-type="string" calcext:value-type="string">
            <text:p>RIXABAN F.C. TAB. 15MG " L.L."</text:p>
          </table:table-cell>
          <table:table-cell table:style-name="ce29" office:value-type="string" calcext:value-type="string">
            <text:p>RIVAROXABAN 15 MG</text:p>
          </table:table-cell>
          <table:table-cell table:style-name="ce29"/>
          <table:table-cell table:style-name="ce29" office:value-type="string" calcext:value-type="string">
            <text:p><text:span text:style-name="T2">意欣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21.9" calcext:value-type="float">
            <text:p>21.9</text:p>
          </table:table-cell>
          <table:table-cell table:style-name="ce5" office:value-type="string" calcext:value-type="string">
            <text:p>1.<text:span text:style-name="T2">本項目之藥品分類</text:span>:BA/BE<text:span text:style-name="T2">學名藥【主管機關</text:span> 112 <text:span text:style-name="T2">年</text:span> 5 <text:span text:style-name="T2">月</text:span> 1 <text:span text:style-name="T2">日衛授食字第</text:span> 1110613099 <text:span text:style-name="T2">號核備函】。</text:span></text:p>
            <text:p>2.<text:span text:style-name="T2">有收載同規格原廠藥或</text:span>BA/BE<text:span text:style-name="T2">學名藥，依藥品分類核價原則取最低價，暫核為每粒</text:span>21.9<text:span text:style-name="T2">元</text:span></text:p>
            <text:p>(1) <text:span text:style-name="T2">同規格原廠藥最低價</text:span>×90%(<text:span text:style-name="T2">原廠藥非於專利期或本國監視期內</text:span>)<text:span text:style-name="T2">：</text:span>21.9<text:span text:style-name="T2">元</text:span>(24.4×0.9=21.9<text:span text:style-name="T2">，</text:span>"<text:span text:style-name="T2">臺灣拜耳</text:span>"XARELTO FILM-COATED TABLETS 15MG "ITALY"/BC27734100)<text:span text:style-name="T2">；</text:span></text:p>
            <text:p>(2) <text:span text:style-name="T2">同規格</text:span>BA/BE<text:span text:style-name="T2">學名藥最低價：</text:span>21.9<text:span text:style-name="T2">元</text:span>("<text:span text:style-name="T2">培力</text:span>"RIVAREL F.C. TABLETS/AC62123100)<text:span text:style-name="T2">；</text:span></text:p>
            <text:p>(3) <text:span text:style-name="T2">同規格</text:span>BE<text:span text:style-name="T2">對照品價格：</text:span>24.4<text:span text:style-name="T2">元</text:span> ("<text:span text:style-name="T2">臺灣拜耳</text:span>"XARELTO FILM-COATED TABLETS 15 MG/BC25648100)<text:span text:style-name="T2">；</text:span></text:p>
            <text:p>(4) <text:span text:style-name="T2">廠商建議價格：</text:span>24.2<text:span text:style-name="T2">元。</text:span></text:p>
            <text:p>3.<text:span text:style-name="T2">依同分組基本價核價原則取最高價，暫核為每粒</text:span>19.4<text:span text:style-name="T2">元</text:span></text:p>
            <text:p>(1) <text:span text:style-name="T2">同分組最高價藥品之</text:span>80%<text:span text:style-name="T2">，及同分組</text:span>PIC/S GMP<text:span text:style-name="T2">項目之最低價，二項方式取其低者：</text:span>19.4<text:span text:style-name="T2">元【</text:span>A.<text:span text:style-name="T2">同分組最高價藥品之</text:span>80%<text:span text:style-name="T2">：</text:span>19.5<text:span text:style-name="T2">元</text:span>(24.4×80%=19.5<text:span text:style-name="T2">，</text:span>"<text:span text:style-name="T2">臺灣拜耳</text:span>"XARELTO FILM-COATED TABLETS 15 MG/BC25648100)<text:span text:style-name="T2">；</text:span>B.<text:span text:style-name="T2">同分組</text:span>PIC/S GMP<text:span text:style-name="T2">項目之最低價：</text:span>19.4<text:span text:style-name="T2">元</text:span>("<text:span text:style-name="T2">山德士</text:span>"RIVAROXABAN SANDOZ FILM-COATED TABLETS 15MG/BC28948100)<text:span text:style-name="T2">】；</text:span></text:p>
            <text:p>(2) <text:span text:style-name="T2">劑型別基本價：</text:span>1.5<text:span text:style-name="T2">元。</text:span></text:p>
            <text:p>4.<text:span text:style-name="T2">綜上，依說明</text:span>2<text:span text:style-name="T2">及</text:span>3<text:span text:style-name="T2">暫核藥價之最高價格暫予支付每粒</text:span>21.9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6">
          <table:table-cell table:style-name="ce11" office:value-type="float" office:value="27" calcext:value-type="float">
            <text:p>27</text:p>
          </table:table-cell>
          <table:table-cell table:style-name="ce4" office:value-type="string" calcext:value-type="string">
            <text:p>AC62120100</text:p>
          </table:table-cell>
          <table:table-cell table:style-name="ce29" office:value-type="string" calcext:value-type="string">
            <text:p>XAXARBAN F.C. TABLETS 15 MG</text:p>
          </table:table-cell>
          <table:table-cell table:style-name="ce29" office:value-type="string" calcext:value-type="string">
            <text:p>RIVAROXABAN 15 MG</text:p>
          </table:table-cell>
          <table:table-cell table:style-name="ce29"/>
          <table:table-cell table:style-name="ce29" office:value-type="string" calcext:value-type="string">
            <text:p><text:span text:style-name="T2">中化新豐工廠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21.9" calcext:value-type="float">
            <text:p>21.9</text:p>
          </table:table-cell>
          <table:table-cell table:style-name="ce5" office:value-type="string" calcext:value-type="string">
            <text:p>1.<text:span text:style-name="T2">本項目之藥品分類</text:span>:BA/BE<text:span text:style-name="T2">學名藥【主管機關</text:span>112<text:span text:style-name="T2">年</text:span>12<text:span text:style-name="T2">月</text:span>8<text:span text:style-name="T2">日衛授食字第</text:span>1120722533<text:span text:style-name="T2">號核備函】。</text:span></text:p>
            <text:p>2.<text:span text:style-name="T2">有收載同規格原廠藥或</text:span>BA/BE<text:span text:style-name="T2">學名藥，依藥品分類核價原則取最低價，暫核為每粒</text:span>21.9<text:span text:style-name="T2">元</text:span></text:p>
            <text:p>(1)<text:span text:style-name="T2">同規格原廠藥最低價</text:span>×90%(<text:span text:style-name="T2">原廠藥非於專利期或本國監視期內</text:span>)<text:span text:style-name="T2">：</text:span>21.9<text:span text:style-name="T2">元</text:span>(24.4×0.9=21.9<text:span text:style-name="T2">，</text:span>"<text:span text:style-name="T2">臺灣拜耳</text:span>"XARELTO FILM-COATED TABLETS 15MG"ITALY"/BC27734100)<text:span text:style-name="T2">；</text:span></text:p>
            <text:p>(2)<text:span text:style-name="T2">同規格</text:span>BA/BE<text:span text:style-name="T2">學名藥最低價：</text:span>21.9<text:span text:style-name="T2">元</text:span>("<text:span text:style-name="T2">五洲</text:span>"REFARO F.C. TABLETS 15 MG/AC62125100)<text:span text:style-name="T2">；</text:span></text:p>
            <text:p>(3)<text:span text:style-name="T2">同規格</text:span>BE<text:span text:style-name="T2">對照品價格：</text:span>24.4<text:span text:style-name="T2">元</text:span>("<text:span text:style-name="T2">臺灣拜耳</text:span>"XARELTO FILM-COATED TABLETS 15MG/BC25648100)<text:span text:style-name="T2">；</text:span></text:p>
            <text:p>(4)<text:span text:style-name="T2">廠商建議價格：</text:span>24.4<text:span text:style-name="T2">元。</text:span></text:p>
            <text:p>3.<text:span text:style-name="T2">依同分組基本價核價原則取最高價，暫核支付價為每粒</text:span>19.4<text:span text:style-name="T2">元</text:span></text:p>
            <text:p>(1)<text:span text:style-name="T2">同分組最高價藥品之</text:span>80%<text:span text:style-name="T2">，及同分組</text:span>PIC/S GMP<text:span text:style-name="T2">項目之最低價，二項方式取其低者：</text:span>19.4<text:span text:style-name="T2">元【</text:span>A.<text:span text:style-name="T2">同分組最高價藥品之</text:span>80%<text:span text:style-name="T2">：</text:span>19.5<text:span text:style-name="T2">元</text:span>(24.4×80%=19.5<text:span text:style-name="T2">，</text:span>"<text:span text:style-name="T2">臺灣拜耳</text:span>"XARELTO FILM-COATED TABLETS 15 MG/BC25648100)<text:span text:style-name="T2">；</text:span>B.<text:span text:style-name="T2">同分組</text:span>PIC/S GMP<text:span text:style-name="T2">項目之最低價：</text:span>19.4<text:span text:style-name="T2">元</text:span>("<text:span text:style-name="T2">山德士</text:span>"RIVAROXABAN SANDOZ FILM-COATED TABLETS 15MG/BC28948100)<text:span text:style-name="T2">】；</text:span></text:p>
            <text:p>(2)<text:span text:style-name="T2">劑型別基本價：</text:span>1.5<text:span text:style-name="T2">元。</text:span></text:p>
            <text:p>4.<text:span text:style-name="T2">綜上，依說明</text:span>2<text:span text:style-name="T2">及</text:span>3<text:span text:style-name="T2">暫核藥價之最高價格暫予支付每粒</text:span>21.9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9">
          <table:table-cell table:style-name="ce11" office:value-type="float" office:value="28" calcext:value-type="float">
            <text:p>28</text:p>
          </table:table-cell>
          <table:table-cell table:style-name="ce4" office:value-type="string" calcext:value-type="string">
            <text:p>BC29120100</text:p>
          </table:table-cell>
          <table:table-cell table:style-name="ce29" office:value-type="string" calcext:value-type="string">
            <text:p>pms-Rivaroxaban tablet 15mg</text:p>
          </table:table-cell>
          <table:table-cell table:style-name="ce29" office:value-type="string" calcext:value-type="string">
            <text:p>RIVAROXABAN 15 MG</text:p>
          </table:table-cell>
          <table:table-cell table:style-name="ce29"/>
          <table:table-cell table:style-name="ce29" office:value-type="string" calcext:value-type="string">
            <text:p><text:span text:style-name="T2">運和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9.4" calcext:value-type="float">
            <text:p>19.4</text:p>
          </table:table-cell>
          <table:table-cell table:style-name="ce5" office:value-type="string" calcext:value-type="string">
            <text:p>1.<text:span text:style-name="T2">本項目之藥品分類</text:span>:<text:span text:style-name="T2">一般學名藥。</text:span></text:p>
            <text:p>2.<text:span text:style-name="T2">有收載同規格藥品，依藥品分類核價原則取最低價，暫核為每粒</text:span>19.4<text:span text:style-name="T2">元</text:span></text:p>
            <text:p>(1) <text:span text:style-name="T2">同規格一般學名藥最低價：</text:span>19.4<text:span text:style-name="T2">元</text:span>("<text:span text:style-name="T2">暉致醫藥</text:span>"RIVAROXABAN VIATRIS 15 MG/BC29092100)<text:span text:style-name="T2">；</text:span></text:p>
            <text:p>(2) <text:span text:style-name="T2">同規格</text:span>BA/BE<text:span text:style-name="T2">學名藥最低價：</text:span>21.9<text:span text:style-name="T2">元</text:span>("<text:span text:style-name="T2">五洲</text:span>"REFARO F.C. TABLETS 15 MG/AC62125100)<text:span text:style-name="T2">；</text:span></text:p>
            <text:p>(3) <text:span text:style-name="T2">同規格原廠藥最低價</text:span>×80%<text:span text:style-name="T2">：</text:span>19.4<text:span text:style-name="T2">元</text:span>(24.4×0.8=19.5<text:span text:style-name="T2">，</text:span>"<text:span text:style-name="T2">臺灣拜耳</text:span>"XARELTO FILM-COATED TABLETS 15MG "ITALY"/BC27734100)<text:span text:style-name="T2">；</text:span></text:p>
            <text:p>(4) <text:span text:style-name="T2">廠商建議價格：</text:span>24.4<text:span text:style-name="T2">元。</text:span></text:p>
            <text:p>3.<text:span text:style-name="T2">依同分組基本價核價原則取最高價，暫核支付價為每粒</text:span>19.4<text:span text:style-name="T2">元</text:span></text:p>
            <text:p>(1) <text:span text:style-name="T2">同分組最高價藥品之</text:span>80%<text:span text:style-name="T2">，及同分組</text:span>PIC/S GMP<text:span text:style-name="T2">項目之最低價，二項方式取其低者：</text:span>19.4<text:span text:style-name="T2">元【</text:span>A.<text:span text:style-name="T2">同分組最高價藥品之</text:span>80%<text:span text:style-name="T2">：</text:span>19.5<text:span text:style-name="T2">元</text:span>(24.4×80%=19.5<text:span text:style-name="T2">，</text:span>"<text:span text:style-name="T2">臺灣拜耳</text:span>"XARELTO FILM-COATED TABLETS 15 MG/BC25648100)<text:span text:style-name="T2">；</text:span>B.<text:span text:style-name="T2">同分組</text:span>PIC/S GMP<text:span text:style-name="T2">項目之最低價：</text:span>19.4<text:span text:style-name="T2">元</text:span>("<text:span text:style-name="T2">暉致醫藥</text:span>"RIVAROXABAN VIATRIS 15 MG/BC29092100)<text:span text:style-name="T2">】；</text:span></text:p>
            <text:p>(2) <text:span text:style-name="T2">劑型別基本價：</text:span>1.5<text:span text:style-name="T2">元。</text:span></text:p>
            <text:p>4.<text:span text:style-name="T2">綜上，依說明</text:span>2<text:span text:style-name="T2">及</text:span>3<text:span text:style-name="T2">暫核藥價之最高價格暫予支付每粒</text:span>19.4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9">
          <table:table-cell table:style-name="ce11" office:value-type="float" office:value="29" calcext:value-type="float">
            <text:p>29</text:p>
          </table:table-cell>
          <table:table-cell table:style-name="ce4" office:value-type="string" calcext:value-type="string">
            <text:p>AC60157100</text:p>
          </table:table-cell>
          <table:table-cell table:style-name="ce29" office:value-type="string" calcext:value-type="string">
            <text:p>Hummers Film-Coated Tablets 20mg</text:p>
          </table:table-cell>
          <table:table-cell table:style-name="ce29" office:value-type="string" calcext:value-type="string">
            <text:p>TADALAFIL 20 MG</text:p>
          </table:table-cell>
          <table:table-cell table:style-name="ce29"/>
          <table:table-cell table:style-name="ce29" office:value-type="string" calcext:value-type="string">
            <text:p><text:span text:style-name="T2">瑞士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140" calcext:value-type="float">
            <text:p>140</text:p>
          </table:table-cell>
          <table:table-cell table:style-name="ce5" office:value-type="string" calcext:value-type="string">
            <text:p>1.<text:span text:style-name="T2">本項目之藥品分類</text:span>:BA/BE<text:span text:style-name="T2">學名藥【主管機關</text:span> 107 <text:span text:style-name="T2">年</text:span> 1 <text:span text:style-name="T2">月</text:span> 11 <text:span text:style-name="T2">日衛授食字第</text:span> 1060034278 <text:span text:style-name="T2">號核備函】。</text:span></text:p>
            <text:p>2.<text:span text:style-name="T2">有收載同規格原廠藥或</text:span>BA/BE<text:span text:style-name="T2">學名藥，依藥品分類核價原則取最低價，暫核為每粒</text:span>140.0<text:span text:style-name="T2">元</text:span></text:p>
            <text:p>(1) <text:span text:style-name="T2">同規格原廠藥最低價</text:span>×80%(<text:span text:style-name="T2">原廠藥於專利期或本國監視期內</text:span>)<text:span text:style-name="T2">：</text:span>140.0<text:span text:style-name="T2">元</text:span>(176.0×0.8=140.0<text:span text:style-name="T2">，</text:span>"<text:span text:style-name="T2">美時</text:span>"ADCIRCA FILM-COATED TABLETS 20 MG/AC61916100)<text:span text:style-name="T2">；</text:span></text:p>
            <text:p>(2) <text:span text:style-name="T2">同規格</text:span>BA/BE<text:span text:style-name="T2">學名藥最低價：</text:span>140.0<text:span text:style-name="T2">元</text:span>("<text:span text:style-name="T2">泰和碩</text:span>"KOSARTAN TABLETS 20 MG/AC62109100)<text:span text:style-name="T2">；</text:span></text:p>
            <text:p>(3) <text:span text:style-name="T2">同規格</text:span>BE<text:span text:style-name="T2">對照品價格：無；</text:span></text:p>
            <text:p>(4) <text:span text:style-name="T2">廠商建議價格：</text:span>176.0<text:span text:style-name="T2">元。</text:span></text:p>
            <text:p>3.<text:span text:style-name="T2">依同分組基本價核價原則取最高價，暫核為每粒</text:span>140.0<text:span text:style-name="T2">元</text:span></text:p>
            <text:p>(1) <text:span text:style-name="T2">同分組最高價藥品之</text:span>80%<text:span text:style-name="T2">，及同分組</text:span>PIC/S GMP<text:span text:style-name="T2">項目之最低價，二項方式取其低者：</text:span>140.0<text:span text:style-name="T2">元【</text:span>A.<text:span text:style-name="T2">同分組最高價藥品之</text:span>80%<text:span text:style-name="T2">：</text:span>140.0<text:span text:style-name="T2">元</text:span>(176.0×80%=140.0<text:span text:style-name="T2">，</text:span>"<text:span text:style-name="T2">美時</text:span>"ADCIRCA FILM-COATED TABLETS 20 MG/AC61916100)<text:span text:style-name="T2">；</text:span>B.<text:span text:style-name="T2">同分組</text:span>PIC/S GMP<text:span text:style-name="T2">項目之最低價：</text:span>140.0<text:span text:style-name="T2">元</text:span>("<text:span text:style-name="T2">台灣邁蘭</text:span>"CEALOV 20/BC28004100)<text:span text:style-name="T2">】；</text:span></text:p>
            <text:p>(2) <text:span text:style-name="T2">劑型別基本價：</text:span>1.5<text:span text:style-name="T2">元。</text:span></text:p>
            <text:p>4.<text:span text:style-name="T2">綜上，依說明</text:span>2<text:span text:style-name="T2">及</text:span>3<text:span text:style-name="T2">暫核藥價之最高價格暫予支付每粒</text:span>140.0<text:span text:style-name="T2">元。</text:span></text:p>
          </table:table-cell>
          <table:table-cell table:style-name="ce2" office:value-type="string" calcext:value-type="string">
            <text:p>115/10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8">
          <table:table-cell table:style-name="ce11" office:value-type="float" office:value="30" calcext:value-type="float">
            <text:p>30</text:p>
          </table:table-cell>
          <table:table-cell table:style-name="ce4" office:value-type="string" calcext:value-type="string">
            <text:p>X000376255</text:p>
          </table:table-cell>
          <table:table-cell table:style-name="ce29" office:value-type="string" calcext:value-type="string">
            <text:p>NEXVIAZYME</text:p>
          </table:table-cell>
          <table:table-cell table:style-name="ce29" office:value-type="string" calcext:value-type="string">
            <text:p>AVALGLUCOSIDASE ALFA 10MG/ML</text:p>
          </table:table-cell>
          <table:table-cell table:style-name="ce29" office:value-type="string" calcext:value-type="string">
            <text:p>100 MG</text:p>
          </table:table-cell>
          <table:table-cell table:style-name="ce29" office:value-type="string" calcext:value-type="string">
            <text:p><text:span text:style-name="T2">賽諾菲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31339" calcext:value-type="float">
            <text:p>31339</text:p>
          </table:table-cell>
          <table:table-cell table:style-name="ce5" office:value-type="string" calcext:value-type="string">
            <text:p>1.<text:span text:style-name="T2">本藥品屬專案進口藥品，原已收載同成分、同含量、同劑型</text:span>NEXVIAZYME 10 MG/ML POWDER FOR CONCENTRATE FOR SOLUTION FOR INFUSION<text:span text:style-name="T2">藥品因缺藥，經衛生福利部同意專案進口，為保障病患用藥需要，同意納入給付。</text:span>2.<text:span text:style-name="T2">本藥品支付價依同分組原核有許可證藥品</text:span>NEXVIAZYME 10 MG/ML POWDER FOR CONCENTRATE FOR SOLUTION FOR INFUSION(<text:span text:style-name="T2">健保代碼</text:span>:YC00037255)<text:span text:style-name="T2">之藥價，暫予支付每支</text:span>31,339<text:span text:style-name="T2">元，於</text:span>115<text:span text:style-name="T2">年</text:span>6<text:span text:style-name="T2">月</text:span>22<text:span text:style-name="T2">日生效，並於</text:span>116<text:span text:style-name="T2">年</text:span>6<text:span text:style-name="T2">月</text:span>22<text:span text:style-name="T2">日取消給付。</text:span></text:p>
          </table:table-cell>
          <table:table-cell table:style-name="ce2" office:value-type="string" calcext:value-type="string">
            <text:p>115/06/22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4">
          <table:table-cell table:style-name="ce11" office:value-type="float" office:value="31" calcext:value-type="float">
            <text:p>31</text:p>
          </table:table-cell>
          <table:table-cell table:style-name="ce4" office:value-type="string" calcext:value-type="string">
            <text:p>X000378405</text:p>
          </table:table-cell>
          <table:table-cell table:style-name="ce29" office:value-type="string" calcext:value-type="string">
            <text:p>IKERVIS EYE DROPS, EMULSION 1MG/ML</text:p>
          </table:table-cell>
          <table:table-cell table:style-name="ce29" office:value-type="string" calcext:value-type="string">
            <text:p>CICLOSPORIN 1MG/ML</text:p>
          </table:table-cell>
          <table:table-cell table:style-name="ce29" office:value-type="string" calcext:value-type="string">
            <text:p>0.300ML</text:p>
          </table:table-cell>
          <table:table-cell table:style-name="ce29" office:value-type="string" calcext:value-type="string">
            <text:p><text:span text:style-name="T2">臺灣參天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35.6" calcext:value-type="float">
            <text:p>35.6</text:p>
          </table:table-cell>
          <table:table-cell table:style-name="ce5" office:value-type="string" calcext:value-type="string">
            <text:p>1.<text:span text:style-name="T2">本藥品屬專案進口藥品，原已收載同成分、同含量、同劑型</text:span>IKERVIS 1MG/1ML EYE DROPS, EMULSION<text:span text:style-name="T2">藥品因缺藥，經衛生福利部同意專案進口，為保障病患用藥需要，同意納入給付。</text:span>2.<text:span text:style-name="T2">本藥品支付價依同分組原核有許可證藥品</text:span>IKERVIS 1MG/1ML EYE DROPS, EMULSION(<text:span text:style-name="T2">健保代碼</text:span>:BC27223405)<text:span text:style-name="T2">之藥價，暫予支付每支</text:span>35.6<text:span text:style-name="T2">元，於</text:span>115<text:span text:style-name="T2">年</text:span>7<text:span text:style-name="T2">月</text:span>1<text:span text:style-name="T2">日生效，並於</text:span>116<text:span text:style-name="T2">年</text:span>7<text:span text:style-name="T2">月</text:span>1<text:span text:style-name="T2">日取消給付。</text:span></text:p>
          </table:table-cell>
          <table:table-cell table:style-name="ce2" office:value-type="string" calcext:value-type="string">
            <text:p>115/07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4">
          <table:table-cell table:style-name="ce11" office:value-type="float" office:value="32" calcext:value-type="float">
            <text:p>32</text:p>
          </table:table-cell>
          <table:table-cell table:style-name="ce4" office:value-type="string" calcext:value-type="string">
            <text:p>X000377100</text:p>
          </table:table-cell>
          <table:table-cell table:style-name="ce29" office:value-type="string" calcext:value-type="string">
            <text:p>LINZID 600MG TABLET</text:p>
          </table:table-cell>
          <table:table-cell table:style-name="ce29" office:value-type="string" calcext:value-type="string">
            <text:p>LINEZOLID 600MG</text:p>
          </table:table-cell>
          <table:table-cell table:style-name="ce29"/>
          <table:table-cell table:style-name="ce29" office:value-type="string" calcext:value-type="string">
            <text:p><text:span text:style-name="T2">精金生技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575" calcext:value-type="float">
            <text:p>575</text:p>
          </table:table-cell>
          <table:table-cell table:style-name="ce5" office:value-type="string" calcext:value-type="string">
            <text:p>1.<text:span text:style-name="T2">本藥品屬專案進口藥品，原已收載同成分、同含量、同劑型</text:span>ZYVOX TABLETS 600MG<text:span text:style-name="T2">藥品，因原料問題目前控貨中，經衛生福利部同意專案進口，為保障病患用藥需要，同意納入給付。</text:span>2.<text:span text:style-name="T2">本藥品支付價依已收載核有許可證藥品</text:span>ZYVOX TABLETS 600MG(<text:span text:style-name="T2">健保代碼</text:span>:BC23181100)<text:span text:style-name="T2">之藥價，暫予支付每粒</text:span>575<text:span text:style-name="T2">元，於</text:span>115<text:span text:style-name="T2">年</text:span>7<text:span text:style-name="T2">月</text:span>1<text:span text:style-name="T2">日生效，並於</text:span>116<text:span text:style-name="T2">年</text:span>7<text:span text:style-name="T2">月</text:span>1<text:span text:style-name="T2">日停止給付。</text:span></text:p>
          </table:table-cell>
          <table:table-cell table:style-name="ce2" office:value-type="string" calcext:value-type="string">
            <text:p>115/07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4">
          <table:table-cell table:style-name="ce11" office:value-type="float" office:value="33" calcext:value-type="float">
            <text:p>33</text:p>
          </table:table-cell>
          <table:table-cell table:style-name="ce4" office:value-type="string" calcext:value-type="string">
            <text:p>X000380100</text:p>
          </table:table-cell>
          <table:table-cell table:style-name="ce29" office:value-type="string" calcext:value-type="string">
            <text:p>LINEZOLID TABLETS 600MG</text:p>
          </table:table-cell>
          <table:table-cell table:style-name="ce29" office:value-type="string" calcext:value-type="string">
            <text:p>LINEZOLID 600MG</text:p>
          </table:table-cell>
          <table:table-cell table:style-name="ce29"/>
          <table:table-cell table:style-name="ce29" office:value-type="string" calcext:value-type="string">
            <text:p><text:span text:style-name="T2">橫山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575" calcext:value-type="float">
            <text:p>575</text:p>
          </table:table-cell>
          <table:table-cell table:style-name="ce5" office:value-type="string" calcext:value-type="string">
            <text:p>1.<text:span text:style-name="T2">本藥品屬專案進口藥品，原已收載同成分、同含量、同劑型</text:span>ZYVOX TABLETS 600MG<text:span text:style-name="T2">藥品，因原料問題目前控貨中，經衛生福利部同意專案進口，為保障病患用藥需要，同意納入給付。</text:span>2.<text:span text:style-name="T2">本藥品支付價依已收載核有許可證藥品</text:span>ZYVOX TABLETS 600MG(<text:span text:style-name="T2">健保代碼</text:span>:BC23181100)<text:span text:style-name="T2">之藥價，暫予支付每粒</text:span>575<text:span text:style-name="T2">元，於</text:span>115<text:span text:style-name="T2">年</text:span>7<text:span text:style-name="T2">月</text:span>1<text:span text:style-name="T2">日生效，並於</text:span>116<text:span text:style-name="T2">年</text:span>7<text:span text:style-name="T2">月</text:span>1<text:span text:style-name="T2">日停止給付。</text:span></text:p>
          </table:table-cell>
          <table:table-cell table:style-name="ce2" office:value-type="string" calcext:value-type="string">
            <text:p>115/07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8">
          <table:table-cell table:style-name="ce11" office:value-type="float" office:value="34" calcext:value-type="float">
            <text:p>34</text:p>
          </table:table-cell>
          <table:table-cell table:style-name="ce4" office:value-type="string" calcext:value-type="string">
            <text:p>X0003792A5</text:p>
          </table:table-cell>
          <table:table-cell table:style-name="ce29" office:value-type="string" calcext:value-type="string">
            <text:p>RECARBRIO POWDER FOR SOLUTION FOR INFUSION</text:p>
          </table:table-cell>
          <table:table-cell table:style-name="ce29" office:value-type="string" calcext:value-type="string">
            <text:p>IMIPENEM 500MG</text:p>
          </table:table-cell>
          <table:table-cell table:style-name="ce29" office:value-type="string" calcext:value-type="string">
            <text:p>1.25GM</text:p>
          </table:table-cell>
          <table:table-cell table:style-name="ce29" office:value-type="string" calcext:value-type="string">
            <text:p><text:span text:style-name="T2">美商默沙東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4938" calcext:value-type="float">
            <text:p>4938</text:p>
          </table:table-cell>
          <table:table-cell table:style-name="ce5" office:value-type="string" calcext:value-type="string">
            <text:p>1.<text:span text:style-name="T2">本藥品屬專案進口藥品，原已收載同成分、同含量、同劑型</text:span>RECARBRIO POWDER FOR SOLUTION FOR INFUSION<text:span text:style-name="T2">藥品因缺藥，經衛生福利部同意專案進口，為保障病患用藥需要，同意納入給付。</text:span>2.<text:span text:style-name="T2">本藥品支付價依同分組原核有許可證藥品</text:span>RECARBRIO POWDER FOR SOLUTION FOR INFUSION(<text:span text:style-name="T2">健保代碼</text:span>:BC283922A5)<text:span text:style-name="T2">之藥價，暫予支付每支</text:span>4,938<text:span text:style-name="T2">元，於</text:span>115<text:span text:style-name="T2">年</text:span>7<text:span text:style-name="T2">月</text:span>8<text:span text:style-name="T2">日生效，並於</text:span>116<text:span text:style-name="T2">年</text:span>7<text:span text:style-name="T2">月</text:span>8<text:span text:style-name="T2">日取消給付。</text:span></text:p>
          </table:table-cell>
          <table:table-cell table:style-name="ce2" office:value-type="string" calcext:value-type="string">
            <text:p>115/07/08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8">
          <table:table-cell table:style-name="ce11" office:value-type="float" office:value="35" calcext:value-type="float">
            <text:p>35</text:p>
          </table:table-cell>
          <table:table-cell table:style-name="ce4" office:value-type="string" calcext:value-type="string">
            <text:p>X000381235</text:p>
          </table:table-cell>
          <table:table-cell table:style-name="ce29" office:value-type="string" calcext:value-type="string">
            <text:p>VISUDYNE POWDER FOR SOLUTION FOR INFUSION 15MG/VIAL</text:p>
          </table:table-cell>
          <table:table-cell table:style-name="ce29" office:value-type="string" calcext:value-type="string">
            <text:p>VERTEPORFIN 15MG</text:p>
          </table:table-cell>
          <table:table-cell table:style-name="ce29" office:value-type="string" calcext:value-type="string">
            <text:p>15MG</text:p>
          </table:table-cell>
          <table:table-cell table:style-name="ce29" office:value-type="string" calcext:value-type="string">
            <text:p><text:span text:style-name="T2">裕利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38264" calcext:value-type="float">
            <text:p>38264</text:p>
          </table:table-cell>
          <table:table-cell table:style-name="ce5" office:value-type="string" calcext:value-type="string">
            <text:p>1.<text:span text:style-name="T2">本藥品屬專案進口藥品，原已收載同成分、同含量、同劑型</text:span>VISUDYNE POWDER FOR SOLUTION FOR INFUSION 15MG/VIAL<text:span text:style-name="T2">藥品因缺藥，經衛生福利部同意專案進口，為保障病患用藥需要，同意納入給付。</text:span>2.<text:span text:style-name="T2">本藥品支付價依同分組原核有許可證藥品</text:span>VISUDYNE POWDER FOR SOLUTION FOR INFUSION 15MG/VIAL(<text:span text:style-name="T2">健保代碼</text:span>:BC23479235)<text:span text:style-name="T2">之藥價，暫予支付每支</text:span>38,264<text:span text:style-name="T2">元，於</text:span>115<text:span text:style-name="T2">年</text:span>8<text:span text:style-name="T2">月</text:span>15<text:span text:style-name="T2">日生效，並於</text:span>116<text:span text:style-name="T2">年</text:span>8<text:span text:style-name="T2">月</text:span>15<text:span text:style-name="T2">日取消給付。</text:span></text:p>
          </table:table-cell>
          <table:table-cell table:style-name="ce2" office:value-type="string" calcext:value-type="string">
            <text:p>115/08/15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4">
          <table:table-cell table:style-name="ce11" office:value-type="float" office:value="36" calcext:value-type="float">
            <text:p>36</text:p>
          </table:table-cell>
          <table:table-cell table:style-name="ce4" office:value-type="string" calcext:value-type="string">
            <text:p>X000382100</text:p>
          </table:table-cell>
          <table:table-cell table:style-name="ce29" office:value-type="string" calcext:value-type="string">
            <text:p>ZYVOXID COMPRESSE RIVESTITE CON FILM DA 600 MG</text:p>
          </table:table-cell>
          <table:table-cell table:style-name="ce29" office:value-type="string" calcext:value-type="string">
            <text:p>LINEZOLID 600 MG</text:p>
          </table:table-cell>
          <table:table-cell table:style-name="ce29"/>
          <table:table-cell table:style-name="ce29" office:value-type="string" calcext:value-type="string">
            <text:p><text:span text:style-name="T2">輝瑞公司</text:span></text:p>
          </table:table-cell>
          <table:table-cell table:style-name="ce2" office:value-type="string" calcext:value-type="string">
            <text:p>--</text:p>
          </table:table-cell>
          <table:table-cell table:style-name="ce2" office:value-type="float" office:value="575" calcext:value-type="float">
            <text:p>575</text:p>
          </table:table-cell>
          <table:table-cell table:style-name="ce5" office:value-type="string" calcext:value-type="string">
            <text:p>1.<text:span text:style-name="T2">本藥品屬專案進口藥品，原已收載同成分、同含量、同劑型</text:span>ZYVOX TABLETS 600MG<text:span text:style-name="T2">藥品，因原料問題目前控貨中，經衛生福利部同意專案進口，為保障病患用藥需要，同意納入給付。</text:span>2.<text:span text:style-name="T2">本藥品支付價依已收載核有許可證藥品</text:span>ZYVOX TABLETS 600MG(<text:span text:style-name="T2">健保代碼</text:span>:BC23181100)<text:span text:style-name="T2">之藥價，暫予支付每粒</text:span>575<text:span text:style-name="T2">元，於</text:span>115<text:span text:style-name="T2">年</text:span>9<text:span text:style-name="T2">月</text:span>1<text:span text:style-name="T2">日生效，並於</text:span>116<text:span text:style-name="T2">年</text:span>9<text:span text:style-name="T2">月</text:span>1<text:span text:style-name="T2">日停止給付。</text:span></text:p>
          </table:table-cell>
          <table:table-cell table:style-name="ce2" office:value-type="string" calcext:value-type="string">
            <text:p>115/09/01</text:p>
          </table:table-cell>
          <table:table-cell table:style-name="ce18" table:number-columns-repeated="2"/>
          <table:table-cell table:style-name="ce13"/>
          <table:table-cell table:number-columns-repeated="10"/>
          <table:table-cell table:style-name="ce13" table:number-columns-repeated="16361"/>
        </table:table-row>
        <table:table-row table:style-name="ro10" table:number-rows-repeated="1048538">
          <table:table-cell table:number-columns-repeated="23"/>
          <table:table-cell table:style-name="ce26" table:number-columns-repeated="16361"/>
        </table:table-row>
        <table:table-row table:style-name="ro10">
          <table:table-cell table:number-columns-repeated="23"/>
          <table:table-cell table:style-name="ce26" table:number-columns-repeated="16361"/>
        </table:table-row>
        <table:named-expressions>
          <table:named-range table:name="Print_Area" table:base-cell-address="$新項目.$A$1" table:cell-range-address="新項目.$A$1:新項目.$J$37"/>
          <table:named-range table:name="Print_Titles" table:base-cell-address="$新項目.$A$1" table:cell-range-address="新項目.$1:新項目.$1"/>
        </table:named-expressions>
      </table:table>
      <table:named-expressions/>
      <table:database-ranges>
        <table:database-range table:name="__Anonymous_Sheet_DB__0" table:target-range-address="新項目.A1:新項目.J37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微軟正黑體1" svg:font-family="微軟正黑體" style:font-family-generic="swiss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number number:decimal-places="0" number:min-decimal-places="0" number:min-integer-digits="1"/>
      <number:text> </number:text>
    </number:number-style>
    <number:number-style style:name="N138P0" style:volatile="true">
      <number:number number:decimal-places="0" number:min-decimal-places="0" number:min-integer-digits="1"/>
      <number:text> </number:text>
    </number:number-style>
    <number:number-style style:name="N13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8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499cm" fo:margin-left="1cm" fo:margin-right="1.499cm" style:print-page-order="ttb" style:first-page-number="continue" style:scale-to-X="1" style:table-centering="horizontal" style:print="charts drawings objects"/>
      <style:header-style>
        <style:header-footer-properties fo:min-height="0.6cm" fo:margin-left="1cm" fo:margin-right="1.499cm" fo:margin-bottom="0cm"/>
      </style:header-style>
      <style:footer-style>
        <style:header-footer-properties fo:min-height="0.4cm" fo:margin-left="1cm" fo:margin-right="1.499cm" fo:margin-top="0cm"/>
      </style:footer-style>
    </style:page-layout>
    <style:style style:name="MT1" style:family="text">
      <style:text-properties fo:color="#000000" loext:opacity="100%" style:font-name="微軟正黑體1" fo:font-size="16pt" fo:font-weight="bold" style:font-name-asian="微軟正黑體" style:font-size-asian="16pt" style:font-weight-asian="bold" style:font-name-complex="微軟正黑體" style:font-size-complex="16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pan text:style-name="MT1">全民健康保險新收載項目明細表</text:span></text:p>
      </style:header>
      <style:header-left style:display="false"/>
      <style:header-first/>
      <style:footer>
        <text:p>第<text:page-number>1</text:page-number>頁，共<text:page-count>99</text:page-count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6.2$Windows_X86_64 LibreOffice_project/729c5bfe710f5eb71ed3bbde9e06a6065e9c6c5d</meta:generator>
    <meta:initial-creator>詹秀鳳</meta:initial-creator>
    <meta:creation-date>2019-08-05T01:44:23Z</meta:creation-date>
    <dc:date>2026-09-17T11:32:03.472435800</dc:date>
    <meta:print-date>2026-09-16T07:40:04Z</meta:print-date>
    <meta:editing-duration>PT48S</meta:editing-duration>
    <meta:editing-cycles>1</meta:editing-cycles>
    <meta:document-statistic meta:table-count="1" meta:cell-count="349" meta:object-count="0"/>
  </office:meta>
</office:document-meta>
</file>